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0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in" fo:line-height="110%"/>
    </style:style>
    <style:style style:name="T5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color="#0000FF" fo:font-size="11.5pt" style:font-size-asian="11.5pt" style:font-size-complex="11.5pt"/>
    </style:style>
    <style:style style:name="P7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8" style:parent-style-name="Párrafodelista" style:family="paragraph">
      <style:paragraph-properties fo:margin-bottom="0in" fo:line-height="110%"/>
      <style:text-properties style:font-name="Arial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Arial" style:font-name-asian="Times New Roman" style:font-name-complex="Arial" style:language-asian="es" style:country-asian="ES"/>
    </style:style>
    <style:style style:name="P1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1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style:language-asian="es" style:country-asian="ES"/>
    </style:style>
    <style:style style:name="T1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4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5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6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7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18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19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style:language-asian="es" style:country-asian="ES"/>
    </style:style>
    <style:style style:name="T20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1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4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5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26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27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8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29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0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1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4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3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36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7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38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39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0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1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43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44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5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6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7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48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49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0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5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52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5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4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5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57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P58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5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0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1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2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3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P6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65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6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7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68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69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T70" style:parent-style-name="Hipervínculo" style:family="text">
      <style:text-properties style:font-name="Arial" style:font-name-asian="Times New Roman" style:font-name-complex="Arial" style:language-asian="es" style:country-asian="ES"/>
    </style:style>
    <style:style style:name="T71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7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73" style:parent-style-name="Fuentedepárrafopredeter." style:family="text">
      <style:text-properties style:font-name="Arial" style:font-name-asian="Times New Roman" style:font-name-complex="Arial" style:language-asian="es" style:country-asian="ES"/>
    </style:style>
    <style:style style:name="P7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75" style:parent-style-name="Fuentedepárrafopredeter." style:family="text">
      <style:text-properties style:font-name="Roboto" fo:font-size="11.5pt" style:font-size-asian="11.5pt" style:font-size-complex="11.5pt"/>
    </style:style>
    <style:style style:name="T76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7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7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7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8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8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82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83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8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85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p text:style-name="P1"><text:span text:style-name="T5">8 ECONÓMICO – FINANCIERA</text:span></text:p>
      <text:p text:style-name="P6"/>
      <text:list text:style-name="LFO1" text:continue-numbering="true">
        <text:list-item>
          <text:list>
            <text:list-item>
              <text:p text:style-name="P7">INFORME DE AUDITORIA DE CUENTAS ANUALES</text:p>
            </text:list-item>
          </text:list>
        </text:list-item>
      </text:list>
      <text:p text:style-name="P8"/>
      <text:p text:style-name="P9">Se incluyen los siguientes documentos de los ejercicios 2020 a 2025, estando actualizado con la Aprobación Patronato correspondiente al ejercicio 2025.  </text:p>
      <text:p text:style-name="P10"><text:span text:style-name="T11">Memoria e informe de auditoría 2025 (Firmadas por el Patronato el 27.04.2026)</text:span><text:span text:style-name="T12">. (</text:span><text:a xlink:href="https://www.fucas.org/wp-content/uploads/2026/04/CUENTAS-ANUALES_2025_FIRMADAS.docx" office:target-frame-name="_top" xlink:show="replace"><text:span text:style-name="T13">DOCX</text:span></text:a><text:span text:style-name="T14">,<text:s/></text:span><text:a xlink:href="https://www.fucas.org/wp-content/uploads/2026/04/CUENTAS-ANUALES_2025_FIRMADAS.odt" office:target-frame-name="_top" xlink:show="replace"><text:span text:style-name="T15">ODT</text:span></text:a><text:span text:style-name="T16">,<text:s/></text:span><text:a xlink:href="https://www.fucas.org/wp-content/uploads/2026/04/CUENTAS-ANUALES-2025_FIRMADAS.pdf" office:target-frame-name="_top" xlink:show="replace"><text:span text:style-name="T17">PDF</text:span></text:a><text:span text:style-name="T18">).<text:s/></text:span><text:span text:style-name="T19">Acta de Aprobación de la Cuentas Anuales 2025 por el Patronato.</text:span><text:span text:style-name="T20"><text:s/>(</text:span><text:a xlink:href="https://www.fucas.org/wp-content/uploads/2026/06/260325_P03_CERTIFICADO_FORMULACION_CCAA_FIRMADO.docx" office:target-frame-name="_top" xlink:show="replace"><text:span text:style-name="T21">DOCX</text:span></text:a><text:span text:style-name="T22">,<text:s/></text:span><text:a xlink:href="https://www.fucas.org/wp-content/uploads/2026/06/260325_P03_CERTIFICADO_FORMULACION_CCAA_FIRMADO.odt" office:target-frame-name="_top" xlink:show="replace"><text:span text:style-name="T23">ODT</text:span></text:a><text:span text:style-name="T24">,<text:s/></text:span><text:a xlink:href="https://www.fucas.org/wp-content/uploads/2026/06/260325_P03_CERTIFICADO_FORMULACION_CCAA_FIRMADO.pdf" office:target-frame-name="_top" xlink:show="replace"><text:span text:style-name="T25">PDF</text:span></text:a><text:span text:style-name="T26">)</text:span></text:p>
      <text:p text:style-name="P27"><text:span text:style-name="T28">Memoria e informe de auditoría 2024. (</text:span><text:a xlink:href="https://www.fucas.org/wp-content/uploads/2025/04/MEMORIA_CCAAIEF_2024.docx" office:target-frame-name="_top" xlink:show="replace"><text:span text:style-name="T29">DOCX</text:span></text:a><text:span text:style-name="T30">,<text:s/></text:span><text:a xlink:href="https://www.fucas.org/wp-content/uploads/2025/04/MEMORIA_CCAAIEF_2024.odt" office:target-frame-name="_top" xlink:show="replace"><text:span text:style-name="T31">ODT</text:span></text:a><text:span text:style-name="T32">,<text:s/></text:span><text:a xlink:href="https://www.fucas.org/wp-content/uploads/2025/04/MEMORIA_CCAAIEF_2024_2.pdf" office:target-frame-name="_top" xlink:show="replace"><text:span text:style-name="T33">PDF</text:span></text:a><text:span text:style-name="T34">)</text:span></text:p>
      <text:p text:style-name="P35"><text:span text:style-name="T36">Memoria e informe de auditoría 2023. (</text:span><text:a xlink:href="https://www.fucas.org/wp-content/uploads/2025/05/CCAA_2023_FIRMADAS-SELLO_AUDITORIA.docx" office:target-frame-name="_blank" xlink:show="new"><text:span text:style-name="T37">DOCX</text:span></text:a><text:span text:style-name="T38">, </text:span><text:a xlink:href="https://www.fucas.org/wp-content/uploads/2025/05/CCAA_2023_FIRMADAS-SELLO_AUDITORIA.odt" office:target-frame-name="_blank" xlink:show="new"><text:span text:style-name="T39">ODT</text:span></text:a><text:span text:style-name="T40">,<text:s/></text:span><text:a xlink:href="https://www.fucas.org/wp-content/uploads/2025/04/MEMORIA_CCAAIEF_2023-2.pdf" office:target-frame-name="_top" xlink:show="replace"><text:span text:style-name="T41">PDF</text:span></text:a><text:span text:style-name="T42">)</text:span></text:p>
      <text:p text:style-name="P43"><text:span text:style-name="T44">Memoria e informe de auditoría 2022. (</text:span><text:a xlink:href="https://www.fucas.org/wp-content/uploads/2025/04/CCAA-2022_FIRMADO_comp.docx" office:target-frame-name="_top" xlink:show="replace"><text:span text:style-name="T45">DOCX</text:span></text:a><text:span text:style-name="T46">,<text:s/></text:span><text:a xlink:href="https://www.fucas.org/wp-content/uploads/2025/04/MEMORIA_CCAAIEF_2022-2.txt" office:target-frame-name="_top" xlink:show="replace"><text:span text:style-name="T47">TXT</text:span></text:a><text:span text:style-name="T48">,<text:s/></text:span><text:a xlink:href="https://www.fucas.org/wp-content/uploads/2025/04/CCAA-2022_FIRMADO_comp_compressed.pdf" office:target-frame-name="_top" xlink:show="replace"><text:span text:style-name="T49">PDF</text:span></text:a><text:span text:style-name="T50">)</text:span></text:p>
      <text:p text:style-name="P51"><text:span text:style-name="T52">Memoria e informe de auditoría 2021.<text:s/></text:span><text:a xlink:href="https://www.fucas.org/wp-content/uploads/2022/06/8.3.-CUENTAS-ANUALES-FUCAS-2021.pdf" office:target-frame-name="_blank" xlink:show="new"><text:span text:style-name="T53">(</text:span></text:a><text:a xlink:href="https://www.fucas.org/wp-content/uploads/2022/10/8.3.-CUENTAS-ANUALES-FUCAS-2021.docx" office:target-frame-name="_top" xlink:show="replace"><text:span text:style-name="T54">DOCX</text:span></text:a><text:a xlink:href="https://www.fucas.org/wp-content/uploads/2022/06/8.3.-CUENTAS-ANUALES-FUCAS-2021.pdf" office:target-frame-name="_blank" xlink:show="new"><text:span text:style-name="T55">,<text:s/></text:span></text:a><text:a xlink:href="https://www.fucas.org/wp-content/uploads/2022/10/8.3.-CUENTAS-ANUALES-FUCAS-2021.odt" office:target-frame-name="_top" xlink:show="replace"><text:span text:style-name="T56">ODT</text:span></text:a><text:a xlink:href="https://www.fucas.org/wp-content/uploads/2022/06/8.3.-CUENTAS-ANUALES-FUCAS-2021.pdf" office:target-frame-name="_blank" xlink:show="new"><text:span text:style-name="T57">, PDF)</text:span></text:a></text:p>
      <text:p text:style-name="P58"><text:span text:style-name="T59">Memoria e informe de auditoría 2020. (</text:span><text:a xlink:href="https://www.fucas.org/wp-content/uploads/2022/10/CUENTAS-ANUALES-FUCAS-2020.docx" office:target-frame-name="_top" xlink:show="replace"><text:span text:style-name="T60">DOCX</text:span></text:a><text:a xlink:href="https://www.fucas.org/wp-content/uploads/2021/06/CUENTAS%20ANUALES%20FUCAS%202020.pdf" office:target-frame-name="_blank" xlink:show="new"><text:span text:style-name="T61">,<text:s/></text:span></text:a><text:a xlink:href="https://www.fucas.org/wp-content/uploads/2022/10/CUENTAS-ANUALES-FUCAS-2020.odt" office:target-frame-name="_top" xlink:show="replace"><text:span text:style-name="T62">ODT</text:span></text:a><text:a xlink:href="https://www.fucas.org/wp-content/uploads/2021/06/CUENTAS%20ANUALES%20FUCAS%202020.pdf" office:target-frame-name="_blank" xlink:show="new"><text:span text:style-name="T63">, PDF)</text:span></text:a></text:p>
      <text:p text:style-name="P64"><text:span text:style-name="T65">Descargar documento con el desarrollo del apartado: (</text:span><text:a xlink:href="https://www.fucas.org/wp-content/uploads/2026/04/8.2-DESARROLLO-CUENTAS-ANUALES.docx" office:target-frame-name="_top" xlink:show="replace"><text:span text:style-name="T66">DOCX</text:span></text:a><text:span text:style-name="T67">,<text:s/></text:span><text:a xlink:href="https://www.fucas.org/wp-content/uploads/2026/04/8.2-DESARROLLO-CUENTAS-ANUALES.odt" office:target-frame-name="_top" xlink:show="replace"><text:span text:style-name="T68">ODT</text:span></text:a><text:span text:style-name="T69">,<text:s/></text:span><text:a xlink:href="https://www.fucas.org/wp-content/uploads/2026/04/8.2-DESARROLLO-CUENTAS-ANUALES.pdf" office:target-frame-name="_top" xlink:show="replace"><text:span text:style-name="T70">PDF</text:span></text:a><text:span text:style-name="T71">)</text:span></text:p>
      <text:p text:style-name="P72"><text:span text:style-name="T73">)</text:span></text:p>
      <text:p text:style-name="P74"><text:span text:style-name="T75"><text:line-break/></text:span><text:span text:style-name="T76">Fecha de Actualización:</text:span><text:span text:style-name="T77"> </text:span><text:span text:style-name="T78">01</text:span><text:span text:style-name="T79"><text:s/>de<text:s/></text:span><text:span text:style-name="T80">junio de 2026</text:span><text:span text:style-name="T81">. <text:s/></text:span></text:p>
      <text:p text:style-name="P82"><text:span text:style-name="T83">Periodicidad:</text:span><text:span text:style-name="T84"> semestral.</text:span></text:p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Roboto" svg:font-family="Roboto" style:font-family-generic="system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6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0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9264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6-11T12:12:00Z</meta:creation-date>
    <dc:date>2026-06-11T12:12:00Z</dc:date>
    <meta:print-date>2026-06-11T12:12:00Z</meta:print-date>
    <meta:template xlink:href="plantilla_fucas_npag.dotx" xlink:type="simple"/>
    <meta:editing-cycles>2</meta:editing-cycles>
    <meta:editing-duration>PT0S</meta:editing-duration>
    <meta:document-statistic meta:page-count="1" meta:paragraph-count="7" meta:word-count="551" meta:character-count="3580" meta:row-count="25" meta:non-whitespace-character-count="3036"/>
  </office:meta>
</office:document-meta>
</file>