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  <style:font-face style:name="Times-Italic" svg:font-family="Times-Italic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bullet text:level="1" text:style-name="WW_CharLFO1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justify" fo:margin-top="0.0625in" fo:margin-bottom="0in" fo:margin-left="0.4923in" fo:margin-right="0.0395in">
        <style:tab-stops/>
      </style:paragraph-properties>
    </style:style>
    <style:style style:name="T4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5" style:parent-style-name="Normal" style:family="paragraph">
      <style:paragraph-properties fo:widows="2" fo:orphans="2" fo:text-align="justify" style:vertical-align="auto" fo:text-indent="0.5in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6" style:parent-style-name="Normal" style:family="paragraph">
      <style:paragraph-properties fo:widows="2" fo:orphans="2" fo:text-align="justify" style:vertical-align="auto" fo:text-indent="0.5in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7" style:parent-style-name="Normal" style:family="paragraph">
      <style:paragraph-properties fo:widows="2" fo:orphans="2" fo:text-align="justify" style:vertical-align="auto" fo:text-indent="0.5in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8" style:parent-style-name="Normal" style:family="paragraph">
      <style:paragraph-properties fo:widows="2" fo:orphans="2" fo:text-align="justify" style:vertical-align="auto" fo:text-indent="0.5in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9" style:parent-style-name="Normal" style:family="paragraph">
      <style:paragraph-properties fo:widows="2" fo:orphans="2" fo:text-align="justify" style:vertical-align="auto" fo:text-indent="0.5in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0" style:parent-style-name="Normal" style:family="paragraph">
      <style:paragraph-properties fo:widows="2" fo:orphans="2" fo:text-align="justify" style:vertical-align="auto" fo:text-indent="0.5in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1" style:parent-style-name="Normal" style:family="paragraph">
      <style:paragraph-properties fo:widows="2" fo:orphans="2" fo:text-align="justify" style:vertical-align="auto" fo:text-indent="0.5in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2" style:parent-style-name="Normal" style:family="paragraph">
      <style:paragraph-properties fo:widows="2" fo:orphans="2" fo:text-align="justify" style:vertical-align="auto" fo:text-indent="0.5in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3" style:parent-style-name="Normal" style:family="paragraph">
      <style:paragraph-properties fo:widows="2" fo:orphans="2" fo:text-align="justify" style:vertical-align="auto" fo:margin-left="0.4923in" fo:text-indent="0.0076in">
        <style:tab-stops/>
      </style:paragraph-properties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4" style:parent-style-name="Normal" style:family="paragraph">
      <style:paragraph-properties fo:widows="2" fo:orphans="2" fo:text-align="justify" style:vertical-align="auto" fo:margin-left="0.4923in" fo:text-indent="0.0076in">
        <style:tab-stops/>
      </style:paragraph-properties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5" style:parent-style-name="Textbody" style:family="paragraph">
      <style:paragraph-properties fo:text-align="justify" fo:margin-top="0.0625in" fo:margin-bottom="0in" fo:margin-left="0.0395in" fo:margin-right="0.0395in" fo:text-indent="0.452in">
        <style:tab-stops/>
      </style:paragraph-properties>
      <style:text-properties style:font-name="Roboto" style:font-name-asian="Times-Italic" fo:font-weight="bold" style:font-weight-asian="bold" style:font-weight-complex="bold" style:font-style-complex="italic" fo:font-size="11.5pt" style:font-size-asian="11.5pt" style:font-size-complex="11.5pt"/>
    </style:style>
    <style:style style:name="P16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7" style:parent-style-name="Normal" style:family="paragraph">
      <style:paragraph-properties fo:widows="2" fo:orphans="2" fo:text-align="justify" style:vertical-align="auto" fo:margin-left="0.4916in">
        <style:tab-stops/>
      </style:paragraph-properties>
    </style:style>
    <style:style style:name="T18" style:parent-style-name="Fuentedepárrafopredeter." style:family="text"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T19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T20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21" style:parent-style-name="Normal" style:family="paragraph">
      <style:paragraph-properties fo:widows="2" fo:orphans="2" fo:text-align="justify" style:vertical-align="auto" fo:margin-left="0.4916in">
        <style:tab-stops/>
      </style:paragraph-properties>
    </style:style>
    <style:style style:name="T22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23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24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25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26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27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28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P29" style:parent-style-name="Normal" style:family="paragraph">
      <style:paragraph-properties fo:widows="2" fo:orphans="2" fo:text-align="justify" style:vertical-align="auto" fo:margin-left="0.4916in">
        <style:tab-stops/>
      </style:paragraph-properties>
    </style:style>
    <style:style style:name="T30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31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32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33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34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35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36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P37" style:parent-style-name="Normal" style:family="paragraph">
      <style:paragraph-properties fo:widows="2" fo:orphans="2" fo:text-align="justify" style:vertical-align="auto" fo:margin-left="0.4916in">
        <style:tab-stops/>
      </style:paragraph-properties>
    </style:style>
    <style:style style:name="T38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39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40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41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42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43" style:parent-style-name="Hipervínculo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T44" style:parent-style-name="Fuentedepárrafopredeter." style:family="text"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language-asian="ar" style:country-asian="SA" style:language-complex="ar" style:country-complex="SA"/>
    </style:style>
    <style:style style:name="P45" style:parent-style-name="Textbody" style:family="paragraph">
      <style:paragraph-properties fo:text-align="justify" fo:margin-top="0.0625in" fo:margin-bottom="0in" fo:margin-left="0.4916in" fo:margin-right="0.0395in">
        <style:tab-stops/>
      </style:paragraph-properties>
    </style:style>
    <style:style style:name="T46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T47" style:parent-style-name="Hipervínculo" style:family="text">
      <style:text-properties style:font-name="Roboto" fo:font-size="11.5pt" style:font-size-asian="11.5pt" style:font-size-complex="11.5pt"/>
    </style:style>
    <style:style style:name="T48" style:parent-style-name="Fuentedepárrafopredeter." style:family="text">
      <style:text-properties style:font-name="Roboto" fo:font-size="11.5pt" style:font-size-asian="11.5pt" style:font-size-complex="11.5pt"/>
    </style:style>
    <style:style style:name="T49" style:parent-style-name="Hipervínculo" style:family="text">
      <style:text-properties style:font-name="Roboto" fo:font-size="11.5pt" style:font-size-asian="11.5pt" style:font-size-complex="11.5pt"/>
    </style:style>
    <style:style style:name="T50" style:parent-style-name="Fuentedepárrafopredeter." style:family="text">
      <style:text-properties style:font-name="Roboto" fo:font-size="11.5pt" style:font-size-asian="11.5pt" style:font-size-complex="11.5pt"/>
    </style:style>
    <style:style style:name="T51" style:parent-style-name="Hipervínculo" style:family="text">
      <style:text-properties style:font-name="Roboto" fo:font-size="11.5pt" style:font-size-asian="11.5pt" style:font-size-complex="11.5pt"/>
    </style:style>
    <style:style style:name="T52" style:parent-style-name="Fuentedepárrafopredeter." style:family="text">
      <style:text-properties style:font-name="Roboto" fo:font-size="11.5pt" style:font-size-asian="11.5pt" style:font-size-complex="11.5pt"/>
    </style:style>
    <style:style style:name="T53" style:parent-style-name="Hipervínculo" style:family="text">
      <style:text-properties style:font-name="Roboto" fo:font-size="11.5pt" style:font-size-asian="11.5pt" style:font-size-complex="11.5pt"/>
    </style:style>
    <style:style style:name="T54" style:parent-style-name="Fuentedepárrafopredeter." style:family="text">
      <style:text-properties style:font-name="Roboto" fo:font-size="11.5pt" style:font-size-asian="11.5pt" style:font-size-complex="11.5pt"/>
    </style:style>
    <style:style style:name="P55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56" style:parent-style-name="Normal" style:family="paragraph">
      <style:paragraph-properties fo:widows="2" fo:orphans="2" fo:text-align="justify" style:vertical-align="auto" fo:text-indent="0.5in"/>
    </style:style>
    <style:style style:name="T57" style:parent-style-name="Fuentedepárrafopredeter." style:family="text"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58" style:parent-style-name="Párrafodelista" style:list-style-name="LFO15" style:family="paragraph">
      <style:paragraph-properties fo:widows="2" fo:orphans="2" style:contextual-spacing="false" fo:text-align="justify" style:vertical-align="auto"/>
      <style:text-properties style:font-name="Roboto" style:font-name-complex="Arial" fo:font-size="11.5pt" style:font-size-asian="11.5pt" style:font-size-complex="11.5pt" style:rfc-language-tag="es-ES_tradnl" fo:language="es"/>
    </style:style>
    <style:style style:name="P59" style:parent-style-name="Párrafodelista" style:list-style-name="LFO15" style:family="paragraph">
      <style:paragraph-properties fo:widows="2" fo:orphans="2" style:contextual-spacing="false" fo:text-align="justify" style:vertical-align="auto"/>
      <style:text-properties style:font-name="Roboto" style:font-name-complex="Arial" fo:font-size="11.5pt" style:font-size-asian="11.5pt" style:font-size-complex="11.5pt" style:rfc-language-tag="es-ES_tradnl" fo:language="es"/>
    </style:style>
    <style:style style:name="P60" style:parent-style-name="Párrafodelista" style:list-style-name="LFO15" style:family="paragraph">
      <style:paragraph-properties fo:widows="2" fo:orphans="2" style:contextual-spacing="false" fo:text-align="justify" style:vertical-align="auto"/>
      <style:text-properties style:font-name="Roboto" style:font-name-complex="Arial" fo:font-size="11.5pt" style:font-size-asian="11.5pt" style:font-size-complex="11.5pt" style:rfc-language-tag="es-ES_tradnl" fo:language="es"/>
    </style:style>
    <style:style style:name="P61" style:parent-style-name="Párrafodelista" style:list-style-name="LFO15" style:family="paragraph">
      <style:paragraph-properties fo:widows="2" fo:orphans="2" style:contextual-spacing="false" fo:text-align="justify" style:vertical-align="auto"/>
      <style:text-properties style:font-name="Roboto" style:font-name-complex="Arial" fo:font-size="11.5pt" style:font-size-asian="11.5pt" style:font-size-complex="11.5pt" style:rfc-language-tag="es-ES_tradnl" fo:language="es"/>
    </style:style>
    <style:style style:name="P62" style:parent-style-name="Párrafodelista" style:list-style-name="LFO15" style:family="paragraph">
      <style:paragraph-properties fo:widows="2" fo:orphans="2" style:contextual-spacing="false" fo:text-align="justify" style:vertical-align="auto"/>
      <style:text-properties style:font-name="Roboto" style:font-name-complex="Arial" fo:color="#000000" fo:font-size="11.5pt" style:font-size-asian="11.5pt" style:font-size-complex="11.5pt" style:rfc-language-tag="es-ES_tradnl" fo:language="es"/>
    </style:style>
    <style:style style:name="P63" style:parent-style-name="Párrafodelista" style:list-style-name="LFO15" style:family="paragraph">
      <style:paragraph-properties fo:widows="2" fo:orphans="2" style:contextual-spacing="false" fo:text-align="justify" style:vertical-align="auto"/>
      <style:text-properties style:font-name="Roboto" style:font-name-complex="Arial" fo:color="#000000" fo:font-size="11.5pt" style:font-size-asian="11.5pt" style:font-size-complex="11.5pt" style:rfc-language-tag="es-ES_tradnl" fo:language="es"/>
    </style:style>
    <style:style style:name="P64" style:parent-style-name="Párrafodelista" style:list-style-name="LFO15" style:family="paragraph">
      <style:paragraph-properties fo:widows="2" fo:orphans="2" style:contextual-spacing="false" fo:text-align="justify" style:vertical-align="auto"/>
      <style:text-properties style:font-name="Roboto" style:font-name-complex="Arial" fo:color="#000000" fo:font-size="11.5pt" style:font-size-asian="11.5pt" style:font-size-complex="11.5pt" style:rfc-language-tag="es-ES_tradnl" fo:language="es"/>
    </style:style>
    <style:style style:name="P65" style:parent-style-name="Párrafodelista" style:family="paragraph">
      <style:paragraph-properties fo:text-align="justify" style:vertical-align="auto" fo:margin-left="0.75in">
        <style:tab-stops/>
      </style:paragraph-properties>
      <style:text-properties style:font-name="Roboto" style:font-name-complex="Arial" fo:font-size="11.5pt" style:font-size-asian="11.5pt" style:font-size-complex="11.5pt" style:rfc-language-tag="es-ES_tradnl" fo:language="es"/>
    </style:style>
    <style:style style:name="P66" style:parent-style-name="Normal" style:family="paragraph">
      <style:paragraph-properties fo:widows="2" fo:orphans="2" fo:text-align="justify" style:vertical-align="auto" fo:text-indent="0.5in"/>
    </style:style>
    <style:style style:name="T67" style:parent-style-name="Fuentedepárrafopredeter." style:family="text"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language-asian="ar" style:country-asian="SA" style:language-complex="ar" style:country-complex="SA"/>
    </style:style>
    <style:style style:name="P68" style:parent-style-name="Normal" style:list-style-name="LFO16" style:family="paragraph">
      <style:paragraph-properties fo:widows="2" fo:orphans="2" fo:text-align="justify" style:vertical-align="auto"/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69" style:parent-style-name="Normal" style:list-style-name="LFO16" style:family="paragraph">
      <style:paragraph-properties fo:widows="2" fo:orphans="2" fo:text-align="justify" style:vertical-align="auto"/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70" style:parent-style-name="Normal" style:list-style-name="LFO16" style:family="paragraph">
      <style:paragraph-properties fo:widows="2" fo:orphans="2" fo:text-align="justify" style:vertical-align="auto"/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71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72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73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74" style:parent-style-name="Normal" style:family="paragraph">
      <style:paragraph-properties fo:widows="2" fo:orphans="2" fo:text-align="justify" style:vertical-align="auto" fo:text-indent="0.4916in"/>
    </style:style>
    <style:style style:name="T75" style:parent-style-name="Fuentedepárrafopredeter." style:family="text"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76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77" style:parent-style-name="Párrafodelista" style:list-style-name="LFO18" style:family="paragraph">
      <style:paragraph-properties fo:widows="2" fo:orphans="2" style:contextual-spacing="false" fo:text-align="justify" style:vertical-align="auto"/>
    </style:style>
    <style:style style:name="T78" style:parent-style-name="Fuentedepárrafopredeter." style:family="text">
      <style:text-properties style:font-name="Roboto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79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P80" style:parent-style-name="Párrafodelista" style:list-style-name="LFO18" style:family="paragraph">
      <style:paragraph-properties fo:widows="2" fo:orphans="2" style:contextual-spacing="false" fo:text-align="justify" style:vertical-align="auto"/>
    </style:style>
    <style:style style:name="T81" style:parent-style-name="Fuentedepárrafopredeter." style:family="text">
      <style:text-properties style:font-name="Roboto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82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83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84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P85" style:parent-style-name="Párrafodelista" style:list-style-name="LFO18" style:family="paragraph">
      <style:paragraph-properties fo:widows="2" fo:orphans="2" style:contextual-spacing="false" fo:text-align="justify" style:vertical-align="auto"/>
    </style:style>
    <style:style style:name="T86" style:parent-style-name="Fuentedepárrafopredeter." style:family="text">
      <style:text-properties style:font-name="Roboto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87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P88" style:parent-style-name="Párrafodelista" style:list-style-name="LFO18" style:family="paragraph">
      <style:paragraph-properties fo:widows="2" fo:orphans="2" fo:text-align="justify" style:vertical-align="auto"/>
    </style:style>
    <style:style style:name="T89" style:parent-style-name="Fuentedepárrafopredeter." style:family="text">
      <style:text-properties style:font-name="Roboto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90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91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92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T93" style:parent-style-name="Fuentedepárrafopredeter." style:family="text">
      <style:text-properties style:font-name="Roboto" style:font-name-complex="Arial" style:font-weight-complex="bold" style:letter-kerning="false" fo:font-size="11.5pt" style:font-size-asian="11.5pt" style:font-size-complex="11.5pt" style:rfc-language-tag="es-ES_tradnl" fo:language="es" style:language-asian="ar" style:country-asian="SA"/>
    </style:style>
    <style:style style:name="P94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95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fo:font-weight="bold" style:font-weight-asian="bold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96" style:parent-style-name="Normal" style:list-style-name="LFO19" style:family="paragraph">
      <style:paragraph-properties fo:widows="2" fo:orphans="2" fo:text-align="justify" style:vertical-align="auto"/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97" style:parent-style-name="Textbody" style:family="paragraph">
      <style:paragraph-properties fo:text-align="justify" fo:margin-bottom="0in" fo:margin-left="0.0395in" fo:margin-right="0.0395in">
        <style:tab-stops/>
      </style:paragraph-properties>
      <style:text-properties style:font-name="Roboto" fo:font-size="11.5pt" style:font-size-asian="11.5pt" style:font-size-complex="11.5pt"/>
    </style:style>
    <style:style style:name="P98" style:parent-style-name="Textbody" style:family="paragraph">
      <style:paragraph-properties fo:text-align="justify" fo:margin-bottom="0in" fo:margin-left="0.0395in" fo:margin-right="0.0395in" fo:text-indent="0.4527in">
        <style:tab-stops/>
      </style:paragraph-properties>
    </style:style>
    <style:style style:name="T99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00" style:parent-style-name="Normal" style:list-style-name="LFO19" style:family="paragraph">
      <style:paragraph-properties fo:widows="2" fo:orphans="2" fo:text-align="justify" style:vertical-align="auto"/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01" style:parent-style-name="Normal" style:family="paragraph">
      <style:paragraph-properties fo:widows="2" fo:orphans="2" fo:text-align="justify" style:vertical-align="auto" fo:margin-left="0.75in">
        <style:tab-stops/>
      </style:paragraph-properties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02" style:parent-style-name="Textbody" style:family="paragraph">
      <style:paragraph-properties fo:text-align="justify" fo:margin-bottom="0in" fo:margin-left="0.4923in" fo:margin-right="0.0395in">
        <style:tab-stops/>
      </style:paragraph-properties>
    </style:style>
    <style:style style:name="T103" style:parent-style-name="Fuentedepárrafopredeter." style:family="text">
      <style:text-properties style:font-name="Roboto" style:font-name-asian="Times-Italic" fo:font-weight="bold" style:font-weight-asian="bold" style:font-weight-complex="bold" style:font-style-complex="italic" fo:font-size="11.5pt" style:font-size-asian="11.5pt" style:font-size-complex="11.5pt"/>
    </style:style>
    <style:style style:name="P104" style:parent-style-name="Normal" style:list-style-name="LFO19" style:family="paragraph">
      <style:paragraph-properties fo:widows="2" fo:orphans="2" fo:text-align="justify" style:vertical-align="auto"/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05" style:parent-style-name="Normal" style:family="paragraph">
      <style:paragraph-properties fo:widows="2" fo:orphans="2" fo:text-align="justify" style:vertical-align="auto"/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P106" style:parent-style-name="Normal" style:family="paragraph">
      <style:paragraph-properties fo:widows="2" fo:orphans="2" fo:text-align="justify" style:vertical-align="auto" fo:margin-left="0.4923in">
        <style:tab-stops/>
      </style:paragraph-properties>
    </style:style>
    <style:style style:name="T107" style:parent-style-name="Fuentedepárrafopredeter." style:family="text"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T108" style:parent-style-name="Fuentedepárrafopredeter." style:family="text"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T109" style:parent-style-name="Fuentedepárrafopredeter." style:family="text"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T110" style:parent-style-name="Fuentedepárrafopredeter." style:family="text"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T111" style:parent-style-name="Fuentedepárrafopredeter." style:family="text"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T112" style:parent-style-name="Fuentedepárrafopredeter." style:family="text"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  <style:style style:name="T113" style:parent-style-name="Fuentedepárrafopredeter." style:family="text">
      <style:text-properties style:font-name="Roboto" style:font-name-asian="Times New Roman" style:font-name-complex="Arial" style:letter-kerning="false" fo:font-size="11.5pt" style:font-size-asian="11.5pt" style:font-size-complex="11.5pt" style:rfc-language-tag="es-ES_tradnl" fo:language="es" style:language-asian="ar" style:country-asian="SA" style:language-complex="ar" style:country-complex="SA"/>
    </style:style>
  </office:automatic-styles>
  <office:body>
    <office:text text:use-soft-page-breaks="true">
      <text:p text:style-name="P1"><text:span text:style-name="T4">CURRICULUM GERENTE FUNDACIÓN TUTELAR CANARIA PARA LA ACCIÓN SOCIAL, M.P. (FUCAS)</text:span></text:p>
      <text:p text:style-name="P5"/>
      <text:p text:style-name="P6"/>
      <text:p text:style-name="P7">Nombre y Apellidos: Inmaculada Esther Díaz Ojeda</text:p>
      <text:p text:style-name="P8"/>
      <text:p text:style-name="P9">Cargo: Gerente</text:p>
      <text:p text:style-name="P10"/>
      <text:p text:style-name="P11">Entidad: Fundación Tutelar Canaria para la Acción Social, M.P.</text:p>
      <text:p text:style-name="P12"/>
      <text:p text:style-name="P13">Departamento: Consejería de Derechos Sociales, Igualdad, Diversidad y Juventud</text:p>
      <text:p text:style-name="P14"/>
      <text:p text:style-name="P15">Nombramiento:</text:p>
      <text:p text:style-name="P16"/>
      <text:p text:style-name="P17"><text:span text:style-name="T18">Fecha nombramiento:<text:s/></text:span><text:span text:style-name="T19">Acuerdo del Patronato de FUCAS, de fecha<text:s/></text:span><text:span text:style-name="T20">22/de junio de 2021/21 de diciembre de 2021/29 de marzo de 2022.</text:span></text:p>
      <text:p text:style-name="P21"><text:span text:style-name="T22">– Acta Patronato 22.06.2021. (</text:span><text:a office:title="DOCX: ACTA-REUNON-PATRONATO-22.06.21_FIRMADA" xlink:href="https://www.fucas.org/wp-content/uploads/2022/05/ACTA-REUNON-PATRONATO-22.06.21_FIRMADA.docx" office:target-frame-name="_blank" xlink:show="new"><text:span text:style-name="T23">DOCX</text:span></text:a><text:span text:style-name="T24">, </text:span><text:a office:title="ODT: ACTA-REUNON-PATRONATO-22.06.21_FIRMADA" xlink:href="https://www.fucas.org/wp-content/uploads/2022/05/ACTA-REUNON-PATRONATO-22.06.21_FIRMADA.odt" office:target-frame-name="_blank" xlink:show="new"><text:span text:style-name="T25">ODT</text:span></text:a><text:span text:style-name="T26">, </text:span><text:a office:title="PDF: ACTA-REUNON-PATRONATO-22.06.21_FIRMADA" xlink:href="https://www.fucas.org/wp-content/uploads/2022/05/ACTA-REUNON-PATRONATO-22.06.21_FIRMADA.pdf" office:target-frame-name="_blank" xlink:show="new"><text:span text:style-name="T27">PDF</text:span></text:a><text:span text:style-name="T28">)</text:span></text:p>
      <text:p text:style-name="P29"><text:span text:style-name="T30">– Acta Patronato 21.12.2021. (</text:span><text:a office:title="DOCX: ACTA-REUNON-PATRONATO-21.12.21_FIRMADA" xlink:href="https://www.fucas.org/wp-content/uploads/2022/05/ACTA-REUNON-PATRONATO-21.12.21_FIRMADA.docx" office:target-frame-name="_blank" xlink:show="new"><text:span text:style-name="T31">DOCX</text:span></text:a><text:span text:style-name="T32">, </text:span><text:a office:title="ODT: ACTA-REUNON-PATRONATO-21.12.21_FIRMADA" xlink:href="https://www.fucas.org/wp-content/uploads/2022/05/ACTA-REUNON-PATRONATO-21.12.21_FIRMADA.odt" office:target-frame-name="_blank" xlink:show="new"><text:span text:style-name="T33">ODT</text:span></text:a><text:span text:style-name="T34">, </text:span><text:a office:title="PDF: ACTA-REUNON-PATRONATO-21.12.21_FIRMADA" xlink:href="https://www.fucas.org/wp-content/uploads/2022/05/ACTA-REUNON-PATRONATO-21.12.21_FIRMADA.pdf" office:target-frame-name="_blank" xlink:show="new"><text:span text:style-name="T35">PDF</text:span></text:a><text:span text:style-name="T36">)</text:span></text:p>
      <text:p text:style-name="P37"><text:span text:style-name="T38">– Acta Patronato 29.03.2022. (</text:span><text:a office:title="DOCX: 1.-ACTA-REUNON-PATRONATO-29.03.22_FIRMADA" xlink:href="https://www.fucas.org/wp-content/uploads/2023/04/1.-ACTA-REUNON-PATRONATO-29.03.22_FIRMADA.docx" office:target-frame-name="_blank" xlink:show="new"><text:span text:style-name="T39">DOCX</text:span></text:a><text:span text:style-name="T40">, </text:span><text:a office:title="ODT: 1.-ACTA-REUNON-PATRONATO-29.03.22_FIRMADA" xlink:href="https://www.fucas.org/wp-content/uploads/2023/04/1.-ACTA-REUNON-PATRONATO-29.03.22_FIRMADA.odt" office:target-frame-name="_blank" xlink:show="new"><text:span text:style-name="T41">ODT</text:span></text:a><text:span text:style-name="T42">, </text:span><text:a office:title="PDF: 1.-ACTA-REUNON-PATRONATO-29.03.22_FIRMADA" xlink:href="https://www.fucas.org/wp-content/uploads/2023/04/1.-ACTA-REUNON-PATRONATO-29.03.22_FIRMADA.pdf" office:target-frame-name="_blank" xlink:show="new"><text:span text:style-name="T43">PDF</text:span></text:a><text:span text:style-name="T44">)</text:span></text:p>
      <text:p text:style-name="P45"><text:span text:style-name="T46">Anuncio de  Nombramiento:<text:s/></text:span><text:a xlink:href="https://www.fucas.org/wp-content/uploads/2025/07/BOC-24.07.2020-SELECCION-GERENTE-1.pdf" office:target-frame-name="_top" xlink:show="replace"><text:span text:style-name="T47">BOC Nº 149 de Viernes 24 de julio de 2020</text:span></text:a><text:span text:style-name="T48"><text:s/>(</text:span><text:a xlink:href="https://www.fucas.org/wp-content/uploads/2025/07/BOC-24.07.2020-SELECCION-GERENTE.docx" office:target-frame-name="_top" xlink:show="replace"><text:span text:style-name="T49">DOCX</text:span></text:a><text:span text:style-name="T50">,<text:s/></text:span><text:a xlink:href="https://www.fucas.org/wp-content/uploads/2025/07/BOC-24.07.2020-SELECCION-GERENTE.odt" office:target-frame-name="_top" xlink:show="replace"><text:span text:style-name="T51">ODT</text:span></text:a><text:span text:style-name="T52">,<text:s/></text:span><text:a xlink:href="https://www.fucas.org/wp-content/uploads/2025/07/BOC-24.07.2020-SELECCION-GERENTE-1.pdf" office:target-frame-name="_top" xlink:show="replace"><text:span text:style-name="T53">PDF</text:span></text:a><text:span text:style-name="T54">)</text:span></text:p>
      <text:p text:style-name="P55"/>
      <text:p text:style-name="P56"><text:span text:style-name="T57">Méritos Académicos:</text:span></text:p>
      <text:list text:style-name="LFO15" text:continue-numbering="true">
        <text:list-item>
          <text:p text:style-name="P58">Diplomada en Trabajo Social, por la Universidad de Las Palmas de Gran Canaria.</text:p>
        </text:list-item>
        <text:list-item>
          <text:p text:style-name="P59">CAP (Certificado de Aptitud Pedagógica), en la Universidad Alfonso X El Sabio.</text:p>
        </text:list-item>
        <text:list-item>
          <text:p text:style-name="P60">Técnico en Administración, Módulo profesional de Nivel III, en el Instituto de Formación Profesional San Nicolás de Tolentino.</text:p>
        </text:list-item>
        <text:list-item>
          <text:p text:style-name="P61">Máster en Sexualidad y Relaciones Interpersonales en los Adolescentes y Jóvenes. Universidad de Las Palmas de Gran Canaria. 1999.</text:p>
        </text:list-item>
        <text:list-item>
          <text:p text:style-name="P62">Curso Superior de Especialización en Dirección y Planificación de Centros y Servicios Sociosanitarios. ESSSCAN (Escuela de Servicios Sanitarios y Sociales de Canarias). <text:s/>2015.</text:p>
        </text:list-item>
        <text:list-item>
          <text:p text:style-name="P63">En el ICSE (Centro Integrado de Educación Superior): Relaciones Humanas (Conducta y Personalidad, Estilos de Dirección, Motivación y Animación de Grupos de Trabajo, Conflictos Laborales). 1996.</text:p>
        </text:list-item>
        <text:list-item>
          <text:p text:style-name="P64">Formación complementaria en materia de dirección y gestión de organizaciones.</text:p>
        </text:list-item>
      </text:list>
      <text:p text:style-name="P65"/>
      <text:p text:style-name="P66"><text:span text:style-name="T67">Trayectoria profesional:</text:span></text:p>
      <text:list text:style-name="LFO16" text:continue-numbering="true">
        <text:list-item>
          <text:p text:style-name="P68">Gerente de la Fundación<text:s/>Tutelar<text:s/>Canaria<text:s/>para la Acción Social, M.P., desde julio de 1999 hasta la actualidad (más de<text:s/>25<text:s/>años de experiencia).</text:p>
        </text:list-item>
        <text:list-item>
          <text:p text:style-name="P69">Trabajadora Social en esta misma Fundación, desde julio de 1997 a julio de 1999.</text:p>
        </text:list-item>
        <text:list-item>
          <text:p text:style-name="P70">Miembro del Comité Organizador de las Primeras Jornadas de Integración Social de Personas con Discapacidad, en el año 1998.</text:p>
        </text:list-item>
      </text:list>
      <text:p text:style-name="P71"/>
      <text:p text:style-name="P72"><text:tab/></text:p>
      <text:p text:style-name="P73"/>
      <text:soft-page-break/>
      <text:p text:style-name="P74"><text:span text:style-name="T75">Contacto:<text:s/></text:span></text:p>
      <text:p text:style-name="P76"><text:tab/></text:p>
      <text:list text:style-name="LFO18" text:continue-numbering="true">
        <text:list-item>
          <text:p text:style-name="P77"><text:span text:style-name="T78">Correo electrónico:<text:s/></text:span><text:span text:style-name="T79">gerencia@fucas.org</text:span></text:p>
        </text:list-item>
        <text:list-item>
          <text:p text:style-name="P80"><text:span text:style-name="T81">Teléfonos:<text:s/></text:span><text:span text:style-name="T82">928 430</text:span><text:span text:style-name="T83"><text:s/></text:span><text:span text:style-name="T84">346</text:span></text:p>
        </text:list-item>
        <text:list-item>
          <text:p text:style-name="P85"><text:span text:style-name="T86">Móvil:<text:s/></text:span><text:span text:style-name="T87">667696940</text:span></text:p>
        </text:list-item>
        <text:list-item>
          <text:p text:style-name="P88"><text:span text:style-name="T89">Dirección de contacto:<text:s/></text:span><text:span text:style-name="T90">Avda. Primero de Mayo, 12 – 2º dcha.</text:span><text:span text:style-name="T91"><text:s/></text:span><text:span text:style-name="T92">35001</text:span><text:span text:style-name="T93"><text:s/>Las Palmas de Gran Canaria</text:span></text:p>
        </text:list-item>
      </text:list>
      <text:p text:style-name="P94"/>
      <text:p text:style-name="P95"><text:tab/>Actividades públicas y privadas para las que se le ha concedido la compatibilidad:</text:p>
      <text:list text:style-name="LFO19" text:continue-numbering="true">
        <text:list-item>
          <text:p text:style-name="P96"><text:bookmark-start text:name="_Hlk53256729"/>Ningun<text:bookmark-start text:name="_Hlk53256016"/><text:bookmark-end text:name="_Hlk53256729"/>a</text:p>
        </text:list-item>
      </text:list>
      <text:p text:style-name="P97"><text:bookmark-end text:name="_Hlk53256016"/></text:p>
      <text:p text:style-name="P98"><text:span text:style-name="T99">Órganos colegiados administrativos o sociales de los que es miembro:</text:span></text:p>
      <text:list text:style-name="LFO19" text:continue-numbering="true">
        <text:list-item>
          <text:p text:style-name="P100">Ninguno</text:p>
        </text:list-item>
      </text:list>
      <text:p text:style-name="P101"/>
      <text:p text:style-name="P102"><text:span text:style-name="T103">Actividades públicas y privadas para las que se le ha concedido la compatibilidad:</text:span></text:p>
      <text:list text:style-name="LFO19" text:continue-numbering="true">
        <text:list-item>
          <text:p text:style-name="P104">Ninguna</text:p>
        </text:list-item>
      </text:list>
      <text:p text:style-name="P105"/>
      <text:p text:style-name="P106"><text:span text:style-name="T107">Las Palmas de Gran Canaria,<text:s/></text:span><text:span text:style-name="T108">3</text:span><text:span text:style-name="T109">1</text:span><text:span text:style-name="T110"><text:s/>de<text:s/></text:span><text:span text:style-name="T111">diciembre</text:span><text:span text:style-name="T112"><text:s/>de 202</text:span><text:span text:style-name="T113">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  <style:font-face style:name="Times-Italic" svg:font-family="Times-Italic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vertical-align="baseline"/>
      <style:text-properties style:font-name="Times New Roman" style:font-name-asian="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extbody" style:display-name="Text body" style:family="paragraph" style:parent-style-name="Normal">
      <style:paragraph-properties fo:widows="2" fo:orphans="2" fo:margin-bottom="0.0833in"/>
      <style:text-properties style:font-name="Arial" style:font-name-asian="Times New Roman" style:font-name-complex="Arial" fo:font-size="10pt" style:font-size-asian="10pt" style:language-complex="ar" style:country-complex="SA" fo:hyphenate="false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bullet text:level="1" text:style-name="WW_CharLFO1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22T16:02:00Z</meta:creation-date>
    <dc:date>2026-04-22T16:02:00Z</dc:date>
    <meta:print-date>2026-04-22T16:02:00Z</meta:print-date>
    <meta:template xlink:href="plantilla_fucas_npag.dotx" xlink:type="simple"/>
    <meta:editing-cycles>2</meta:editing-cycles>
    <meta:editing-duration>PT0S</meta:editing-duration>
    <meta:document-statistic meta:page-count="2" meta:paragraph-count="8" meta:word-count="671" meta:character-count="4356" meta:row-count="30" meta:non-whitespace-character-count="3693"/>
  </office:meta>
</office:document-meta>
</file>