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2.jpeg" manifest:media-type="image/jpeg"/>
  <manifest:file-entry manifest:full-path="media/image3.jpeg" manifest:media-type="image/jpe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jpeg" manifest:media-type="image/jpeg"/>
  <manifest:file-entry manifest:full-path="media/image23.png" manifest:media-type="image/png"/>
  <manifest:file-entry manifest:full-path="media/image24.jpeg" manifest:media-type="image/jpe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1.png" manifest:media-type="image/png"/>
  <manifest:file-entry manifest:full-path="media/image16.png" manifest:media-type="image/png"/>
  <manifest:file-entry manifest:full-path="media/image17.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automatic-styles>
    <style:style style:name="P1" style:parent-style-name="Textoindependiente" style:master-page-name="MP0" style:family="paragraph">
      <style:paragraph-properties fo:margin-left="10.2284in">
        <style:tab-stops/>
      </style:paragraph-properties>
    </style:style>
    <style:style style:name="T2" style:parent-style-name="Fuentedepárrafopredeter." style:family="text">
      <style:text-properties style:font-name="Times New Roman" fo:font-size="10pt" style:font-size-asian="10pt"/>
    </style:style>
    <style:style style:name="S1" style:family="section">
      <style:section-properties fo:margin-left="0in" fo:margin-right="0in" style:writing-mode="lr-tb">
        <style:columns fo:column-count="2">
          <style:column style:rel-width="14117*" fo:start-indent="0in" fo:end-indent="0.1958in"/>
          <style:column style:rel-width="1653*" fo:start-indent="0.1965in" fo:end-indent="0in"/>
        </style:columns>
      </style:section-properties>
    </style:style>
    <style:style style:name="P3" style:parent-style-name="Título2" style:family="paragraph">
      <style:paragraph-properties fo:text-align="end" fo:margin-top="0.0958in" fo:margin-right="0.6388in"/>
    </style:style>
    <style:style style:name="P4" style:parent-style-name="Normal" style:family="paragraph">
      <style:paragraph-properties fo:margin-top="0.0027in"/>
      <style:text-properties fo:font-weight="bold" style:font-weight-asian="bold" fo:font-size="9.5pt" style:font-size-asian="9.5pt"/>
    </style:style>
    <style:style style:name="P5" style:parent-style-name="Normal" style:family="paragraph">
      <style:paragraph-properties fo:margin-left="0.1354in">
        <style:tab-stops/>
      </style:paragraph-properties>
    </style:style>
    <style:style style:name="T6" style:parent-style-name="Fuentedepárrafopredeter." style:family="text">
      <style:text-properties fo:font-weight="bold" style:font-weight-asian="bold" fo:color="#FFFFFF" style:text-scale="105%" fo:font-size="9.5pt" style:font-size-asian="9.5pt"/>
    </style:style>
    <style:style style:name="P7" style:parent-style-name="Normal" style:family="paragraph">
      <style:paragraph-properties fo:margin-top="0.1111in" fo:line-height="0.202in" fo:margin-left="0.4506in">
        <style:tab-stops/>
      </style:paragraph-properties>
    </style:style>
    <style:style style:name="T8" style:parent-style-name="Fuentedepárrafopredeter." style:family="text">
      <style:text-properties fo:color="#FFFFFF" fo:font-size="12pt" style:font-size-asian="12pt"/>
    </style:style>
    <style:style style:name="P9" style:parent-style-name="Normal" style:family="paragraph">
      <style:paragraph-properties fo:line-height="0.202in" fo:margin-left="0.5076in">
        <style:tab-stops/>
      </style:paragraph-properties>
    </style:style>
    <style:style style:name="T10" style:parent-style-name="Fuentedepárrafopredeter." style:family="text">
      <style:text-properties fo:color="#FFFFFF" fo:font-size="12pt" style:font-size-asian="12pt"/>
    </style:style>
    <style:style style:name="T11" style:parent-style-name="Fuentedepárrafopredeter." style:family="text">
      <style:text-properties fo:color="#FFFFFF" fo:font-size="9.5pt" style:font-size-asian="9.5pt"/>
    </style:style>
    <style:style style:name="P12" style:parent-style-name="Normal" style:family="paragraph">
      <style:paragraph-properties fo:text-align="center" fo:margin-top="0.1451in" fo:margin-left="0.1138in" fo:margin-right="0.1159in">
        <style:tab-stops/>
      </style:paragraph-properties>
    </style:style>
    <style:style style:name="T13" style:parent-style-name="Fuentedepárrafopredeter." style:family="text">
      <style:text-properties fo:color="#FFFFFF" style:text-scale="105%" fo:font-size="9.5pt" style:font-size-asian="9.5pt"/>
    </style:style>
    <style:style style:name="P14" style:parent-style-name="Normal" style:family="paragraph">
      <style:paragraph-properties fo:text-align="center" fo:margin-top="0.0062in" fo:margin-left="0.1138in" fo:margin-right="0.1118in">
        <style:tab-stops/>
      </style:paragraph-properties>
    </style:style>
    <style:style style:name="T15" style:parent-style-name="Fuentedepárrafopredeter." style:family="text">
      <style:text-properties fo:color="#FFFFFF" style:text-scale="105%" fo:font-size="9.5pt" style:font-size-asian="9.5pt"/>
    </style:style>
    <style:style style:name="P16" style:parent-style-name="Normal" style:family="paragraph">
      <style:paragraph-properties fo:text-align="center" fo:margin-top="0.068in" fo:line-height="97%" fo:margin-left="0.075in" fo:margin-right="0.0673in" fo:text-indent="0.0006in">
        <style:tab-stops/>
      </style:paragraph-properties>
    </style:style>
    <style:style style:name="T17" style:parent-style-name="Fuentedepárrafopredeter." style:family="text">
      <style:text-properties fo:font-weight="bold" style:font-weight-asian="bold" fo:color="#FFFFFF" fo:font-size="9pt" style:font-size-asian="9pt"/>
    </style:style>
    <style:style style:name="P18" style:parent-style-name="Normal" style:family="paragraph">
      <style:paragraph-properties fo:margin-top="0.1784in" fo:margin-left="0.8125in">
        <style:tab-stops/>
      </style:paragraph-properties>
    </style:style>
    <style:style style:name="T19" style:parent-style-name="Fuentedepárrafopredeter." style:family="text">
      <style:text-properties fo:color="#FFFFFF" fo:font-size="14pt" style:font-size-asian="14pt"/>
    </style:style>
    <style:style style:name="P20" style:parent-style-name="Normal" style:family="paragraph">
      <style:text-properties fo:font-weight="bold" style:font-weight-asian="bold"/>
    </style:style>
    <style:style style:name="P21" style:parent-style-name="Normal" style:family="paragraph">
      <style:paragraph-properties fo:text-align="end" fo:margin-right="0.3479in"/>
    </style:style>
    <style:style style:name="T22" style:parent-style-name="Fuentedepárrafopredeter." style:family="text">
      <style:text-properties fo:font-weight="bold" style:font-weight-asian="bold" style:text-scale="105%" fo:font-size="9.5pt" style:font-size-asian="9.5pt"/>
    </style:style>
    <style:style style:name="P23" style:parent-style-name="Normal" style:family="paragraph">
      <style:paragraph-properties fo:text-align="center" fo:margin-top="0.0055in" fo:margin-left="6.9819in" fo:margin-right="0.1152in">
        <style:tab-stops/>
      </style:paragraph-properties>
    </style:style>
    <style:style style:name="T24" style:parent-style-name="Fuentedepárrafopredeter." style:family="text">
      <style:text-properties style:text-scale="105%" fo:font-size="9.5pt" style:font-size-asian="9.5pt"/>
    </style:style>
    <style:style style:name="P25" style:parent-style-name="Normal" style:family="paragraph">
      <style:paragraph-properties fo:text-align="center" fo:margin-top="0.0062in" fo:margin-left="6.9847in" fo:margin-right="0.1152in">
        <style:tab-stops/>
      </style:paragraph-properties>
    </style:style>
    <style:style style:name="T26" style:parent-style-name="Fuentedepárrafopredeter." style:family="text">
      <style:text-properties style:text-scale="105%" fo:font-size="9.5pt" style:font-size-asian="9.5pt"/>
    </style:style>
    <style:style style:name="P27" style:parent-style-name="Normal" style:family="paragraph">
      <style:paragraph-properties fo:margin-top="0.002in"/>
      <style:text-properties fo:font-size="10pt" style:font-size-asian="10pt"/>
    </style:style>
    <style:style style:name="P28" style:parent-style-name="Normal" style:family="paragraph">
      <style:paragraph-properties fo:text-align="center" fo:line-height="0.1854in" fo:margin-left="6.9166in" fo:margin-right="0.1152in">
        <style:tab-stops/>
      </style:paragraph-properties>
    </style:style>
    <style:style style:name="P29" style:parent-style-name="Normal" style:family="paragraph">
      <style:paragraph-properties fo:text-align="center" fo:margin-top="0.0729in" fo:line-height="0.1347in" fo:margin-left="0.0506in" fo:margin-right="0.0465in">
        <style:tab-stops/>
      </style:paragraph-properties>
    </style:style>
    <style:style style:name="T30" style:parent-style-name="Fuentedepárrafopredeter." style:family="text">
      <style:text-properties fo:font-weight="bold" style:font-weight-asian="bold" fo:color="#FFFFFF" style:text-scale="105%" fo:font-size="8pt" style:font-size-asian="8pt"/>
    </style:style>
    <style:style style:name="P31" style:parent-style-name="Normal" style:family="paragraph">
      <style:paragraph-properties fo:text-align="center" fo:line-height="0.1333in" fo:margin-left="0.0562in" fo:margin-right="0.0458in">
        <style:tab-stops/>
      </style:paragraph-properties>
    </style:style>
    <style:style style:name="T32" style:parent-style-name="Fuentedepárrafopredeter." style:family="text">
      <style:text-properties fo:font-weight="bold" style:font-weight-asian="bold" fo:color="#FFFFFF" style:text-scale="105%" fo:font-size="8pt" style:font-size-asian="8pt"/>
    </style:style>
    <style:style style:name="P33" style:parent-style-name="Normal" style:family="paragraph">
      <style:paragraph-properties fo:text-align="center" fo:line-height="0.1333in" fo:margin-left="0.0562in" fo:margin-right="0.0458in">
        <style:tab-stops/>
      </style:paragraph-properties>
    </style:style>
    <style:style style:name="T34" style:parent-style-name="Fuentedepárrafopredeter." style:family="text">
      <style:text-properties fo:font-weight="bold" style:font-weight-asian="bold" fo:color="#FFFFFF" style:text-scale="105%" fo:font-size="8pt" style:font-size-asian="8pt"/>
    </style:style>
    <style:style style:name="P35" style:parent-style-name="Normal" style:family="paragraph">
      <style:paragraph-properties fo:text-align="center" fo:line-height="0.1347in" fo:margin-left="0.0534in" fo:margin-right="0.0465in">
        <style:tab-stops/>
      </style:paragraph-properties>
    </style:style>
    <style:style style:name="T36" style:parent-style-name="Fuentedepárrafopredeter." style:family="text">
      <style:text-properties fo:font-weight="bold" style:font-weight-asian="bold" fo:color="#FFFFFF" style:text-scale="105%" fo:font-size="8pt" style:font-size-asian="8pt"/>
    </style:style>
    <style:style style:name="T37" style:parent-style-name="Fuentedepárrafopredeter." style:family="text">
      <style:text-properties fo:font-weight="bold" style:font-weight-asian="bold"/>
    </style:style>
    <style:style style:name="P38" style:parent-style-name="Textoindependiente" style:family="paragraph">
      <style:paragraph-properties fo:text-align="center" fo:line-height="0.1506in" fo:margin-left="6.9166in" fo:margin-right="0.1152in">
        <style:tab-stops/>
      </style:paragraph-properties>
    </style:style>
    <style:style style:name="P39" style:parent-style-name="Textoindependiente" style:family="paragraph">
      <style:paragraph-properties fo:text-align="center" fo:line-height="0.1513in" fo:margin-left="6.9416in" fo:margin-right="0.1152in">
        <style:tab-stops/>
      </style:paragraph-properties>
    </style:style>
    <style:style style:name="P40" style:parent-style-name="Título2" style:family="paragraph">
      <style:paragraph-properties fo:margin-top="0.134in" fo:line-height="0.1611in" fo:margin-left="7.1173in">
        <style:tab-stops/>
      </style:paragraph-properties>
    </style:style>
    <style:style style:name="P41" style:parent-style-name="Normal" style:family="paragraph">
      <style:paragraph-properties fo:margin-top="0.1395in" fo:line-height="103%" fo:margin-left="0.427in" fo:margin-right="0.2076in" fo:text-indent="-0.2076in">
        <style:tab-stops/>
      </style:paragraph-properties>
    </style:style>
    <style:style style:name="T42" style:parent-style-name="Fuentedepárrafopredeter." style:family="text">
      <style:text-properties fo:font-weight="bold" style:font-weight-asian="bold" fo:color="#FFFFFF" style:text-scale="105%" fo:font-size="9.5pt" style:font-size-asian="9.5pt"/>
    </style:style>
    <style:style style:name="P43" style:parent-style-name="Normal" style:family="paragraph">
      <style:paragraph-properties fo:margin-top="0.0062in"/>
      <style:text-properties fo:font-weight="bold" style:font-weight-asian="bold" fo:font-size="9.5pt" style:font-size-asian="9.5pt"/>
    </style:style>
    <style:style style:name="P44" style:parent-style-name="Normal" style:family="paragraph">
      <style:paragraph-properties fo:text-align="center" fo:line-height="0.1513in" fo:margin-left="0.2152in" fo:margin-right="0.2097in">
        <style:tab-stops/>
      </style:paragraph-properties>
    </style:style>
    <style:style style:name="T45" style:parent-style-name="Fuentedepárrafopredeter." style:family="text">
      <style:text-properties fo:font-weight="bold" style:font-weight-asian="bold" fo:color="#FFFFFF" fo:font-size="9pt" style:font-size-asian="9pt"/>
    </style:style>
    <style:style style:name="P46" style:parent-style-name="Normal" style:family="paragraph">
      <style:paragraph-properties fo:text-align="center" fo:line-height="0.1513in" fo:margin-left="0.2097in" fo:margin-right="0.2097in">
        <style:tab-stops/>
      </style:paragraph-properties>
    </style:style>
    <style:style style:name="T47" style:parent-style-name="Fuentedepárrafopredeter." style:family="text">
      <style:text-properties fo:font-weight="bold" style:font-weight-asian="bold" fo:color="#FFFFFF" fo:font-size="9pt" style:font-size-asian="9pt"/>
    </style:style>
    <style:style style:name="P48" style:parent-style-name="Normal" style:family="paragraph">
      <style:paragraph-properties fo:text-align="center" fo:margin-top="0.1263in" fo:margin-left="0.0951in" fo:margin-right="0.0958in">
        <style:tab-stops/>
      </style:paragraph-properties>
    </style:style>
    <style:style style:name="T49" style:parent-style-name="Fuentedepárrafopredeter." style:family="text">
      <style:text-properties fo:color="#FFFFFF" style:text-scale="105%" fo:font-size="9.5pt" style:font-size-asian="9.5pt"/>
    </style:style>
    <style:style style:name="P50" style:parent-style-name="Normal" style:family="paragraph">
      <style:paragraph-properties fo:text-align="center" fo:margin-top="0.0055in" fo:margin-left="0.0951in" fo:margin-right="0.0881in">
        <style:tab-stops/>
      </style:paragraph-properties>
    </style:style>
    <style:style style:name="T51" style:parent-style-name="Fuentedepárrafopredeter." style:family="text">
      <style:text-properties fo:color="#FFFFFF" style:text-scale="105%" fo:font-size="9.5pt" style:font-size-asian="9.5pt"/>
    </style:style>
    <style:style style:name="P52" style:parent-style-name="Normal" style:family="paragraph">
      <style:paragraph-properties fo:text-align="center" fo:margin-top="0.0756in" fo:line-height="0.1513in" fo:margin-left="0.0548in" fo:margin-right="0.0465in">
        <style:tab-stops/>
      </style:paragraph-properties>
    </style:style>
    <style:style style:name="T53" style:parent-style-name="Fuentedepárrafopredeter." style:family="text">
      <style:text-properties fo:font-weight="bold" style:font-weight-asian="bold" fo:color="#FFFFFF" fo:font-size="9pt" style:font-size-asian="9pt"/>
    </style:style>
    <style:style style:name="P54" style:parent-style-name="Normal" style:family="paragraph">
      <style:paragraph-properties fo:text-align="center" fo:line-height="0.1513in" fo:margin-left="0.0506in" fo:margin-right="0.0465in">
        <style:tab-stops/>
      </style:paragraph-properties>
    </style:style>
    <style:style style:name="T55" style:parent-style-name="Fuentedepárrafopredeter." style:family="text">
      <style:text-properties fo:font-weight="bold" style:font-weight-asian="bold" fo:color="#FFFFFF" fo:font-size="9pt" style:font-size-asian="9pt"/>
    </style:style>
    <style:style style:name="T56" style:parent-style-name="Fuentedepárrafopredeter." style:family="text">
      <style:text-properties style:text-scale="105%"/>
    </style:style>
    <style:style style:name="P57" style:parent-style-name="Textoindependiente" style:family="paragraph">
      <style:paragraph-properties fo:line-height="0.1513in" fo:margin-left="2.4895in">
        <style:tab-stops>
          <style:tab-stop style:type="left" style:position="0.9083in"/>
          <style:tab-stop style:type="left" style:position="4.7437in"/>
        </style:tab-stops>
      </style:paragraph-properties>
    </style:style>
    <style:style style:name="T58" style:parent-style-name="Fuentedepárrafopredeter." style:family="text">
      <style:text-properties fo:color="#FFFFFF" style:text-scale="102%" style:text-position="33.3% 100%" fo:font-size="9.5pt" style:font-size-asian="9.5pt" style:text-underline-type="single" style:text-underline-style="solid" style:text-underline-width="auto" style:text-underline-mode="continuous" style:text-underline-color="#1897D5"/>
    </style:style>
    <style:style style:name="T59" style:parent-style-name="Fuentedepárrafopredeter." style:family="text">
      <style:text-properties fo:color="#FFFFFF" style:text-position="33.3% 100%" fo:font-size="9.5pt" style:font-size-asian="9.5pt" style:text-underline-type="single" style:text-underline-style="solid" style:text-underline-width="auto" style:text-underline-mode="continuous" style:text-underline-color="#1897D5"/>
    </style:style>
    <style:style style:name="T60" style:parent-style-name="Fuentedepárrafopredeter." style:family="text">
      <style:text-properties fo:color="#FFFFFF" style:text-position="33.3% 100%" fo:font-size="9.5pt" style:font-size-asian="9.5pt"/>
    </style:style>
    <style:style style:name="T61" style:parent-style-name="Fuentedepárrafopredeter." style:family="text">
      <style:text-properties fo:letter-spacing="-0.0027in"/>
    </style:style>
    <style:style style:name="T62" style:parent-style-name="Fuentedepárrafopredeter." style:family="text">
      <style:text-properties fo:letter-spacing="-0.0027in"/>
    </style:style>
    <style:style style:name="T63" style:parent-style-name="Fuentedepárrafopredeter." style:family="text">
      <style:text-properties fo:letter-spacing="-0.0034in"/>
    </style:style>
    <style:style style:name="P64" style:parent-style-name="Textoindependiente" style:family="paragraph">
      <style:paragraph-properties fo:text-align="center" fo:line-height="0.15in" fo:margin-left="7.0368in" fo:margin-right="0.0354in">
        <style:tab-stops/>
      </style:paragraph-properties>
    </style:style>
    <style:style style:name="P65" style:parent-style-name="Textoindependiente" style:family="paragraph">
      <style:paragraph-properties fo:text-align="center" fo:line-height="0.1513in" fo:margin-left="7.0368in" fo:margin-right="0.0312in">
        <style:tab-stops/>
      </style:paragraph-properties>
    </style:style>
    <style:style style:name="P66" style:parent-style-name="Normal" style:family="paragraph">
      <style:paragraph-properties fo:margin-top="0.0055in"/>
      <style:text-properties fo:font-weight="bold" style:font-weight-asian="bold" fo:font-size="12pt" style:font-size-asian="12pt"/>
    </style:style>
    <style:style style:name="P67" style:parent-style-name="Normal" style:family="paragraph">
      <style:paragraph-properties fo:margin-left="0.2513in">
        <style:tab-stops/>
      </style:paragraph-properties>
    </style:style>
    <style:style style:name="T68" style:parent-style-name="Fuentedepárrafopredeter." style:family="text">
      <style:text-properties fo:font-weight="bold" style:font-weight-asian="bold" fo:color="#FFFFFF" style:text-scale="105%" fo:font-size="9.5pt" style:font-size-asian="9.5pt"/>
    </style:style>
    <style:style style:name="T69" style:parent-style-name="Fuentedepárrafopredeter." style:family="text">
      <style:text-properties fo:font-weight="bold" style:font-weight-asian="bold" fo:color="#FFFFFF" fo:letter-spacing="-0.0055in" style:text-scale="105%" fo:font-size="9.5pt" style:font-size-asian="9.5pt"/>
    </style:style>
    <style:style style:name="T70" style:parent-style-name="Fuentedepárrafopredeter." style:family="text">
      <style:text-properties fo:font-weight="bold" style:font-weight-asian="bold" fo:color="#FFFFFF" style:text-scale="105%" fo:font-size="9.5pt" style:font-size-asian="9.5pt"/>
    </style:style>
    <style:style style:name="P71" style:parent-style-name="Normal" style:family="paragraph">
      <style:paragraph-properties fo:margin-top="0.0055in" fo:margin-left="0.2604in">
        <style:tab-stops/>
      </style:paragraph-properties>
    </style:style>
    <style:style style:name="T72" style:parent-style-name="Fuentedepárrafopredeter." style:family="text">
      <style:text-properties fo:font-weight="bold" style:font-weight-asian="bold" fo:color="#FFFFFF" style:text-scale="105%" fo:font-size="9.5pt" style:font-size-asian="9.5pt"/>
    </style:style>
    <style:style style:name="T73" style:parent-style-name="Fuentedepárrafopredeter." style:family="text">
      <style:text-properties fo:font-weight="bold" style:font-weight-asian="bold" fo:color="#FFFFFF" fo:letter-spacing="-0.0062in" style:text-scale="105%" fo:font-size="9.5pt" style:font-size-asian="9.5pt"/>
    </style:style>
    <style:style style:name="T74" style:parent-style-name="Fuentedepárrafopredeter." style:family="text">
      <style:text-properties fo:font-weight="bold" style:font-weight-asian="bold" fo:color="#FFFFFF" style:text-scale="105%" fo:font-size="9.5pt" style:font-size-asian="9.5pt"/>
    </style:style>
    <style:style style:name="P75" style:parent-style-name="Título1" style:family="paragraph">
      <style:paragraph-properties fo:margin-top="0.1104in" fo:margin-left="7.159in">
        <style:tab-stops/>
      </style:paragraph-properties>
    </style:style>
    <style:style style:name="T76" style:parent-style-name="Fuentedepárrafopredeter." style:family="text">
      <style:text-properties fo:letter-spacing="-0.002in" style:text-scale="105%"/>
    </style:style>
    <style:style style:name="T77" style:parent-style-name="Fuentedepárrafopredeter." style:family="text">
      <style:text-properties fo:letter-spacing="-0.0229in" style:text-scale="105%"/>
    </style:style>
    <style:style style:name="T78" style:parent-style-name="Fuentedepárrafopredeter." style:family="text">
      <style:text-properties fo:letter-spacing="-0.002in" style:text-scale="105%"/>
    </style:style>
    <style:style style:name="T79" style:parent-style-name="Fuentedepárrafopredeter." style:family="text">
      <style:text-properties fo:letter-spacing="-0.0243in" style:text-scale="105%"/>
    </style:style>
    <style:style style:name="T80" style:parent-style-name="Fuentedepárrafopredeter." style:family="text">
      <style:text-properties fo:letter-spacing="-0.002in" style:text-scale="105%"/>
    </style:style>
    <style:style style:name="T81" style:parent-style-name="Fuentedepárrafopredeter." style:family="text">
      <style:text-properties fo:letter-spacing="-0.0243in" style:text-scale="105%"/>
    </style:style>
    <style:style style:name="T82" style:parent-style-name="Fuentedepárrafopredeter." style:family="text">
      <style:text-properties style:text-scale="105%"/>
    </style:style>
    <style:style style:name="P83" style:parent-style-name="Textoindependiente" style:family="paragraph">
      <style:paragraph-properties fo:text-align="center" fo:line-height="0.1506in" fo:margin-left="6.918in" fo:margin-right="0.1152in">
        <style:tab-stops/>
      </style:paragraph-properties>
    </style:style>
    <style:style style:name="T84" style:parent-style-name="Fuentedepárrafopredeter." style:family="text">
      <style:text-properties fo:letter-spacing="-0.0118in"/>
    </style:style>
    <style:style style:name="P85" style:parent-style-name="Textoindependiente" style:family="paragraph">
      <style:paragraph-properties fo:text-align="center" fo:line-height="0.1513in" fo:margin-left="6.8888in" fo:margin-right="0.1152in">
        <style:tab-stops/>
      </style:paragraph-properties>
    </style:style>
    <style:style style:name="P86" style:parent-style-name="Normal" style:family="paragraph">
      <style:paragraph-properties fo:margin-top="0.0013in"/>
      <style:text-properties fo:font-size="14pt" style:font-size-asian="14pt"/>
    </style:style>
    <style:style style:name="P87" style:parent-style-name="Título1" style:family="paragraph">
      <style:paragraph-properties fo:margin-left="7.1597in">
        <style:tab-stops/>
      </style:paragraph-properties>
    </style:style>
    <style:style style:name="P88" style:parent-style-name="Normal" style:family="paragraph">
      <style:paragraph-properties fo:margin-top="0.0006in"/>
      <style:text-properties fo:font-weight="bold" style:font-weight-asian="bold" fo:font-size="15pt" style:font-size-asian="15pt"/>
    </style:style>
    <style:style style:name="P89" style:parent-style-name="Normal" style:family="paragraph">
      <style:paragraph-properties fo:margin-left="0.2756in">
        <style:tab-stops/>
      </style:paragraph-properties>
    </style:style>
    <style:style style:name="T90" style:parent-style-name="Fuentedepárrafopredeter." style:family="text">
      <style:text-properties fo:font-weight="bold" style:font-weight-asian="bold" fo:color="#FFFFFF" style:text-scale="105%" fo:font-size="9.5pt" style:font-size-asian="9.5pt"/>
    </style:style>
    <style:style style:name="T91" style:parent-style-name="Fuentedepárrafopredeter." style:family="text">
      <style:text-properties style:text-scale="105%"/>
    </style:style>
    <style:style style:name="P92" style:parent-style-name="Textoindependiente" style:family="paragraph">
      <style:paragraph-properties fo:text-align="center" fo:line-height="0.1506in" fo:margin-left="6.9527in" fo:margin-right="0.1152in">
        <style:tab-stops/>
      </style:paragraph-properties>
    </style:style>
    <style:style style:name="P93" style:parent-style-name="Textoindependiente" style:family="paragraph">
      <style:paragraph-properties fo:text-align="center" fo:line-height="0.1513in" fo:margin-left="6.95in" fo:margin-right="0.1152in">
        <style:tab-stops/>
      </style:paragraph-properties>
    </style:style>
    <style:style style:name="P94" style:parent-style-name="Normal" style:family="paragraph">
      <style:paragraph-properties fo:margin-top="0.0006in"/>
      <style:text-properties fo:font-size="16pt" style:font-size-asian="16pt"/>
    </style:style>
    <style:style style:name="P95" style:parent-style-name="Título1" style:family="paragraph">
      <style:paragraph-properties fo:margin-left="7.1715in">
        <style:tab-stops/>
      </style:paragraph-properties>
    </style:style>
    <style:style style:name="P96" style:parent-style-name="Normal" style:family="paragraph">
      <style:paragraph-properties fo:text-align="center" fo:margin-top="0.1437in" fo:margin-left="0.3256in" fo:margin-right="0.3263in">
        <style:tab-stops/>
      </style:paragraph-properties>
    </style:style>
    <style:style style:name="T97" style:parent-style-name="Fuentedepárrafopredeter." style:family="text">
      <style:text-properties fo:font-weight="bold" style:font-weight-asian="bold" fo:color="#FFFFFF" style:text-scale="105%" fo:font-size="9.5pt" style:font-size-asian="9.5pt"/>
    </style:style>
    <style:style style:name="P98" style:parent-style-name="Normal" style:family="paragraph">
      <style:paragraph-properties fo:text-align="center" fo:margin-top="0.0062in" fo:margin-left="0.2937in" fo:margin-right="0.3263in">
        <style:tab-stops/>
      </style:paragraph-properties>
    </style:style>
    <style:style style:name="T99" style:parent-style-name="Fuentedepárrafopredeter." style:family="text">
      <style:text-properties fo:font-weight="bold" style:font-weight-asian="bold" fo:color="#FFFFFF" style:text-scale="105%" fo:font-size="9.5pt" style:font-size-asian="9.5pt"/>
    </style:style>
    <style:style style:name="P100" style:parent-style-name="Normal" style:family="paragraph">
      <style:paragraph-properties fo:margin-top="0.0055in"/>
      <style:text-properties fo:font-weight="bold" style:font-weight-asian="bold" fo:font-size="10.5pt" style:font-size-asian="10.5pt"/>
    </style:style>
    <style:style style:name="P101" style:parent-style-name="Normal" style:family="paragraph">
      <style:paragraph-properties fo:margin-left="0.3388in">
        <style:tab-stops/>
      </style:paragraph-properties>
    </style:style>
    <style:style style:name="T102" style:parent-style-name="Fuentedepárrafopredeter." style:family="text">
      <style:text-properties fo:font-weight="bold" style:font-weight-asian="bold" fo:color="#FFFFFF" style:text-scale="105%" fo:font-size="9.5pt" style:font-size-asian="9.5pt"/>
    </style:style>
    <style:style style:name="P103" style:parent-style-name="Normal" style:family="paragraph">
      <style:paragraph-properties fo:margin-top="0.0055in" fo:margin-left="0.3715in">
        <style:tab-stops/>
      </style:paragraph-properties>
    </style:style>
    <style:style style:name="T104" style:parent-style-name="Fuentedepárrafopredeter." style:family="text">
      <style:text-properties fo:font-weight="bold" style:font-weight-asian="bold" fo:color="#FFFFFF" style:text-scale="105%" fo:font-size="9.5pt" style:font-size-asian="9.5pt"/>
    </style:style>
    <style:style style:name="T105" style:parent-style-name="Fuentedepárrafopredeter." style:family="text">
      <style:text-properties fo:letter-spacing="-0.002in"/>
    </style:style>
    <style:style style:name="T106" style:parent-style-name="Fuentedepárrafopredeter." style:family="text">
      <style:text-properties fo:letter-spacing="0.0159in"/>
    </style:style>
    <style:style style:name="T107" style:parent-style-name="Fuentedepárrafopredeter." style:family="text">
      <style:text-properties fo:letter-spacing="-0.0027in"/>
    </style:style>
    <style:style style:name="P108" style:parent-style-name="Textoindependiente" style:family="paragraph">
      <style:paragraph-properties fo:text-align="center" fo:line-height="0.1506in" fo:margin-left="6.9368in" fo:margin-right="0.1152in">
        <style:tab-stops/>
      </style:paragraph-properties>
    </style:style>
    <style:style style:name="T109" style:parent-style-name="Fuentedepárrafopredeter." style:family="text">
      <style:text-properties fo:letter-spacing="-0.0104in"/>
    </style:style>
    <style:style style:name="P110" style:parent-style-name="Textoindependiente" style:family="paragraph">
      <style:paragraph-properties fo:text-align="center" fo:line-height="0.1513in" fo:margin-left="6.9368in" fo:margin-right="0.1152in">
        <style:tab-stops/>
      </style:paragraph-properties>
    </style:style>
    <style:style style:name="P111" style:parent-style-name="Normal" style:family="paragraph">
      <style:paragraph-properties fo:margin-top="0.0006in"/>
      <style:text-properties fo:font-size="15pt" style:font-size-asian="15pt"/>
    </style:style>
    <style:style style:name="P112" style:parent-style-name="Título1" style:family="paragraph">
      <style:paragraph-properties fo:line-height="0.1854in" fo:margin-left="7.1666in">
        <style:tab-stops/>
      </style:paragraph-properties>
    </style:style>
    <style:style style:name="P113" style:parent-style-name="Normal" style:family="paragraph">
      <style:paragraph-properties fo:text-align="center" fo:margin-top="0.1465in" fo:margin-left="0.1416in" fo:margin-right="0.1402in">
        <style:tab-stops/>
      </style:paragraph-properties>
    </style:style>
    <style:style style:name="T114" style:parent-style-name="Fuentedepárrafopredeter." style:family="text">
      <style:text-properties fo:font-weight="bold" style:font-weight-asian="bold" fo:color="#FFFFFF" style:text-scale="105%" fo:font-size="9.5pt" style:font-size-asian="9.5pt"/>
    </style:style>
    <style:style style:name="P115" style:parent-style-name="Normal" style:family="paragraph">
      <style:paragraph-properties fo:text-align="center" fo:margin-top="0.0055in" fo:margin-left="0.1395in" fo:margin-right="0.1402in">
        <style:tab-stops/>
      </style:paragraph-properties>
    </style:style>
    <style:style style:name="T116" style:parent-style-name="Fuentedepárrafopredeter." style:family="text">
      <style:text-properties fo:font-weight="bold" style:font-weight-asian="bold" fo:color="#FFFFFF" style:text-scale="105%" fo:font-size="9.5pt" style:font-size-asian="9.5pt"/>
    </style:style>
    <style:style style:name="P117" style:parent-style-name="Normal" style:family="paragraph">
      <style:paragraph-properties fo:text-align="center" fo:margin-top="0.0451in" fo:line-height="0.1513in" fo:margin-left="0.0562in" fo:margin-right="0.0409in">
        <style:tab-stops/>
      </style:paragraph-properties>
    </style:style>
    <style:style style:name="T118" style:parent-style-name="Fuentedepárrafopredeter." style:family="text">
      <style:text-properties fo:font-weight="bold" style:font-weight-asian="bold" fo:color="#FFFFFF" fo:font-size="9pt" style:font-size-asian="9pt"/>
    </style:style>
    <style:style style:name="P119" style:parent-style-name="Normal" style:family="paragraph">
      <style:paragraph-properties fo:text-align="center" fo:line-height="0.15in" fo:margin-left="0.052in" fo:margin-right="0.0465in">
        <style:tab-stops/>
      </style:paragraph-properties>
    </style:style>
    <style:style style:name="T120" style:parent-style-name="Fuentedepárrafopredeter." style:family="text">
      <style:text-properties fo:font-weight="bold" style:font-weight-asian="bold" fo:color="#FFFFFF" fo:font-size="9pt" style:font-size-asian="9pt"/>
    </style:style>
    <style:style style:name="P121" style:parent-style-name="Normal" style:family="paragraph">
      <style:paragraph-properties fo:text-align="center" fo:line-height="0.15in" fo:margin-left="0.0562in" fo:margin-right="0.0465in">
        <style:tab-stops/>
      </style:paragraph-properties>
    </style:style>
    <style:style style:name="T122" style:parent-style-name="Fuentedepárrafopredeter." style:family="text">
      <style:text-properties fo:font-weight="bold" style:font-weight-asian="bold" fo:color="#FFFFFF" fo:font-size="9pt" style:font-size-asian="9pt"/>
    </style:style>
    <style:style style:name="P123" style:parent-style-name="Normal" style:family="paragraph">
      <style:paragraph-properties fo:text-align="center" fo:line-height="0.1513in" fo:margin-left="0.0479in" fo:margin-right="0.0465in">
        <style:tab-stops/>
      </style:paragraph-properties>
    </style:style>
    <style:style style:name="T124" style:parent-style-name="Fuentedepárrafopredeter." style:family="text">
      <style:text-properties fo:font-weight="bold" style:font-weight-asian="bold" fo:color="#FFFFFF" fo:font-size="9pt" style:font-size-asian="9pt"/>
    </style:style>
    <style:style style:name="P125" style:parent-style-name="Textoindependiente" style:family="paragraph">
      <style:paragraph-properties fo:text-align="center" fo:line-height="0.1506in" fo:margin-left="7.0368in" fo:margin-right="0.0534in">
        <style:tab-stops/>
      </style:paragraph-properties>
    </style:style>
    <style:style style:name="P126" style:parent-style-name="Textoindependiente" style:family="paragraph">
      <style:paragraph-properties fo:text-align="center" fo:line-height="0.15in" fo:margin-left="7.0368in" fo:margin-right="0.0541in">
        <style:tab-stops/>
      </style:paragraph-properties>
    </style:style>
    <style:style style:name="P127" style:parent-style-name="Textoindependiente" style:family="paragraph">
      <style:paragraph-properties fo:text-align="center" fo:line-height="0.1513in" fo:margin-left="7.0368in" fo:margin-right="0.059in">
        <style:tab-stops/>
      </style:paragraph-properties>
    </style:style>
    <style:style style:name="P128" style:parent-style-name="Normal" style:family="paragraph">
      <style:paragraph-properties fo:margin-top="0.0076in"/>
      <style:text-properties fo:font-size="2.5pt" style:font-size-asian="2.5pt"/>
    </style:style>
    <style:style style:name="P129" style:parent-style-name="Normal" style:family="paragraph">
      <style:paragraph-properties fo:line-height="0.1479in" fo:margin-left="1.7076in">
        <style:tab-stops/>
      </style:paragraph-properties>
    </style:style>
    <style:style style:name="T130" style:parent-style-name="Fuentedepárrafopredeter." style:family="text">
      <style:text-properties style:text-position="-15% 100%" fo:font-size="10pt" style:font-size-asian="10pt"/>
    </style:style>
    <style:style style:name="P131" style:parent-style-name="Título2" style:family="paragraph">
      <style:paragraph-properties fo:text-align="end" fo:margin-right="0.4048in"/>
    </style:style>
    <style:style style:name="P132" style:parent-style-name="Normal" style:family="paragraph">
      <style:paragraph-properties fo:margin-top="0.0569in" fo:line-height="103%" fo:margin-left="0.2729in" fo:margin-right="0.2597in" fo:text-indent="0.1069in">
        <style:tab-stops/>
      </style:paragraph-properties>
    </style:style>
    <style:style style:name="T133" style:parent-style-name="Fuentedepárrafopredeter." style:family="text">
      <style:text-properties fo:font-weight="bold" style:font-weight-asian="bold" fo:color="#FFFFFF" style:text-scale="105%" fo:font-size="9.5pt" style:font-size-asian="9.5pt"/>
    </style:style>
    <style:style style:name="P134" style:parent-style-name="Normal" style:family="paragraph">
      <style:paragraph-properties fo:margin-top="0.0076in"/>
      <style:text-properties fo:font-weight="bold" style:font-weight-asian="bold" fo:font-size="9pt" style:font-size-asian="9pt"/>
    </style:style>
    <style:style style:name="P135" style:parent-style-name="Normal" style:family="paragraph">
      <style:paragraph-properties fo:line-height="103%" fo:margin-left="0.5437in" fo:margin-right="0.1618in" fo:text-indent="-0.3687in">
        <style:tab-stops/>
      </style:paragraph-properties>
    </style:style>
    <style:style style:name="T136" style:parent-style-name="Fuentedepárrafopredeter." style:family="text">
      <style:text-properties fo:font-weight="bold" style:font-weight-asian="bold" fo:color="#FFFFFF" style:text-scale="105%" fo:font-size="9.5pt" style:font-size-asian="9.5pt"/>
    </style:style>
    <style:style style:name="P137" style:parent-style-name="Normal" style:family="paragraph">
      <style:paragraph-properties fo:text-align="center"/>
      <style:text-properties fo:color="#FFFFFF" fo:font-size="20pt" style:font-size-asian="20pt" style:font-size-complex="20pt"/>
    </style:style>
    <style:style style:name="P138" style:parent-style-name="Textoindependiente" style:family="paragraph">
      <style:paragraph-properties>
        <style:tab-stops>
          <style:tab-stop style:type="left" style:position="2.2597in"/>
        </style:tab-stops>
      </style:paragraph-properties>
    </style:style>
    <style:style style:name="T139" style:parent-style-name="Fuentedepárrafopredeter." style:family="text">
      <style:text-properties fo:letter-spacing="-0.002in"/>
    </style:style>
    <style:style style:name="T140" style:parent-style-name="Fuentedepárrafopredeter." style:family="text">
      <style:text-properties fo:letter-spacing="0.0062in"/>
    </style:style>
    <style:style style:name="T141" style:parent-style-name="Fuentedepárrafopredeter." style:family="text">
      <style:text-properties fo:letter-spacing="-0.002in"/>
    </style:style>
    <style:style style:name="T142" style:parent-style-name="Fuentedepárrafopredeter." style:family="text">
      <style:text-properties fo:letter-spacing="-0.002in"/>
    </style:style>
    <style:style style:name="T143" style:parent-style-name="Fuentedepárrafopredeter." style:family="text">
      <style:text-properties fo:letter-spacing="-0.0041in"/>
    </style:style>
    <style:style style:name="T144" style:parent-style-name="Fuentedepárrafopredeter." style:family="text">
      <style:text-properties style:text-scale="105%"/>
    </style:style>
    <style:style style:name="T145" style:parent-style-name="Fuentedepárrafopredeter." style:family="text">
      <style:text-properties fo:letter-spacing="-0.0055in" style:text-scale="105%"/>
    </style:style>
    <style:style style:name="T146" style:parent-style-name="Fuentedepárrafopredeter." style:family="text">
      <style:text-properties style:text-scale="105%"/>
    </style:style>
    <style:style style:name="P147" style:parent-style-name="Textoindependiente" style:family="paragraph">
      <style:paragraph-properties fo:line-height="0.1513in" fo:margin-left="7.3381in">
        <style:tab-stops/>
      </style:paragraph-properties>
    </style:style>
    <style:style style:name="T148" style:parent-style-name="Fuentedepárrafopredeter." style:family="text">
      <style:text-properties fo:letter-spacing="0.0013in"/>
    </style:style>
    <style:style style:name="T149" style:parent-style-name="Fuentedepárrafopredeter." style:family="text">
      <style:text-properties fo:letter-spacing="-0.0125in"/>
    </style:style>
    <style:style style:name="T150" style:parent-style-name="Fuentedepárrafopredeter." style:family="text">
      <style:text-properties fo:letter-spacing="0.0027in"/>
    </style:style>
    <style:style style:name="P151" style:parent-style-name="Textoindependiente" style:family="paragraph">
      <style:paragraph-properties fo:line-height="0.1513in" fo:margin-left="7.2333in">
        <style:tab-stops/>
      </style:paragraph-properties>
    </style:style>
    <style:style style:name="P152" style:parent-style-name="Normal" style:family="paragraph">
      <style:paragraph-properties fo:margin-top="0.0006in"/>
      <style:text-properties fo:font-size="9.5pt" style:font-size-asian="9.5pt"/>
    </style:style>
    <style:style style:name="P153" style:parent-style-name="Título1" style:family="paragraph">
      <style:paragraph-properties fo:margin-left="7.2166in">
        <style:tab-stops/>
      </style:paragraph-properties>
    </style:style>
    <style:style style:name="P154" style:parent-style-name="Normal" style:family="paragraph">
      <style:paragraph-properties fo:margin-top="0.0798in" fo:margin-left="0.118in">
        <style:tab-stops/>
      </style:paragraph-properties>
    </style:style>
    <style:style style:name="T155" style:parent-style-name="Fuentedepárrafopredeter." style:family="text">
      <style:text-properties fo:font-weight="bold" style:font-weight-asian="bold" fo:color="#FFFFFF" style:text-scale="105%" fo:font-size="9.5pt" style:font-size-asian="9.5pt"/>
    </style:style>
    <style:style style:name="P156" style:parent-style-name="Normal" style:family="paragraph">
      <style:paragraph-properties fo:margin-top="0.0055in" fo:margin-left="0.1895in">
        <style:tab-stops/>
      </style:paragraph-properties>
    </style:style>
    <style:style style:name="T157" style:parent-style-name="Fuentedepárrafopredeter." style:family="text">
      <style:text-properties fo:font-weight="bold" style:font-weight-asian="bold" fo:color="#FFFFFF" style:text-scale="105%" fo:font-size="9.5pt" style:font-size-asian="9.5pt"/>
    </style:style>
    <style:style style:name="P158" style:parent-style-name="Normal" style:family="paragraph">
      <style:paragraph-properties fo:text-align="center" fo:margin-top="0.0645in" fo:margin-left="0.0305in" fo:margin-right="0.0465in">
        <style:tab-stops/>
      </style:paragraph-properties>
    </style:style>
    <style:style style:name="T159" style:parent-style-name="Fuentedepárrafopredeter." style:family="text">
      <style:text-properties fo:font-weight="bold" style:font-weight-asian="bold" fo:color="#FFFFFF" style:text-scale="105%" fo:font-size="9.5pt" style:font-size-asian="9.5pt"/>
    </style:style>
    <style:style style:name="P160" style:parent-style-name="Normal" style:family="paragraph">
      <style:paragraph-properties fo:text-align="center" fo:margin-top="0.0055in" fo:margin-left="0.0256in" fo:margin-right="0.0465in">
        <style:tab-stops/>
      </style:paragraph-properties>
    </style:style>
    <style:style style:name="T161" style:parent-style-name="Fuentedepárrafopredeter." style:family="text">
      <style:text-properties fo:font-weight="bold" style:font-weight-asian="bold" fo:color="#FFFFFF" style:text-scale="105%" fo:font-size="9.5pt" style:font-size-asian="9.5pt"/>
    </style:style>
    <style:style style:name="T162" style:parent-style-name="Fuentedepárrafopredeter." style:family="text">
      <style:text-properties style:text-scale="105%"/>
    </style:style>
    <style:style style:name="P163" style:parent-style-name="Textoindependiente" style:family="paragraph">
      <style:paragraph-properties fo:text-align="center" fo:line-height="0.1506in" fo:margin-left="7.0291in" fo:margin-right="0.1152in">
        <style:tab-stops/>
      </style:paragraph-properties>
    </style:style>
    <style:style style:name="P164" style:parent-style-name="Textoindependiente" style:family="paragraph">
      <style:paragraph-properties fo:text-align="center" fo:line-height="0.1513in" fo:margin-left="7.0326in" fo:margin-right="0.1152in">
        <style:tab-stops/>
      </style:paragraph-properties>
    </style:style>
    <style:style style:name="P165" style:parent-style-name="Título1" style:family="paragraph">
      <style:paragraph-properties fo:margin-top="0.134in" fo:line-height="0.1854in" fo:margin-left="7.1875in">
        <style:tab-stops/>
      </style:paragraph-properties>
    </style:style>
    <style:style style:name="P166" style:parent-style-name="Normal" style:family="paragraph">
      <style:paragraph-properties fo:margin-top="0.0402in" fo:line-height="103%" fo:margin-left="1.5354in" fo:margin-right="0.5111in" fo:text-indent="0.4034in">
        <style:tab-stops/>
      </style:paragraph-properties>
    </style:style>
    <style:style style:name="T167" style:parent-style-name="Fuentedepárrafopredeter." style:family="text">
      <style:text-properties fo:font-weight="bold" style:font-weight-asian="bold" fo:color="#FFFFFF" style:text-scale="105%" fo:font-size="9.5pt" style:font-size-asian="9.5pt"/>
    </style:style>
    <style:style style:name="P168" style:parent-style-name="Normal" style:family="paragraph">
      <style:paragraph-properties fo:margin-top="0.0965in" fo:margin-left="0.4937in">
        <style:tab-stops/>
      </style:paragraph-properties>
    </style:style>
    <style:style style:name="T169" style:parent-style-name="Fuentedepárrafopredeter." style:family="text">
      <style:text-properties fo:font-weight="bold" style:font-weight-asian="bold" fo:color="#FFFFFF" style:text-scale="105%" fo:font-size="9.5pt" style:font-size-asian="9.5pt"/>
    </style:style>
    <style:style style:name="P170" style:parent-style-name="Textoindependiente" style:family="paragraph">
      <style:paragraph-properties fo:line-height="0.1506in" fo:margin-left="7.2875in">
        <style:tab-stops/>
      </style:paragraph-properties>
    </style:style>
    <style:style style:name="P171" style:parent-style-name="Textoindependiente" style:family="paragraph">
      <style:paragraph-properties fo:line-height="0.1513in" fo:margin-left="7.2451in">
        <style:tab-stops/>
      </style:paragraph-properties>
    </style:style>
    <style:style style:name="P172" style:parent-style-name="Textoindependiente" style:family="paragraph">
      <style:paragraph-properties fo:break-before="column" fo:text-align="center" fo:line-height="0.1437in" fo:margin-left="0.0583in" fo:margin-right="0.059in">
        <style:tab-stops/>
      </style:paragraph-properties>
    </style:style>
    <style:style style:name="P173" style:parent-style-name="Textoindependiente" style:family="paragraph">
      <style:paragraph-properties fo:text-align="center" fo:line-height="0.1465in" fo:margin-left="0.0583in" fo:margin-right="0.0645in">
        <style:tab-stops/>
      </style:paragraph-properties>
    </style:style>
    <style:style style:name="P174" style:parent-style-name="Normal" style:family="paragraph">
      <style:paragraph-properties fo:text-align="center" fo:line-height="0.334in" fo:margin-left="0.0583in" fo:margin-right="0.0576in">
        <style:tab-stops/>
      </style:paragraph-properties>
    </style:style>
    <style:style style:name="T175" style:parent-style-name="Fuentedepárrafopredeter." style:family="text">
      <style:text-properties fo:font-weight="bold" style:font-weight-asian="bold" fo:font-size="20pt" style:font-size-asian="20pt"/>
    </style:style>
    <style:style style:family="graphic" style:name="a122" style:parent-style-name="Graphics">
      <style:graphic-properties fo:border="0.01042in none" fo:background-color="transparent" fo:clip="rect(0in, 0in, 0in, 0in)"/>
    </style:style>
    <style:style style:family="graphic" style:name="a123">
      <style:graphic-properties draw:fill="none" draw:stroke="solid" svg:stroke-width="0.01042in" svg:stroke-color="#1897d5" svg:stroke-opacity="100%" draw:stroke-linejoin="round"/>
    </style:style>
    <style:style style:family="graphic" style:name="a124">
      <style:graphic-properties style:wrap="run-through" style:run-through="foreground" style:horizontal-rel="page" style:vertical-rel="paragraph" style:horizontal-pos="from-left" style:vertical-pos="from-top"/>
    </style:style>
    <style:style style:family="graphic" style:name="a30" style:parent-style-name="Graphics">
      <style:graphic-properties fo:border="0.01042in none" fo:background-color="transparent" fo:clip="rect(0in, 0in, 0in, 0in)"/>
    </style:style>
    <style:style style:family="graphic" style:name="a125">
      <style:graphic-properties draw:fill="none" draw:stroke="solid" svg:stroke-width="0.01194in" svg:stroke-color="#1897d5" svg:stroke-opacity="100%" draw:stroke-linejoin="round"/>
    </style:style>
    <style:style style:family="graphic" style:name="a31" style:parent-style-name="Graphics">
      <style:graphic-properties fo:border="0.01042in none" fo:background-color="transparent" fo:clip="rect(0in, 0in, 0in, 0in)"/>
    </style:style>
    <style:style style:family="graphic" style:name="a126">
      <style:graphic-properties draw:fill="solid" draw:fill-color="#1897d5" draw:opacity="100%" draw:stroke="none"/>
    </style:style>
    <style:style style:family="graphic" style:name="a32">
      <style:graphic-properties style:wrap="run-through" style:run-through="foreground" style:horizontal-rel="page" style:vertical-rel="page" style:horizontal-pos="from-left" style:vertical-pos="from-top"/>
    </style:style>
    <style:style style:family="graphic" style:name="a127">
      <style:graphic-properties/>
    </style:style>
    <style:style style:family="graphic" style:name="a33">
      <style:graphic-properties draw:fill="solid" draw:fill-color="#006fc0" draw:opacity="100%" draw:stroke="none"/>
    </style:style>
    <style:style style:family="graphic" style:name="a128"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34" style:parent-style-name="Graphics">
      <style:graphic-properties fo:border="0.01042in none" fo:background-color="transparent" fo:clip="rect(0in, 0in, 0in, 0in)"/>
    </style:style>
    <style:style style:family="graphic" style:name="a129"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35">
      <style:graphic-properties style:wrap="run-through" style:run-through="foreground" style:horizontal-rel="page" style:vertical-rel="page" style:horizontal-pos="from-left" style:vertical-pos="from-top"/>
    </style:style>
    <style:style style:family="graphic" style:name="a36">
      <style:graphic-properties draw:fill="solid" draw:fill-color="#ecbada" draw:opacity="100%" draw:stroke="none"/>
    </style:style>
    <style:style style:family="graphic" style:name="a37" style:parent-style-name="Graphics">
      <style:graphic-properties fo:border="0.01042in none" fo:background-color="transparent" fo:clip="rect(0in, 0in, 0in, 0in)"/>
    </style:style>
    <style:style style:family="graphic" style:name="a38" style:parent-style-name="Graphics">
      <style:graphic-properties fo:border="0.01042in none" fo:background-color="transparent" fo:clip="rect(0in, 0in, 0in, 0in)"/>
    </style:style>
    <style:style style:family="graphic" style:name="a39">
      <style:graphic-properties style:wrap="run-through" style:run-through="foreground" style:horizontal-rel="page" style:vertical-rel="page" style:horizontal-pos="from-left" style:vertical-pos="from-top"/>
    </style:style>
    <style:style style:family="graphic" style:name="a80">
      <style:graphic-properties draw:fill="none" draw:stroke="solid" svg:stroke-width="0.01042in" svg:stroke-color="#1897d5" svg:stroke-opacity="100%" draw:stroke-linejoin="round"/>
    </style:style>
    <style:style style:family="graphic" style:name="a81">
      <style:graphic-properties draw:fill="solid" draw:fill-color="#1897d5" draw:opacity="100%" draw:stroke="none"/>
    </style:style>
    <style:style style:family="graphic" style:name="a82" style:parent-style-name="Graphics">
      <style:graphic-properties fo:border="0.01042in none" fo:background-color="transparent" fo:clip="rect(0in, 0in, 0in, 0in)"/>
    </style:style>
    <style:style style:family="graphic" style:name="a83">
      <style:graphic-properties draw:fill="none" draw:stroke="solid" svg:stroke-width="0.01042in" svg:stroke-color="#1897d5" svg:stroke-opacity="100%" draw:stroke-linejoin="round"/>
    </style:style>
    <style:style style:family="graphic" style:name="a84">
      <style:graphic-properties draw:fill="none" draw:stroke="solid" svg:stroke-width="0.01042in" svg:stroke-color="#1897d5" svg:stroke-opacity="100%" draw:stroke-linejoin="round"/>
    </style:style>
    <style:style style:family="graphic" style:name="a85">
      <style:graphic-properties draw:fill="solid" draw:fill-color="#1897d5" draw:opacity="100%" draw:stroke="none"/>
    </style:style>
    <style:style style:family="graphic" style:name="a86" style:parent-style-name="Graphics">
      <style:graphic-properties fo:wrap-option="wrap" fo:padding-top="0in" fo:padding-bottom="0in" fo:padding-left="0in" fo:padding-right="0in" draw:textarea-vertical-align="top" draw:textarea-horizontal-align="left" draw:fill="solid" draw:fill-color="#d999fd" draw:opacity="100%" draw:stroke="none" draw:auto-grow-width="false" draw:auto-grow-height="false"/>
      <style:paragraph-properties style:font-independent-line-spacing="false" style:writing-mode="lr-tb"/>
    </style:style>
    <style:style style:family="graphic" style:name="a8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 style:parent-style-name="Graphics">
      <style:graphic-properties fo:wrap-option="wrap" fo:padding-top="0in" fo:padding-bottom="0in" fo:padding-left="0in" fo:padding-right="0in" draw:textarea-vertical-align="top" draw:textarea-horizontal-align="left" draw:fill="solid" draw:fill-color="#bebebe" draw:opacity="100%" draw:stroke="solid" svg:stroke-width="0.01042in" svg:stroke-color="#ffffff" svg:stroke-opacity="100%" draw:stroke-linejoin="miter" draw:auto-grow-width="false" draw:auto-grow-height="false"/>
      <style:paragraph-properties style:font-independent-line-spacing="false" style:writing-mode="lr-tb"/>
    </style:style>
    <style:style style:family="graphic" style:name="a89">
      <style:graphic-properties style:wrap="run-through" style:run-through="background" style:horizontal-rel="page" style:vertical-rel="paragraph" style:horizontal-pos="from-left" style:vertical-pos="from-top"/>
    </style:style>
    <style:style style:family="graphic" style:name="a130" style:parent-style-name="Graphics">
      <style:graphic-properties fo:wrap-option="wrap" fo:border="0.01042in none" fo:padding-top="0in" fo:padding-bottom="0in" fo:padding-left="0in" fo:padding-right="0in" fo:background-color="#006fc0"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31" style:parent-style-name="Graphics">
      <style:graphic-properties fo:wrap-option="wrap" fo:border="0.01042in none" fo:padding-top="0in" fo:padding-bottom="0in" fo:padding-left="0in" fo:padding-right="0in" fo:background-color="#006fc0"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32" style:parent-style-name="Graphics">
      <style:graphic-properties fo:wrap-option="wrap" fo:border="none" fo:padding-top="0.05in" fo:padding-bottom="0.05in" fo:padding-left="0.1in" fo:padding-right="0.1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true"/>
      <style:paragraph-properties style:font-independent-line-spacing="false" style:writing-mode="lr-tb"/>
    </style:style>
    <style:style style:family="graphic" style:name="a13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34" style:parent-style-name="Graphics">
      <style:graphic-properties fo:border="0.01042in none" fo:background-color="transparent" fo:clip="rect(0in, 0in, 0in, 0in)"/>
    </style:style>
    <style:style style:family="graphic" style:name="a40">
      <style:graphic-properties draw:fill="solid" draw:fill-color="#dbb01a" draw:opacity="100%" draw:stroke="none"/>
    </style:style>
    <style:style style:family="graphic" style:name="a135">
      <style:graphic-properties draw:fill="none" draw:stroke="solid" svg:stroke-width="0.01042in" svg:stroke-color="#1897d5" svg:stroke-opacity="100%" draw:stroke-linejoin="round"/>
    </style:style>
    <style:style style:family="graphic" style:name="a41" style:parent-style-name="Graphics">
      <style:graphic-properties fo:border="0.01042in none" fo:background-color="transparent" fo:clip="rect(0in, 0in, 0in, 0in)"/>
    </style:style>
    <style:style style:family="graphic" style:name="a136">
      <style:graphic-properties style:wrap="run-through" style:run-through="foreground" style:horizontal-rel="page" style:vertical-rel="paragraph" style:horizontal-pos="from-left" style:vertical-pos="from-top"/>
    </style:style>
    <style:style style:family="graphic" style:name="a42" style:parent-style-name="Graphics">
      <style:graphic-properties fo:border="0.01042in none" fo:background-color="transparent" fo:clip="rect(0in, 0in, 0in, 0in)"/>
    </style:style>
    <style:style style:family="graphic" style:name="a137">
      <style:graphic-properties draw:fill="none" draw:stroke="solid" svg:stroke-width="0.01236in" svg:stroke-color="#1897d5" svg:stroke-opacity="100%" draw:stroke-linejoin="round"/>
    </style:style>
    <style:style style:family="graphic" style:name="a43">
      <style:graphic-properties style:wrap="run-through" style:run-through="foreground" style:horizontal-rel="page" style:vertical-rel="page" style:horizontal-pos="from-left" style:vertical-pos="from-top"/>
    </style:style>
    <style:style style:family="graphic" style:name="a138">
      <style:graphic-properties draw:fill="solid" draw:fill-color="#1897d5" draw:opacity="100%" draw:stroke="none"/>
    </style:style>
    <style:style style:family="graphic" style:name="a44">
      <style:graphic-properties draw:fill="solid" draw:fill-color="#00aba9" draw:opacity="100%" draw:stroke="none"/>
    </style:style>
    <style:style style:family="graphic" style:name="a139">
      <style:graphic-properties style:wrap="run-through" style:run-through="foreground" style:horizontal-rel="page" style:vertical-rel="paragraph" style:horizontal-pos="from-left" style:vertical-pos="from-top"/>
    </style:style>
    <style:style style:family="graphic" style:name="a45">
      <style:graphic-properties draw:fill="solid" draw:fill-color="#ffffff" draw:opacity="100%" draw:stroke="none"/>
    </style:style>
    <style:style style:family="graphic" style:name="a46" style:parent-style-name="Graphics">
      <style:graphic-properties fo:border="0.01042in none" fo:background-color="transparent" fo:clip="rect(0in, 0in, 0in, 0in)"/>
    </style:style>
    <style:style style:family="graphic" style:name="a47">
      <style:graphic-properties style:wrap="run-through" style:run-through="foreground" style:horizontal-rel="page" style:vertical-rel="page" style:horizontal-pos="from-left" style:vertical-pos="from-top"/>
    </style:style>
    <style:style style:family="graphic" style:name="a48">
      <style:graphic-properties draw:fill="solid" draw:fill-color="#bebebe" draw:opacity="100%" draw:stroke="none"/>
    </style:style>
    <style:style style:family="graphic" style:name="a49" style:parent-style-name="Graphics">
      <style:graphic-properties fo:border="0.01042in none" fo:background-color="transparent" fo:clip="rect(0in, 0in, 0in, 0in)"/>
    </style:style>
    <style:style style:family="graphic" style:name="a90"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91" style:parent-style-name="Graphics">
      <style:graphic-properties fo:border="0.01042in none" fo:background-color="transparent" fo:clip="rect(0in, 0in, 0in, 0in)"/>
    </style:style>
    <style:style style:family="graphic" style:name="a92" style:parent-style-name="Graphics">
      <style:graphic-properties fo:border="0.01042in none" fo:background-color="transparent" fo:clip="rect(0in, 0in, 0in, 0in)"/>
    </style:style>
    <style:style style:family="graphic" style:name="a93">
      <style:graphic-properties style:wrap="run-through" style:run-through="foreground" style:horizontal-rel="page" style:vertical-rel="paragraph" style:horizontal-pos="from-left" style:vertical-pos="from-top"/>
    </style:style>
    <style:style style:family="graphic" style:name="a94" style:parent-style-name="Graphics">
      <style:graphic-properties fo:wrap-option="wrap" fo:border="0.01042in none" fo:padding-top="0in" fo:padding-bottom="0in" fo:padding-left="0in" fo:padding-right="0in" fo:background-color="#bebebe" draw:textarea-vertical-align="top" draw:textarea-horizontal-align="left" style:wrap="run-through" style:run-through="back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95"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96" style:parent-style-name="Graphics">
      <style:graphic-properties fo:wrap-option="wrap" fo:border="0.01042in none" fo:padding-top="0in" fo:padding-bottom="0in" fo:padding-left="0in" fo:padding-right="0in" fo:background-color="#75d175"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97"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98"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99"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140"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141"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142" style:parent-style-name="Graphics">
      <style:graphic-properties fo:wrap-option="wrap" fo:border="0.01042in none" fo:padding-top="0in" fo:padding-bottom="0in" fo:padding-left="0in" fo:padding-right="0in" fo:background-color="#ecbada"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43" style:parent-style-name="Graphics">
      <style:graphic-properties fo:wrap-option="wrap" fo:border="0.01042in none" fo:padding-top="0in" fo:padding-bottom="0in" fo:padding-left="0in" fo:padding-right="0in" fo:background-color="#ecbada"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44" style:parent-style-name="Graphics">
      <style:graphic-properties fo:border="0.01042in none" fo:background-color="transparent" fo:clip="rect(0in, 0in, 0in, 0in)"/>
    </style:style>
    <style:style style:family="graphic" style:name="a50" style:parent-style-name="Graphics">
      <style:graphic-properties fo:border="0.01042in none" fo:background-color="transparent" fo:clip="rect(0in, 0in, 0in, 0in)"/>
    </style:style>
    <style:style style:family="graphic" style:name="a145">
      <style:graphic-properties draw:fill="none" draw:stroke="solid" svg:stroke-width="0.01042in" svg:stroke-color="#1897d5" svg:stroke-opacity="100%" draw:stroke-linejoin="round"/>
    </style:style>
    <style:style style:family="graphic" style:name="a51">
      <style:graphic-properties style:wrap="run-through" style:run-through="foreground" style:horizontal-rel="page" style:vertical-rel="page" style:horizontal-pos="from-left" style:vertical-pos="from-top"/>
    </style:style>
    <style:style style:family="graphic" style:name="a146">
      <style:graphic-properties style:wrap="run-through" style:run-through="foreground" style:horizontal-rel="page" style:vertical-rel="paragraph" style:horizontal-pos="from-left" style:vertical-pos="from-top"/>
    </style:style>
    <style:style style:family="graphic" style:name="a52">
      <style:graphic-properties draw:fill="solid" draw:fill-color="#1ba0e1" draw:opacity="100%" draw:stroke="none"/>
    </style:style>
    <style:style style:family="graphic" style:name="a147">
      <style:graphic-properties draw:fill="solid" draw:fill-color="#00aba9" draw:opacity="100%" draw:stroke="none"/>
    </style:style>
    <style:style style:family="graphic" style:name="a53">
      <style:graphic-properties draw:fill="none" draw:stroke="solid" svg:stroke-width="0.01042in" svg:stroke-color="#1897d5" svg:stroke-opacity="100%" draw:stroke-linejoin="round"/>
    </style:style>
    <style:style style:family="graphic" style:name="a148" style:parent-style-name="Graphics">
      <style:graphic-properties fo:border="0.01042in none" fo:background-color="transparent" fo:clip="rect(0in, 0in, 0in, 0in)"/>
    </style:style>
    <style:style style:family="graphic" style:name="a54" style:parent-style-name="Graphics">
      <style:graphic-properties fo:border="0.01042in none" fo:background-color="transparent" fo:clip="rect(0in, 0in, 0in, 0in)"/>
    </style:style>
    <style:style style:family="graphic" style:name="a149">
      <style:graphic-properties draw:fill="none" draw:stroke="solid" svg:stroke-width="0.01042in" svg:stroke-color="#1897d5" svg:stroke-opacity="100%" draw:stroke-linejoin="round"/>
    </style:style>
    <style:style style:family="graphic" style:name="a55">
      <style:graphic-properties draw:fill="none" draw:stroke="solid" svg:stroke-width="0.01042in" svg:stroke-color="#1897d5" svg:stroke-opacity="100%" draw:stroke-linejoin="round"/>
    </style:style>
    <style:style style:family="graphic" style:name="a56">
      <style:graphic-properties draw:fill="solid" draw:fill-color="#1897d5" draw:opacity="100%" draw:stroke="none"/>
    </style:style>
    <style:style style:family="graphic" style:name="a57">
      <style:graphic-properties draw:fill="solid" draw:fill-color="#f8c068" draw:opacity="100%" draw:stroke="none"/>
    </style:style>
    <style:style style:family="graphic" style:name="a58">
      <style:graphic-properties draw:fill="none" draw:stroke="solid" svg:stroke-width="0.01042in" svg:stroke-color="#ffffff" svg:stroke-opacity="100%" draw:stroke-linejoin="miter"/>
    </style:style>
    <style:style style:family="graphic" style:name="a59" style:parent-style-name="Graphics">
      <style:graphic-properties fo:border="0.01042in none" fo:background-color="transparent" fo:clip="rect(0in, 0in, 0in, 0in)"/>
    </style:style>
    <style:style style:family="graphic" style:name="a0">
      <style:graphic-properties draw:fill="solid" draw:fill-color="#52b8eb" draw:opacity="100%" draw:stroke="none"/>
    </style:style>
    <style:style style:family="graphic" style:name="a1">
      <style:graphic-properties draw:fill="solid" draw:fill-color="#52b8eb" draw:opacity="100%" draw:stroke="none"/>
    </style:style>
    <style:style style:family="graphic" style:name="a2" style:parent-style-name="Graphics">
      <style:graphic-properties fo:border="0.01042in none" fo:background-color="transparent" fo:clip="rect(0in, 0in, 0in, 0in)"/>
    </style:style>
    <style:style style:family="graphic" style:name="a3">
      <style:graphic-properties draw:fill="solid" draw:fill-color="#52b8eb" draw:opacity="100%" draw:stroke="none"/>
    </style:style>
    <style:style style:family="graphic" style:name="a4">
      <style:graphic-properties draw:fill="solid" draw:fill-color="#52b8eb" draw:opacity="100%" draw:stroke="none"/>
    </style:style>
    <style:style style:family="graphic" style:name="a100" style:parent-style-name="Graphics">
      <style:graphic-properties fo:wrap-option="wrap" fo:border="0.01042in none" fo:padding-top="0in" fo:padding-bottom="0in" fo:padding-left="0in" fo:padding-right="0in" fo:background-color="#d999fd"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draw:fill="solid" draw:fill-color="#52b8eb" draw:opacity="100%" draw:stroke="none"/>
    </style:style>
    <style:style style:family="graphic" style:name="a101"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6">
      <style:graphic-properties draw:fill="none" draw:stroke="solid" svg:stroke-width="0.01042in" svg:stroke-color="#ffffff" svg:stroke-opacity="100%" draw:stroke-linejoin="round"/>
    </style:style>
    <style:style style:family="graphic" style:name="a102" style:parent-style-name="Graphics">
      <style:graphic-properties fo:border="0.01042in none" fo:background-color="transparent" fo:clip="rect(0in, 0in, 0in, 0in)"/>
    </style:style>
    <style:style style:family="graphic" style:name="a7">
      <style:graphic-properties/>
    </style:style>
    <style:style style:family="graphic" style:name="a103">
      <style:graphic-properties draw:fill="none" draw:stroke="solid" svg:stroke-width="0.01042in" svg:stroke-color="#1897d5" svg:stroke-opacity="100%" draw:stroke-linejoin="round"/>
    </style:style>
    <style:style style:family="graphic" style:name="a8" style:parent-style-name="Graphics">
      <style:graphic-properties fo:border="0.01042in none" fo:background-color="transparent" fo:clip="rect(0in, 0in, 0in, 0in)"/>
    </style:style>
    <style:style style:family="graphic" style:name="a104">
      <style:graphic-properties style:wrap="run-through" style:run-through="foreground" style:horizontal-rel="page" style:vertical-rel="paragraph" style:horizontal-pos="from-left" style:vertical-pos="from-top"/>
    </style:style>
    <style:style style:family="graphic" style:name="a9">
      <style:graphic-properties draw:fill="none" draw:stroke="solid" svg:stroke-width="0.01042in" svg:stroke-color="#1897d5" svg:stroke-opacity="100%" draw:stroke-linejoin="round"/>
    </style:style>
    <style:style style:family="graphic" style:name="a105">
      <style:graphic-properties draw:fill="none" draw:stroke="solid" svg:stroke-width="0.01042in" svg:stroke-color="#1897d5" svg:stroke-opacity="100%" draw:stroke-linejoin="round"/>
    </style:style>
    <style:style style:family="graphic" style:name="a10" style:parent-style-name="Graphics">
      <style:graphic-properties fo:border="0.01042in none" fo:background-color="transparent" fo:clip="rect(0in, 0in, 0in, 0in)"/>
    </style:style>
    <style:style style:family="graphic" style:name="a106">
      <style:graphic-properties draw:fill="solid" draw:fill-color="#1897d5" draw:opacity="100%" draw:stroke="none"/>
    </style:style>
    <style:style style:family="graphic" style:name="a11">
      <style:graphic-properties draw:fill="none" draw:stroke="solid" svg:stroke-width="0.01042in" svg:stroke-color="#ffffff" svg:stroke-opacity="100%" draw:stroke-linejoin="miter"/>
    </style:style>
    <style:style style:family="graphic" style:name="a107">
      <style:graphic-properties style:wrap="run-through" style:run-through="foreground" style:horizontal-rel="page" style:vertical-rel="paragraph" style:horizontal-pos="from-left" style:vertical-pos="from-top"/>
    </style:style>
    <style:style style:family="graphic" style:name="a12">
      <style:graphic-properties style:wrap="run-through" style:run-through="background" style:horizontal-rel="page" style:vertical-rel="page" style:horizontal-pos="from-left" style:vertical-pos="from-top"/>
    </style:style>
    <style:style style:family="graphic" style:name="a108"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13">
      <style:graphic-properties draw:fill="solid" draw:fill-color="#f8c068" draw:opacity="100%" draw:stroke="none"/>
    </style:style>
    <style:style style:family="graphic" style:name="a109" style:parent-style-name="Graphics">
      <style:graphic-properties fo:wrap-option="wrap" fo:border="0.01042in solid #ffff00" fo:padding-top="0in" fo:padding-bottom="0in" fo:padding-left="0in" fo:padding-right="0in" fo:background-color="#dbb01a"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graphic-properties style:wrap="run-through" style:run-through="foreground" style:horizontal-rel="page" style:vertical-rel="page" style:horizontal-pos="from-left" style:vertical-pos="from-top"/>
    </style:style>
    <style:style style:family="graphic" style:name="a17">
      <style:graphic-properties draw:fill="solid" draw:fill-color="#ff978e" draw:opacity="100%" draw:stroke="none"/>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15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1">
      <style:graphic-properties style:wrap="run-through" style:run-through="foreground" style:horizontal-rel="page" style:vertical-rel="paragraph" style:horizontal-pos="from-left" style:vertical-pos="from-top"/>
    </style:style>
    <style:style style:family="graphic" style:name="a152"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153"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154">
      <style:graphic-properties draw:fill="none" draw:stroke="solid" svg:stroke-width="0.01236in" svg:stroke-color="#1897d5" svg:stroke-opacity="100%" draw:stroke-linejoin="round"/>
    </style:style>
    <style:style style:family="graphic" style:name="a60">
      <style:graphic-properties draw:fill="none" draw:stroke="solid" svg:stroke-width="0.01042in" svg:stroke-color="#1897d5" svg:stroke-opacity="100%" draw:stroke-linejoin="round"/>
    </style:style>
    <style:style style:family="graphic" style:name="a155">
      <style:graphic-properties draw:fill="solid" draw:fill-color="#1897d5" draw:opacity="100%" draw:stroke="none"/>
    </style:style>
    <style:style style:family="graphic" style:name="a61">
      <style:graphic-properties draw:fill="solid" draw:fill-color="#1897d5" draw:opacity="100%" draw:stroke="none"/>
    </style:style>
    <style:style style:family="graphic" style:name="a156">
      <style:graphic-properties style:wrap="run-through" style:run-through="foreground" style:horizontal-rel="page" style:vertical-rel="paragraph" style:horizontal-pos="from-left" style:vertical-pos="from-top"/>
    </style:style>
    <style:style style:family="graphic" style:name="a62" style:parent-style-name="Graphics">
      <style:graphic-properties fo:border="0.01042in none" fo:background-color="transparent" fo:clip="rect(0in, 0in, 0in, 0in)"/>
    </style:style>
    <style:style style:family="graphic" style:name="a157" style:parent-style-name="Graphics">
      <style:graphic-properties fo:wrap-option="wrap" fo:border="0.01042in none" fo:padding-top="0in" fo:padding-bottom="0in" fo:padding-left="0in" fo:padding-right="0in" fo:background-color="#00aba9"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63">
      <style:graphic-properties draw:fill="solid" draw:fill-color="#1ba0e1" draw:opacity="100%" draw:stroke="none"/>
    </style:style>
    <style:style style:family="graphic" style:name="a64">
      <style:graphic-properties draw:fill="none" draw:stroke="solid" svg:stroke-width="0.01042in" svg:stroke-color="#1897d5" svg:stroke-opacity="100%" draw:stroke-linejoin="round"/>
    </style:style>
    <style:style style:family="graphic" style:name="a6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 style:parent-style-name="Graphics">
      <style:graphic-properties fo:wrap-option="wrap" fo:padding-top="0in" fo:padding-bottom="0in" fo:padding-left="0in" fo:padding-right="0in" draw:textarea-vertical-align="top" draw:textarea-horizontal-align="left" draw:fill="solid" draw:fill-color="#ff978e" draw:opacity="100%" draw:stroke="none" draw:auto-grow-width="false" draw:auto-grow-height="false"/>
      <style:paragraph-properties style:font-independent-line-spacing="false" style:writing-mode="lr-tb"/>
    </style:style>
    <style:style style:family="graphic" style:name="a68">
      <style:graphic-properties style:wrap="run-through" style:run-through="foreground" style:horizontal-rel="page" style:vertical-rel="paragraph" style:horizontal-pos="from-left" style:vertical-pos="from-top"/>
    </style:style>
    <style:style style:family="graphic" style:name="a69"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110" style:parent-style-name="Graphics">
      <style:graphic-properties fo:wrap-option="wrap" fo:border="0.01042in none" fo:padding-top="0in" fo:padding-bottom="0in" fo:padding-left="0in" fo:padding-right="0in" fo:background-color="#dbb01a"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11"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112" style:parent-style-name="Graphics">
      <style:graphic-properties fo:border="0.01042in none" fo:background-color="transparent" fo:clip="rect(0in, 0in, 0in, 0in)"/>
    </style:style>
    <style:style style:family="graphic" style:name="a113">
      <style:graphic-properties draw:fill="none" draw:stroke="solid" svg:stroke-width="0.01042in" svg:stroke-color="#1897d5" svg:stroke-opacity="100%" draw:stroke-linejoin="round"/>
    </style:style>
    <style:style style:family="graphic" style:name="a114">
      <style:graphic-properties style:wrap="run-through" style:run-through="foreground" style:horizontal-rel="page" style:vertical-rel="paragraph" style:horizontal-pos="from-left" style:vertical-pos="from-top"/>
    </style:style>
    <style:style style:family="graphic" style:name="a20">
      <style:graphic-properties style:wrap="run-through" style:run-through="foreground" style:horizontal-rel="page" style:vertical-rel="page" style:horizontal-pos="from-left" style:vertical-pos="from-top"/>
    </style:style>
    <style:style style:family="graphic" style:name="a115"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21">
      <style:graphic-properties draw:fill="solid" draw:fill-color="#75d175" draw:opacity="100%" draw:stroke="none"/>
    </style:style>
    <style:style style:family="graphic" style:name="a116">
      <style:graphic-properties draw:fill="none" draw:stroke="solid" svg:stroke-width="0.01278in" svg:stroke-color="#1897d5" svg:stroke-opacity="100%" draw:stroke-linejoin="round"/>
    </style:style>
    <style:style style:family="graphic" style:name="a22" style:parent-style-name="Graphics">
      <style:graphic-properties fo:border="0.01042in none" fo:background-color="transparent" fo:clip="rect(0in, 0in, 0in, 0in)"/>
    </style:style>
    <style:style style:family="graphic" style:name="a117">
      <style:graphic-properties draw:fill="solid" draw:fill-color="#1897d5" draw:opacity="100%" draw:stroke="none"/>
    </style:style>
    <style:style style:family="graphic" style:name="a23" style:parent-style-name="Graphics">
      <style:graphic-properties fo:border="0.01042in none" fo:background-color="transparent" fo:clip="rect(0in, 0in, 0in, 0in)"/>
    </style:style>
    <style:style style:family="graphic" style:name="a118">
      <style:graphic-properties style:wrap="run-through" style:run-through="foreground" style:horizontal-rel="page" style:vertical-rel="paragraph" style:horizontal-pos="from-left" style:vertical-pos="from-top"/>
    </style:style>
    <style:style style:family="graphic" style:name="a24">
      <style:graphic-properties style:wrap="run-through" style:run-through="foreground" style:horizontal-rel="page" style:vertical-rel="page" style:horizontal-pos="from-left" style:vertical-pos="from-top"/>
    </style:style>
    <style:style style:family="graphic" style:name="a119" style:parent-style-name="Graphics">
      <style:graphic-properties fo:wrap-option="wrap" fo:border="0.01042in none" fo:padding-top="0in" fo:padding-bottom="0in" fo:padding-left="0in" fo:padding-right="0in" fo:background-color="#75c5ed"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5">
      <style:graphic-properties draw:fill="solid" draw:fill-color="#d999fd" draw:opacity="100%" draw:stroke="none"/>
    </style:style>
    <style:style style:family="graphic" style:name="a26" style:parent-style-name="Graphics">
      <style:graphic-properties fo:border="0.01042in none" fo:background-color="transparent" fo:clip="rect(0in, 0in, 0in, 0in)"/>
    </style:style>
    <style:style style:family="graphic" style:name="a27" style:parent-style-name="Graphics">
      <style:graphic-properties fo:border="0.01042in none" fo:background-color="transparent" fo:clip="rect(0in, 0in, 0in, 0in)"/>
    </style:style>
    <style:style style:family="graphic" style:name="a28">
      <style:graphic-properties style:wrap="run-through" style:run-through="foreground" style:horizontal-rel="page" style:vertical-rel="page" style:horizontal-pos="from-left" style:vertical-pos="from-top"/>
    </style:style>
    <style:style style:family="graphic" style:name="a29">
      <style:graphic-properties draw:fill="solid" draw:fill-color="#75c5ed" draw:opacity="100%" draw:stroke="none"/>
    </style:style>
    <style:style style:family="graphic" style:name="a70" style:parent-style-name="Graphics">
      <style:graphic-properties fo:wrap-option="wrap" fo:border="0.01042in none" fo:padding-top="0in" fo:padding-bottom="0in" fo:padding-left="0in" fo:padding-right="0in" fo:background-color="#f8c068"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71" style:parent-style-name="Graphics">
      <style:graphic-properties fo:wrap-option="wrap" fo:border="0.01042in none" fo:padding-top="0in" fo:padding-bottom="0in" fo:padding-left="0in" fo:padding-right="0in" fo:background-color="#00807d"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72"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73" style:parent-style-name="Graphics">
      <style:graphic-properties fo:border="0.01042in none" fo:background-color="transparent" fo:clip="rect(0in, 0in, 0in, 0in)"/>
    </style:style>
    <style:style style:family="graphic" style:name="a74">
      <style:graphic-properties draw:fill="none" draw:stroke="solid" svg:stroke-width="0.01042in" svg:stroke-color="#1897d5" svg:stroke-opacity="100%" draw:stroke-linejoin="round"/>
    </style:style>
    <style:style style:family="graphic" style:name="a75">
      <style:graphic-properties style:wrap="run-through" style:run-through="foreground" style:horizontal-rel="page" style:vertical-rel="paragraph" style:horizontal-pos="from-left" style:vertical-pos="from-top"/>
    </style:style>
    <style:style style:family="graphic" style:name="a76"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77"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78" style:parent-style-name="Graphics">
      <style:graphic-properties fo:wrap-option="wrap" fo:border="0.01042in none" fo:padding-top="0in" fo:padding-bottom="0in" fo:padding-left="0in" fo:padding-right="0in" fo:background-color="#ff978e"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79">
      <style:graphic-properties draw:fill="solid" draw:fill-color="#75d175" draw:opacity="100%" draw:stroke="none"/>
    </style:style>
    <style:style style:family="graphic" style:name="a120" style:parent-style-name="Graphics">
      <style:graphic-properties fo:wrap-option="wrap" fo:border="0.01042in none" fo:padding-top="0in" fo:padding-bottom="0in" fo:padding-left="0in" fo:padding-right="0in" fo:background-color="#75c5ed"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21" style:parent-style-name="Graphics">
      <style:graphic-properties fo:border="none" fo:background-color="transparent" style:wrap="run-through" style:run-through="foreground" style:horizontal-rel="page" style:vertical-rel="paragraph" style:horizontal-pos="from-left" style:vertical-pos="from-top"/>
    </style:style>
  </office:automatic-styles>
  <office:body>
    <office:text text:use-soft-page-breaks="true">
      <text:p text:style-name="P1"><text:span text:style-name="T2"><draw:g draw:name="Group 132" draw:id="id7" draw:style-name="a7" text:anchor-type="as-char"><svg:title/><svg:desc/><draw:custom-shape svg:x="0.36667in" svg:y="0.19931in" svg:width="0.10347in" svg:height="0.20417in" draw:id="id0" draw:style-name="a0" draw:name="Freeform 139"><svg:title/><svg:desc/><draw:enhanced-geometry draw:type="non-primitive" svg:viewBox="0 0 149 294" draw:enhanced-path="M 34 0 L 17 1 0 4 2 9 3 11 12 31 18 51 21 72 22 94 22 293 148 293 149 291 149 288 149 142 149 105 127 43 68 5 51 1 34 0 Z N" draw:text-areas="?f82 ?f84 ?f83 ?f85" draw:glue-points="?f52 ?f53 ?f54 ?f55 ?f56 ?f57 ?f58 ?f59 ?f60 ?f61 ?f62 ?f63 ?f64 ?f65 ?f66 ?f67 ?f68 ?f69 ?f68 ?f70 ?f71 ?f70 ?f72 ?f73 ?f72 ?f74 ?f72 ?f75 ?f72 ?f76 ?f77 ?f78 ?f79 ?f80 ?f81 ?f55 ?f52 ?f53"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9"/><draw:equation draw:name="f7" draw:formula="?f4 / 294"/><draw:equation draw:name="f8" draw:formula="0 + 562 - 528"/><draw:equation draw:name="f9" draw:formula="?f8 * ?f5 / 149"/><draw:equation draw:name="f10" draw:formula="288 * ?f4 / 294"/><draw:equation draw:name="f11" draw:formula="0 + 545 - 528"/><draw:equation draw:name="f12" draw:formula="?f11 * ?f5 / 149"/><draw:equation draw:name="f13" draw:formula="289 * ?f4 / 294"/><draw:equation draw:name="f14" draw:formula="0 + 528 - 528"/><draw:equation draw:name="f15" draw:formula="?f14 * ?f5 / 149"/><draw:equation draw:name="f16" draw:formula="292 * ?f4 / 294"/><draw:equation draw:name="f17" draw:formula="0 + 530 - 528"/><draw:equation draw:name="f18" draw:formula="?f17 * ?f5 / 149"/><draw:equation draw:name="f19" draw:formula="297 * ?f4 / 294"/><draw:equation draw:name="f20" draw:formula="0 + 531 - 528"/><draw:equation draw:name="f21" draw:formula="?f20 * ?f5 / 149"/><draw:equation draw:name="f22" draw:formula="299 * ?f4 / 294"/><draw:equation draw:name="f23" draw:formula="0 + 540 - 528"/><draw:equation draw:name="f24" draw:formula="?f23 * ?f5 / 149"/><draw:equation draw:name="f25" draw:formula="319 * ?f4 / 294"/><draw:equation draw:name="f26" draw:formula="0 + 546 - 528"/><draw:equation draw:name="f27" draw:formula="?f26 * ?f5 / 149"/><draw:equation draw:name="f28" draw:formula="339 * ?f4 / 294"/><draw:equation draw:name="f29" draw:formula="0 + 549 - 528"/><draw:equation draw:name="f30" draw:formula="?f29 * ?f5 / 149"/><draw:equation draw:name="f31" draw:formula="360 * ?f4 / 294"/><draw:equation draw:name="f32" draw:formula="0 + 550 - 528"/><draw:equation draw:name="f33" draw:formula="?f32 * ?f5 / 149"/><draw:equation draw:name="f34" draw:formula="382 * ?f4 / 294"/><draw:equation draw:name="f35" draw:formula="581 * ?f4 / 294"/><draw:equation draw:name="f36" draw:formula="0 + 676 - 528"/><draw:equation draw:name="f37" draw:formula="?f36 * ?f5 / 149"/><draw:equation draw:name="f38" draw:formula="0 + 677 - 528"/><draw:equation draw:name="f39" draw:formula="?f38 * ?f5 / 149"/><draw:equation draw:name="f40" draw:formula="579 * ?f4 / 294"/><draw:equation draw:name="f41" draw:formula="576 * ?f4 / 294"/><draw:equation draw:name="f42" draw:formula="430 * ?f4 / 294"/><draw:equation draw:name="f43" draw:formula="393 * ?f4 / 294"/><draw:equation draw:name="f44" draw:formula="0 + 655 - 528"/><draw:equation draw:name="f45" draw:formula="?f44 * ?f5 / 149"/><draw:equation draw:name="f46" draw:formula="331 * ?f4 / 294"/><draw:equation draw:name="f47" draw:formula="0 + 596 - 528"/><draw:equation draw:name="f48" draw:formula="?f47 * ?f5 / 149"/><draw:equation draw:name="f49" draw:formula="293 * ?f4 / 294"/><draw:equation draw:name="f50" draw:formula="0 + 579 - 528"/><draw:equation draw:name="f51" draw:formula="?f50 * ?f5 / 149"/><draw:equation draw:name="f52" draw:formula="?f9 / ?f6"/><draw:equation draw:name="f53" draw:formula="?f10 / ?f7"/><draw:equation draw:name="f54" draw:formula="?f12 / ?f6"/><draw:equation draw:name="f55" draw:formula="?f13 / ?f7"/><draw:equation draw:name="f56" draw:formula="?f15 / ?f6"/><draw:equation draw:name="f57" draw:formula="?f16 / ?f7"/><draw:equation draw:name="f58" draw:formula="?f18 / ?f6"/><draw:equation draw:name="f59" draw:formula="?f19 / ?f7"/><draw:equation draw:name="f60" draw:formula="?f21 / ?f6"/><draw:equation draw:name="f61" draw:formula="?f22 / ?f7"/><draw:equation draw:name="f62" draw:formula="?f24 / ?f6"/><draw:equation draw:name="f63" draw:formula="?f25 / ?f7"/><draw:equation draw:name="f64" draw:formula="?f27 / ?f6"/><draw:equation draw:name="f65" draw:formula="?f28 / ?f7"/><draw:equation draw:name="f66" draw:formula="?f30 / ?f6"/><draw:equation draw:name="f67" draw:formula="?f31 / ?f7"/><draw:equation draw:name="f68" draw:formula="?f33 / ?f6"/><draw:equation draw:name="f69" draw:formula="?f34 / ?f7"/><draw:equation draw:name="f70" draw:formula="?f35 / ?f7"/><draw:equation draw:name="f71" draw:formula="?f37 / ?f6"/><draw:equation draw:name="f72" draw:formula="?f39 / ?f6"/><draw:equation draw:name="f73" draw:formula="?f40 / ?f7"/><draw:equation draw:name="f74" draw:formula="?f41 / ?f7"/><draw:equation draw:name="f75" draw:formula="?f42 / ?f7"/><draw:equation draw:name="f76" draw:formula="?f43 / ?f7"/><draw:equation draw:name="f77" draw:formula="?f45 / ?f6"/><draw:equation draw:name="f78" draw:formula="?f46 / ?f7"/><draw:equation draw:name="f79" draw:formula="?f48 / ?f6"/><draw:equation draw:name="f80" draw:formula="?f49 / ?f7"/><draw:equation draw:name="f81" draw:formula="?f51 / ?f6"/><draw:equation draw:name="f82" draw:formula="0 / ?f6"/><draw:equation draw:name="f83" draw:formula="?f1 / ?f6"/><draw:equation draw:name="f84" draw:formula="0 / ?f7"/><draw:equation draw:name="f85" draw:formula="?f3 / ?f7"/></draw:enhanced-geometry></draw:custom-shape><draw:custom-shape svg:x="0in" svg:y="0.19931in" svg:width="0.10347in" svg:height="0.20417in" draw:id="id1" draw:style-name="a1" draw:name="Freeform 138"><svg:title/><svg:desc/><draw:enhanced-geometry draw:type="non-primitive" svg:viewBox="0 0 149 294" draw:enhanced-path="M 121 0 L 55 15 7 70 0 107 0 289 0 293 127 293 127 89 128 69 131 50 137 31 145 13 146 10 149 4 135 1 121 0 Z N" draw:text-areas="?f60 ?f62 ?f61 ?f63" draw:glue-points="?f34 ?f35 ?f36 ?f37 ?f38 ?f39 ?f40 ?f41 ?f40 ?f42 ?f40 ?f43 ?f44 ?f43 ?f44 ?f45 ?f46 ?f47 ?f48 ?f49 ?f50 ?f51 ?f52 ?f53 ?f54 ?f55 ?f56 ?f57 ?f58 ?f59 ?f34 ?f35"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9"/><draw:equation draw:name="f7" draw:formula="?f4 / 294"/><draw:equation draw:name="f8" draw:formula="121 * ?f5 / 149"/><draw:equation draw:name="f9" draw:formula="288 * ?f4 / 294"/><draw:equation draw:name="f10" draw:formula="55 * ?f5 / 149"/><draw:equation draw:name="f11" draw:formula="303 * ?f4 / 294"/><draw:equation draw:name="f12" draw:formula="7 * ?f5 / 149"/><draw:equation draw:name="f13" draw:formula="358 * ?f4 / 294"/><draw:equation draw:name="f14" draw:formula="0 * ?f5 / 149"/><draw:equation draw:name="f15" draw:formula="395 * ?f4 / 294"/><draw:equation draw:name="f16" draw:formula="577 * ?f4 / 294"/><draw:equation draw:name="f17" draw:formula="581 * ?f4 / 294"/><draw:equation draw:name="f18" draw:formula="127 * ?f5 / 149"/><draw:equation draw:name="f19" draw:formula="377 * ?f4 / 294"/><draw:equation draw:name="f20" draw:formula="128 * ?f5 / 149"/><draw:equation draw:name="f21" draw:formula="357 * ?f4 / 294"/><draw:equation draw:name="f22" draw:formula="131 * ?f5 / 149"/><draw:equation draw:name="f23" draw:formula="338 * ?f4 / 294"/><draw:equation draw:name="f24" draw:formula="137 * ?f5 / 149"/><draw:equation draw:name="f25" draw:formula="319 * ?f4 / 294"/><draw:equation draw:name="f26" draw:formula="145 * ?f5 / 149"/><draw:equation draw:name="f27" draw:formula="301 * ?f4 / 294"/><draw:equation draw:name="f28" draw:formula="146 * ?f5 / 149"/><draw:equation draw:name="f29" draw:formula="298 * ?f4 / 294"/><draw:equation draw:name="f30" draw:formula="149 * ?f5 / 149"/><draw:equation draw:name="f31" draw:formula="292 * ?f4 / 294"/><draw:equation draw:name="f32" draw:formula="135 * ?f5 / 149"/><draw:equation draw:name="f33" draw:formula="289 * ?f4 / 294"/><draw:equation draw:name="f34" draw:formula="?f8 / ?f6"/><draw:equation draw:name="f35" draw:formula="?f9 / ?f7"/><draw:equation draw:name="f36" draw:formula="?f10 / ?f6"/><draw:equation draw:name="f37" draw:formula="?f11 / ?f7"/><draw:equation draw:name="f38" draw:formula="?f12 / ?f6"/><draw:equation draw:name="f39" draw:formula="?f13 / ?f7"/><draw:equation draw:name="f40" draw:formula="?f14 / ?f6"/><draw:equation draw:name="f41" draw:formula="?f15 / ?f7"/><draw:equation draw:name="f42" draw:formula="?f16 / ?f7"/><draw:equation draw:name="f43" draw:formula="?f17 / ?f7"/><draw:equation draw:name="f44" draw:formula="?f18 / ?f6"/><draw:equation draw:name="f45" draw:formula="?f19 / ?f7"/><draw:equation draw:name="f46" draw:formula="?f20 / ?f6"/><draw:equation draw:name="f47" draw:formula="?f21 / ?f7"/><draw:equation draw:name="f48" draw:formula="?f22 / ?f6"/><draw:equation draw:name="f49" draw:formula="?f23 / ?f7"/><draw:equation draw:name="f50" draw:formula="?f24 / ?f6"/><draw:equation draw:name="f51" draw:formula="?f25 / ?f7"/><draw:equation draw:name="f52" draw:formula="?f26 / ?f6"/><draw:equation draw:name="f53" draw:formula="?f27 / ?f7"/><draw:equation draw:name="f54" draw:formula="?f28 / ?f6"/><draw:equation draw:name="f55" draw:formula="?f29 / ?f7"/><draw:equation draw:name="f56" draw:formula="?f30 / ?f6"/><draw:equation draw:name="f57" draw:formula="?f31 / ?f7"/><draw:equation draw:name="f58" draw:formula="?f32 / ?f6"/><draw:equation draw:name="f59" draw:formula="?f33 / ?f7"/><draw:equation draw:name="f60" draw:formula="0 / ?f6"/><draw:equation draw:name="f61" draw:formula="?f1 / ?f6"/><draw:equation draw:name="f62" draw:formula="0 / ?f7"/><draw:equation draw:name="f63" draw:formula="?f3 / ?f7"/></draw:enhanced-geometry></draw:custom-shape><draw:frame draw:id="id2" draw:style-name="a2" draw:name="Picture 137" svg:x="0.15972in" svg:y="0in" svg:width="0.15in" svg:height="0.13472in" style:rel-width="scale" style:rel-height="scale"><draw:image xlink:href="media/image1.png" xlink:type="simple" xlink:show="embed" xlink:actuate="onLoad"/><svg:title/><svg:desc/></draw:frame><draw:custom-shape svg:x="0.02986in" svg:y="0.09097in" svg:width="0.10139in" svg:height="0.09097in" draw:id="id3" draw:style-name="a3" draw:name="Freeform 136"><svg:title/><svg:desc/><draw:enhanced-geometry draw:type="non-primitive" svg:viewBox="0 0 146 131" draw:enhanced-path="M 72 0 L 43 6 20 20 5 41 0 67 6 92 22 113 45 126 73 131 102 125 125 111 140 90 145 65 139 39 123 18 100 5 72 0 Z N" draw:text-areas="?f88 ?f90 ?f89 ?f91" draw:glue-points="?f56 ?f57 ?f58 ?f59 ?f60 ?f61 ?f62 ?f63 ?f64 ?f65 ?f66 ?f67 ?f68 ?f69 ?f70 ?f71 ?f72 ?f73 ?f74 ?f75 ?f76 ?f77 ?f78 ?f79 ?f80 ?f81 ?f82 ?f83 ?f84 ?f85 ?f86 ?f87 ?f56 ?f57"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6"/><draw:equation draw:name="f7" draw:formula="?f4 / 131"/><draw:equation draw:name="f8" draw:formula="0 + 116 - 44"/><draw:equation draw:name="f9" draw:formula="?f8 * ?f5 / 146"/><draw:equation draw:name="f10" draw:formula="131 * ?f4 / 131"/><draw:equation draw:name="f11" draw:formula="0 + 87 - 44"/><draw:equation draw:name="f12" draw:formula="?f11 * ?f5 / 146"/><draw:equation draw:name="f13" draw:formula="137 * ?f4 / 131"/><draw:equation draw:name="f14" draw:formula="0 + 64 - 44"/><draw:equation draw:name="f15" draw:formula="?f14 * ?f5 / 146"/><draw:equation draw:name="f16" draw:formula="151 * ?f4 / 131"/><draw:equation draw:name="f17" draw:formula="0 + 49 - 44"/><draw:equation draw:name="f18" draw:formula="?f17 * ?f5 / 146"/><draw:equation draw:name="f19" draw:formula="172 * ?f4 / 131"/><draw:equation draw:name="f20" draw:formula="0 + 44 - 44"/><draw:equation draw:name="f21" draw:formula="?f20 * ?f5 / 146"/><draw:equation draw:name="f22" draw:formula="198 * ?f4 / 131"/><draw:equation draw:name="f23" draw:formula="0 + 50 - 44"/><draw:equation draw:name="f24" draw:formula="?f23 * ?f5 / 146"/><draw:equation draw:name="f25" draw:formula="223 * ?f4 / 131"/><draw:equation draw:name="f26" draw:formula="0 + 66 - 44"/><draw:equation draw:name="f27" draw:formula="?f26 * ?f5 / 146"/><draw:equation draw:name="f28" draw:formula="244 * ?f4 / 131"/><draw:equation draw:name="f29" draw:formula="0 + 89 - 44"/><draw:equation draw:name="f30" draw:formula="?f29 * ?f5 / 146"/><draw:equation draw:name="f31" draw:formula="257 * ?f4 / 131"/><draw:equation draw:name="f32" draw:formula="0 + 117 - 44"/><draw:equation draw:name="f33" draw:formula="?f32 * ?f5 / 146"/><draw:equation draw:name="f34" draw:formula="262 * ?f4 / 131"/><draw:equation draw:name="f35" draw:formula="0 + 146 - 44"/><draw:equation draw:name="f36" draw:formula="?f35 * ?f5 / 146"/><draw:equation draw:name="f37" draw:formula="256 * ?f4 / 131"/><draw:equation draw:name="f38" draw:formula="0 + 169 - 44"/><draw:equation draw:name="f39" draw:formula="?f38 * ?f5 / 146"/><draw:equation draw:name="f40" draw:formula="242 * ?f4 / 131"/><draw:equation draw:name="f41" draw:formula="0 + 184 - 44"/><draw:equation draw:name="f42" draw:formula="?f41 * ?f5 / 146"/><draw:equation draw:name="f43" draw:formula="221 * ?f4 / 131"/><draw:equation draw:name="f44" draw:formula="0 + 189 - 44"/><draw:equation draw:name="f45" draw:formula="?f44 * ?f5 / 146"/><draw:equation draw:name="f46" draw:formula="196 * ?f4 / 131"/><draw:equation draw:name="f47" draw:formula="0 + 183 - 44"/><draw:equation draw:name="f48" draw:formula="?f47 * ?f5 / 146"/><draw:equation draw:name="f49" draw:formula="170 * ?f4 / 131"/><draw:equation draw:name="f50" draw:formula="0 + 167 - 44"/><draw:equation draw:name="f51" draw:formula="?f50 * ?f5 / 146"/><draw:equation draw:name="f52" draw:formula="149 * ?f4 / 131"/><draw:equation draw:name="f53" draw:formula="0 + 144 - 44"/><draw:equation draw:name="f54" draw:formula="?f53 * ?f5 / 146"/><draw:equation draw:name="f55" draw:formula="136 * ?f4 / 131"/><draw:equation draw:name="f56" draw:formula="?f9 / ?f6"/><draw:equation draw:name="f57" draw:formula="?f10 / ?f7"/><draw:equation draw:name="f58" draw:formula="?f12 / ?f6"/><draw:equation draw:name="f59" draw:formula="?f13 / ?f7"/><draw:equation draw:name="f60" draw:formula="?f15 / ?f6"/><draw:equation draw:name="f61" draw:formula="?f16 / ?f7"/><draw:equation draw:name="f62" draw:formula="?f18 / ?f6"/><draw:equation draw:name="f63" draw:formula="?f19 / ?f7"/><draw:equation draw:name="f64" draw:formula="?f21 / ?f6"/><draw:equation draw:name="f65" draw:formula="?f22 / ?f7"/><draw:equation draw:name="f66" draw:formula="?f24 / ?f6"/><draw:equation draw:name="f67" draw:formula="?f25 / ?f7"/><draw:equation draw:name="f68" draw:formula="?f27 / ?f6"/><draw:equation draw:name="f69" draw:formula="?f28 / ?f7"/><draw:equation draw:name="f70" draw:formula="?f30 / ?f6"/><draw:equation draw:name="f71" draw:formula="?f31 / ?f7"/><draw:equation draw:name="f72" draw:formula="?f33 / ?f6"/><draw:equation draw:name="f73" draw:formula="?f34 / ?f7"/><draw:equation draw:name="f74" draw:formula="?f36 / ?f6"/><draw:equation draw:name="f75" draw:formula="?f37 / ?f7"/><draw:equation draw:name="f76" draw:formula="?f39 / ?f6"/><draw:equation draw:name="f77" draw:formula="?f40 / ?f7"/><draw:equation draw:name="f78" draw:formula="?f42 / ?f6"/><draw:equation draw:name="f79" draw:formula="?f43 / ?f7"/><draw:equation draw:name="f80" draw:formula="?f45 / ?f6"/><draw:equation draw:name="f81" draw:formula="?f46 / ?f7"/><draw:equation draw:name="f82" draw:formula="?f48 / ?f6"/><draw:equation draw:name="f83" draw:formula="?f49 / ?f7"/><draw:equation draw:name="f84" draw:formula="?f51 / ?f6"/><draw:equation draw:name="f85" draw:formula="?f52 / ?f7"/><draw:equation draw:name="f86" draw:formula="?f54 / ?f6"/><draw:equation draw:name="f87" draw:formula="?f55 / ?f7"/><draw:equation draw:name="f88" draw:formula="0 / ?f6"/><draw:equation draw:name="f89" draw:formula="?f1 / ?f6"/><draw:equation draw:name="f90" draw:formula="0 / ?f7"/><draw:equation draw:name="f91" draw:formula="?f3 / ?f7"/></draw:enhanced-geometry></draw:custom-shape><draw:custom-shape svg:x="0.33889in" svg:y="0.09097in" svg:width="0.10139in" svg:height="0.09097in" draw:id="id4" draw:style-name="a4" draw:name="Freeform 135"><svg:title/><svg:desc/><draw:enhanced-geometry draw:type="non-primitive" svg:viewBox="0 0 146 131" draw:enhanced-path="M 73 0 L 45 5 22 18 6 38 0 65 5 90 20 111 42 125 71 131 99 126 123 113 139 92 145 67 140 41 125 20 102 6 73 0 Z N" draw:text-areas="?f88 ?f90 ?f89 ?f91" draw:glue-points="?f56 ?f57 ?f58 ?f59 ?f60 ?f61 ?f62 ?f63 ?f64 ?f65 ?f66 ?f67 ?f68 ?f69 ?f70 ?f71 ?f72 ?f73 ?f74 ?f75 ?f76 ?f77 ?f78 ?f79 ?f80 ?f81 ?f82 ?f83 ?f84 ?f85 ?f86 ?f87 ?f56 ?f57"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6"/><draw:equation draw:name="f7" draw:formula="?f4 / 131"/><draw:equation draw:name="f8" draw:formula="0 + 561 - 488"/><draw:equation draw:name="f9" draw:formula="?f8 * ?f5 / 146"/><draw:equation draw:name="f10" draw:formula="131 * ?f4 / 131"/><draw:equation draw:name="f11" draw:formula="0 + 533 - 488"/><draw:equation draw:name="f12" draw:formula="?f11 * ?f5 / 146"/><draw:equation draw:name="f13" draw:formula="136 * ?f4 / 131"/><draw:equation draw:name="f14" draw:formula="0 + 510 - 488"/><draw:equation draw:name="f15" draw:formula="?f14 * ?f5 / 146"/><draw:equation draw:name="f16" draw:formula="149 * ?f4 / 131"/><draw:equation draw:name="f17" draw:formula="0 + 494 - 488"/><draw:equation draw:name="f18" draw:formula="?f17 * ?f5 / 146"/><draw:equation draw:name="f19" draw:formula="169 * ?f4 / 131"/><draw:equation draw:name="f20" draw:formula="0 + 488 - 488"/><draw:equation draw:name="f21" draw:formula="?f20 * ?f5 / 146"/><draw:equation draw:name="f22" draw:formula="196 * ?f4 / 131"/><draw:equation draw:name="f23" draw:formula="0 + 493 - 488"/><draw:equation draw:name="f24" draw:formula="?f23 * ?f5 / 146"/><draw:equation draw:name="f25" draw:formula="221 * ?f4 / 131"/><draw:equation draw:name="f26" draw:formula="0 + 508 - 488"/><draw:equation draw:name="f27" draw:formula="?f26 * ?f5 / 146"/><draw:equation draw:name="f28" draw:formula="242 * ?f4 / 131"/><draw:equation draw:name="f29" draw:formula="0 + 530 - 488"/><draw:equation draw:name="f30" draw:formula="?f29 * ?f5 / 146"/><draw:equation draw:name="f31" draw:formula="256 * ?f4 / 131"/><draw:equation draw:name="f32" draw:formula="0 + 559 - 488"/><draw:equation draw:name="f33" draw:formula="?f32 * ?f5 / 146"/><draw:equation draw:name="f34" draw:formula="262 * ?f4 / 131"/><draw:equation draw:name="f35" draw:formula="0 + 587 - 488"/><draw:equation draw:name="f36" draw:formula="?f35 * ?f5 / 146"/><draw:equation draw:name="f37" draw:formula="257 * ?f4 / 131"/><draw:equation draw:name="f38" draw:formula="0 + 611 - 488"/><draw:equation draw:name="f39" draw:formula="?f38 * ?f5 / 146"/><draw:equation draw:name="f40" draw:formula="244 * ?f4 / 131"/><draw:equation draw:name="f41" draw:formula="0 + 627 - 488"/><draw:equation draw:name="f42" draw:formula="?f41 * ?f5 / 146"/><draw:equation draw:name="f43" draw:formula="223 * ?f4 / 131"/><draw:equation draw:name="f44" draw:formula="0 + 633 - 488"/><draw:equation draw:name="f45" draw:formula="?f44 * ?f5 / 146"/><draw:equation draw:name="f46" draw:formula="198 * ?f4 / 131"/><draw:equation draw:name="f47" draw:formula="0 + 628 - 488"/><draw:equation draw:name="f48" draw:formula="?f47 * ?f5 / 146"/><draw:equation draw:name="f49" draw:formula="172 * ?f4 / 131"/><draw:equation draw:name="f50" draw:formula="0 + 613 - 488"/><draw:equation draw:name="f51" draw:formula="?f50 * ?f5 / 146"/><draw:equation draw:name="f52" draw:formula="151 * ?f4 / 131"/><draw:equation draw:name="f53" draw:formula="0 + 590 - 488"/><draw:equation draw:name="f54" draw:formula="?f53 * ?f5 / 146"/><draw:equation draw:name="f55" draw:formula="137 * ?f4 / 131"/><draw:equation draw:name="f56" draw:formula="?f9 / ?f6"/><draw:equation draw:name="f57" draw:formula="?f10 / ?f7"/><draw:equation draw:name="f58" draw:formula="?f12 / ?f6"/><draw:equation draw:name="f59" draw:formula="?f13 / ?f7"/><draw:equation draw:name="f60" draw:formula="?f15 / ?f6"/><draw:equation draw:name="f61" draw:formula="?f16 / ?f7"/><draw:equation draw:name="f62" draw:formula="?f18 / ?f6"/><draw:equation draw:name="f63" draw:formula="?f19 / ?f7"/><draw:equation draw:name="f64" draw:formula="?f21 / ?f6"/><draw:equation draw:name="f65" draw:formula="?f22 / ?f7"/><draw:equation draw:name="f66" draw:formula="?f24 / ?f6"/><draw:equation draw:name="f67" draw:formula="?f25 / ?f7"/><draw:equation draw:name="f68" draw:formula="?f27 / ?f6"/><draw:equation draw:name="f69" draw:formula="?f28 / ?f7"/><draw:equation draw:name="f70" draw:formula="?f30 / ?f6"/><draw:equation draw:name="f71" draw:formula="?f31 / ?f7"/><draw:equation draw:name="f72" draw:formula="?f33 / ?f6"/><draw:equation draw:name="f73" draw:formula="?f34 / ?f7"/><draw:equation draw:name="f74" draw:formula="?f36 / ?f6"/><draw:equation draw:name="f75" draw:formula="?f37 / ?f7"/><draw:equation draw:name="f76" draw:formula="?f39 / ?f6"/><draw:equation draw:name="f77" draw:formula="?f40 / ?f7"/><draw:equation draw:name="f78" draw:formula="?f42 / ?f6"/><draw:equation draw:name="f79" draw:formula="?f43 / ?f7"/><draw:equation draw:name="f80" draw:formula="?f45 / ?f6"/><draw:equation draw:name="f81" draw:formula="?f46 / ?f7"/><draw:equation draw:name="f82" draw:formula="?f48 / ?f6"/><draw:equation draw:name="f83" draw:formula="?f49 / ?f7"/><draw:equation draw:name="f84" draw:formula="?f51 / ?f6"/><draw:equation draw:name="f85" draw:formula="?f52 / ?f7"/><draw:equation draw:name="f86" draw:formula="?f54 / ?f6"/><draw:equation draw:name="f87" draw:formula="?f55 / ?f7"/><draw:equation draw:name="f88" draw:formula="0 / ?f6"/><draw:equation draw:name="f89" draw:formula="?f1 / ?f6"/><draw:equation draw:name="f90" draw:formula="0 / ?f7"/><draw:equation draw:name="f91" draw:formula="?f3 / ?f7"/></draw:enhanced-geometry></draw:custom-shape><draw:custom-shape svg:x="0.11736in" svg:y="0.15278in" svg:width="0.23472in" svg:height="0.29236in" draw:id="id5" draw:style-name="a5" draw:name="Freeform 134"><svg:title/><svg:desc/><draw:enhanced-geometry draw:type="non-primitive" svg:viewBox="0 0 338 421" draw:enhanced-path="M 150 0 L 57 37 7 107 0 217 0 349 0 420 337 420 337 152 312 72 251 19 150 0 Z N" draw:text-areas="?f47 ?f49 ?f48 ?f50" draw:glue-points="?f31 ?f32 ?f33 ?f34 ?f35 ?f36 ?f37 ?f38 ?f37 ?f39 ?f37 ?f40 ?f41 ?f40 ?f41 ?f42 ?f43 ?f44 ?f45 ?f46 ?f31 ?f32"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8"/><draw:equation draw:name="f7" draw:formula="?f4 / 421"/><draw:equation draw:name="f8" draw:formula="0 + 320 - 170"/><draw:equation draw:name="f9" draw:formula="?f8 * ?f5 / 338"/><draw:equation draw:name="f10" draw:formula="221 * ?f4 / 421"/><draw:equation draw:name="f11" draw:formula="0 + 227 - 170"/><draw:equation draw:name="f12" draw:formula="?f11 * ?f5 / 338"/><draw:equation draw:name="f13" draw:formula="258 * ?f4 / 421"/><draw:equation draw:name="f14" draw:formula="0 + 177 - 170"/><draw:equation draw:name="f15" draw:formula="?f14 * ?f5 / 338"/><draw:equation draw:name="f16" draw:formula="328 * ?f4 / 421"/><draw:equation draw:name="f17" draw:formula="0 + 170 - 170"/><draw:equation draw:name="f18" draw:formula="?f17 * ?f5 / 338"/><draw:equation draw:name="f19" draw:formula="438 * ?f4 / 421"/><draw:equation draw:name="f20" draw:formula="570 * ?f4 / 421"/><draw:equation draw:name="f21" draw:formula="641 * ?f4 / 421"/><draw:equation draw:name="f22" draw:formula="0 + 507 - 170"/><draw:equation draw:name="f23" draw:formula="?f22 * ?f5 / 338"/><draw:equation draw:name="f24" draw:formula="373 * ?f4 / 421"/><draw:equation draw:name="f25" draw:formula="0 + 482 - 170"/><draw:equation draw:name="f26" draw:formula="?f25 * ?f5 / 338"/><draw:equation draw:name="f27" draw:formula="293 * ?f4 / 421"/><draw:equation draw:name="f28" draw:formula="0 + 421 - 170"/><draw:equation draw:name="f29" draw:formula="?f28 * ?f5 / 338"/><draw:equation draw:name="f30" draw:formula="240 * ?f4 / 421"/><draw:equation draw:name="f31" draw:formula="?f9 / ?f6"/><draw:equation draw:name="f32" draw:formula="?f10 / ?f7"/><draw:equation draw:name="f33" draw:formula="?f12 / ?f6"/><draw:equation draw:name="f34" draw:formula="?f13 / ?f7"/><draw:equation draw:name="f35" draw:formula="?f15 / ?f6"/><draw:equation draw:name="f36" draw:formula="?f16 / ?f7"/><draw:equation draw:name="f37" draw:formula="?f18 / ?f6"/><draw:equation draw:name="f38" draw:formula="?f19 / ?f7"/><draw:equation draw:name="f39" draw:formula="?f20 / ?f7"/><draw:equation draw:name="f40" draw:formula="?f21 / ?f7"/><draw:equation draw:name="f41" draw:formula="?f23 / ?f6"/><draw:equation draw:name="f42" draw:formula="?f24 / ?f7"/><draw:equation draw:name="f43" draw:formula="?f26 / ?f6"/><draw:equation draw:name="f44" draw:formula="?f27 / ?f7"/><draw:equation draw:name="f45" draw:formula="?f29 / ?f6"/><draw:equation draw:name="f46" draw:formula="?f30 / ?f7"/><draw:equation draw:name="f47" draw:formula="0 / ?f6"/><draw:equation draw:name="f48" draw:formula="?f1 / ?f6"/><draw:equation draw:name="f49" draw:formula="0 / ?f7"/><draw:equation draw:name="f50" draw:formula="?f3 / ?f7"/></draw:enhanced-geometry></draw:custom-shape><draw:custom-shape svg:x="0.11736in" svg:y="0.15278in" svg:width="0.23472in" svg:height="0.29236in" draw:id="id6" draw:style-name="a6" draw:name="Freeform 133"><svg:title/><svg:desc/><draw:enhanced-geometry draw:type="non-primitive" svg:viewBox="0 0 338 421" draw:enhanced-path="M 0 420 L 0 414 0 349 0 283 0 217 0 152 26 68 99 13 150 0 202 2 293 48 334 124 337 154 337 218 337 283 337 348 337 413 337 420 253 420 169 420 84 420 0 420 Z N" draw:text-areas="?f73 ?f75 ?f74 ?f76" draw:glue-points="?f46 ?f47 ?f46 ?f48 ?f46 ?f49 ?f46 ?f50 ?f46 ?f51 ?f46 ?f52 ?f53 ?f54 ?f55 ?f56 ?f57 ?f58 ?f59 ?f60 ?f61 ?f62 ?f63 ?f64 ?f65 ?f66 ?f65 ?f67 ?f65 ?f50 ?f65 ?f68 ?f65 ?f69 ?f65 ?f47 ?f70 ?f47 ?f71 ?f47 ?f72 ?f47 ?f46 ?f47" draw:glue-point-leaving-directions="-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8"/><draw:equation draw:name="f7" draw:formula="?f4 / 421"/><draw:equation draw:name="f8" draw:formula="0 + 170 - 170"/><draw:equation draw:name="f9" draw:formula="?f8 * ?f5 / 338"/><draw:equation draw:name="f10" draw:formula="641 * ?f4 / 421"/><draw:equation draw:name="f11" draw:formula="635 * ?f4 / 421"/><draw:equation draw:name="f12" draw:formula="570 * ?f4 / 421"/><draw:equation draw:name="f13" draw:formula="504 * ?f4 / 421"/><draw:equation draw:name="f14" draw:formula="438 * ?f4 / 421"/><draw:equation draw:name="f15" draw:formula="373 * ?f4 / 421"/><draw:equation draw:name="f16" draw:formula="0 + 196 - 170"/><draw:equation draw:name="f17" draw:formula="?f16 * ?f5 / 338"/><draw:equation draw:name="f18" draw:formula="289 * ?f4 / 421"/><draw:equation draw:name="f19" draw:formula="0 + 269 - 170"/><draw:equation draw:name="f20" draw:formula="?f19 * ?f5 / 338"/><draw:equation draw:name="f21" draw:formula="234 * ?f4 / 421"/><draw:equation draw:name="f22" draw:formula="0 + 320 - 170"/><draw:equation draw:name="f23" draw:formula="?f22 * ?f5 / 338"/><draw:equation draw:name="f24" draw:formula="221 * ?f4 / 421"/><draw:equation draw:name="f25" draw:formula="0 + 372 - 170"/><draw:equation draw:name="f26" draw:formula="?f25 * ?f5 / 338"/><draw:equation draw:name="f27" draw:formula="223 * ?f4 / 421"/><draw:equation draw:name="f28" draw:formula="0 + 463 - 170"/><draw:equation draw:name="f29" draw:formula="?f28 * ?f5 / 338"/><draw:equation draw:name="f30" draw:formula="269 * ?f4 / 421"/><draw:equation draw:name="f31" draw:formula="0 + 504 - 170"/><draw:equation draw:name="f32" draw:formula="?f31 * ?f5 / 338"/><draw:equation draw:name="f33" draw:formula="345 * ?f4 / 421"/><draw:equation draw:name="f34" draw:formula="0 + 507 - 170"/><draw:equation draw:name="f35" draw:formula="?f34 * ?f5 / 338"/><draw:equation draw:name="f36" draw:formula="375 * ?f4 / 421"/><draw:equation draw:name="f37" draw:formula="439 * ?f4 / 421"/><draw:equation draw:name="f38" draw:formula="569 * ?f4 / 421"/><draw:equation draw:name="f39" draw:formula="634 * ?f4 / 421"/><draw:equation draw:name="f40" draw:formula="0 + 423 - 170"/><draw:equation draw:name="f41" draw:formula="?f40 * ?f5 / 338"/><draw:equation draw:name="f42" draw:formula="0 + 339 - 170"/><draw:equation draw:name="f43" draw:formula="?f42 * ?f5 / 338"/><draw:equation draw:name="f44" draw:formula="0 + 254 - 170"/><draw:equation draw:name="f45" draw:formula="?f44 * ?f5 / 338"/><draw:equation draw:name="f46" draw:formula="?f9 / ?f6"/><draw:equation draw:name="f47" draw:formula="?f10 / ?f7"/><draw:equation draw:name="f48" draw:formula="?f11 / ?f7"/><draw:equation draw:name="f49" draw:formula="?f12 / ?f7"/><draw:equation draw:name="f50" draw:formula="?f13 / ?f7"/><draw:equation draw:name="f51" draw:formula="?f14 / ?f7"/><draw:equation draw:name="f52" draw:formula="?f15 / ?f7"/><draw:equation draw:name="f53" draw:formula="?f17 / ?f6"/><draw:equation draw:name="f54" draw:formula="?f18 / ?f7"/><draw:equation draw:name="f55" draw:formula="?f20 / ?f6"/><draw:equation draw:name="f56" draw:formula="?f21 / ?f7"/><draw:equation draw:name="f57" draw:formula="?f23 / ?f6"/><draw:equation draw:name="f58" draw:formula="?f24 / ?f7"/><draw:equation draw:name="f59" draw:formula="?f26 / ?f6"/><draw:equation draw:name="f60" draw:formula="?f27 / ?f7"/><draw:equation draw:name="f61" draw:formula="?f29 / ?f6"/><draw:equation draw:name="f62" draw:formula="?f30 / ?f7"/><draw:equation draw:name="f63" draw:formula="?f32 / ?f6"/><draw:equation draw:name="f64" draw:formula="?f33 / ?f7"/><draw:equation draw:name="f65" draw:formula="?f35 / ?f6"/><draw:equation draw:name="f66" draw:formula="?f36 / ?f7"/><draw:equation draw:name="f67" draw:formula="?f37 / ?f7"/><draw:equation draw:name="f68" draw:formula="?f38 / ?f7"/><draw:equation draw:name="f69" draw:formula="?f39 / ?f7"/><draw:equation draw:name="f70" draw:formula="?f41 / ?f6"/><draw:equation draw:name="f71" draw:formula="?f43 / ?f6"/><draw:equation draw:name="f72" draw:formula="?f45 / ?f6"/><draw:equation draw:name="f73" draw:formula="0 / ?f6"/><draw:equation draw:name="f74" draw:formula="?f1 / ?f6"/><draw:equation draw:name="f75" draw:formula="0 / ?f7"/><draw:equation draw:name="f76" draw:formula="?f3 / ?f7"/></draw:enhanced-geometry></draw:custom-shape></draw:g></text:span></text:p>
      <text:section text:name="Sect1" text:style-name="S1">
        <text:p text:style-name="Textoindependiente"><draw:g draw:z-index="251282432" draw:name="Group 127" draw:id="id12" draw:style-name="a12" text:anchor-type="paragraph"><svg:title/><svg:desc/><draw:frame draw:id="id8" draw:style-name="a8" draw:name="Picture 131" svg:x="9.39306in" svg:y="0.26042in" svg:width="0.69722in" svg:height="0.95833in" style:rel-width="scale" style:rel-height="scale"><draw:image xlink:href="media/image2.jpeg" xlink:type="simple" xlink:show="embed" xlink:actuate="onLoad"/><svg:title/><svg:desc/></draw:frame><draw:connector draw:type="line" svg:x1="10.04097in" svg:y1="0.26111in" svg:x2="10.04097in" svg:y2="7.97986in" draw:id="id9" draw:style-name="a9" draw:name="Line 130"><svg:title/><svg:desc/></draw:connector><draw:frame draw:id="id10" draw:style-name="a10" draw:name="Picture 129" svg:x="8.12222in" svg:y="0.30417in" svg:width="1.2125in" svg:height="0.70972in" style:rel-width="scale" style:rel-height="scale"><draw:image xlink:href="media/image3.jpeg" xlink:type="simple" xlink:show="embed" xlink:actuate="onLoad"/><svg:title/><svg:desc/></draw:frame><draw:custom-shape svg:x="7.94028in" svg:y="0.91111in" svg:width="1.575in" svg:height="0.35556in" draw:id="id11" draw:style-name="a11" draw:name="Rectangle 128"><svg:title/><svg:desc/><draw:enhanced-geometry draw:type="non-primitive" svg:viewBox="0 0 21600 21600" draw:enhanced-path="M 0 0 L 21600 0 21600 21600 0 21600 Z N"/></draw:custom-shape></draw:g><draw:g draw:z-index="251675648" draw:name="Group 123" draw:id="id16" draw:style-name="a16" text:anchor-type="paragraph"><svg:title/><svg:desc/><draw:custom-shape svg:x="10.15278in" svg:y="1.31944in" svg:width="1.28264in" svg:height="0.49306in" draw:id="id13" draw:style-name="a13" draw:name="Freeform 126"><svg:title/><svg:desc/><draw:enhanced-geometry draw:type="non-primitive" svg:viewBox="0 0 1847 710" draw:enhanced-path="M 1358 0 L 0 18 9 709 1367 692 1847 339 1358 0 Z N" draw:text-areas="?f33 ?f35 ?f34 ?f36" draw:glue-points="?f23 ?f24 ?f25 ?f26 ?f27 ?f28 ?f29 ?f30 ?f31 ?f32 ?f23 ?f24"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47"/><draw:equation draw:name="f7" draw:formula="?f4 / 710"/><draw:equation draw:name="f8" draw:formula="0 + 15979 - 14621"/><draw:equation draw:name="f9" draw:formula="?f8 * ?f5 / 1847"/><draw:equation draw:name="f10" draw:formula="1901 * ?f4 / 710"/><draw:equation draw:name="f11" draw:formula="0 + 14621 - 14621"/><draw:equation draw:name="f12" draw:formula="?f11 * ?f5 / 1847"/><draw:equation draw:name="f13" draw:formula="1919 * ?f4 / 710"/><draw:equation draw:name="f14" draw:formula="0 + 14630 - 14621"/><draw:equation draw:name="f15" draw:formula="?f14 * ?f5 / 1847"/><draw:equation draw:name="f16" draw:formula="2610 * ?f4 / 710"/><draw:equation draw:name="f17" draw:formula="0 + 15988 - 14621"/><draw:equation draw:name="f18" draw:formula="?f17 * ?f5 / 1847"/><draw:equation draw:name="f19" draw:formula="2593 * ?f4 / 710"/><draw:equation draw:name="f20" draw:formula="0 + 16468 - 14621"/><draw:equation draw:name="f21" draw:formula="?f20 * ?f5 / 1847"/><draw:equation draw:name="f22" draw:formula="2240 * ?f4 / 710"/><draw:equation draw:name="f23" draw:formula="?f9 / ?f6"/><draw:equation draw:name="f24" draw:formula="?f10 / ?f7"/><draw:equation draw:name="f25" draw:formula="?f12 / ?f6"/><draw:equation draw:name="f26" draw:formula="?f13 / ?f7"/><draw:equation draw:name="f27" draw:formula="?f15 / ?f6"/><draw:equation draw:name="f28" draw:formula="?f16 / ?f7"/><draw:equation draw:name="f29" draw:formula="?f18 / ?f6"/><draw:equation draw:name="f30" draw:formula="?f19 / ?f7"/><draw:equation draw:name="f31" draw:formula="?f21 / ?f6"/><draw:equation draw:name="f32" draw:formula="?f22 / ?f7"/><draw:equation draw:name="f33" draw:formula="0 / ?f6"/><draw:equation draw:name="f34" draw:formula="?f1 / ?f6"/><draw:equation draw:name="f35" draw:formula="0 / ?f7"/><draw:equation draw:name="f36" draw:formula="?f3 / ?f7"/></draw:enhanced-geometry></draw:custom-shape><draw:frame draw:id="id14" draw:style-name="a14" draw:name="Picture 125" svg:x="10.70069in" svg:y="1.47153in" svg:width="0.17917in" svg:height="0.15972in" style:rel-width="scale" style:rel-height="scale"><draw:image xlink:href="media/image4.png" xlink:type="simple" xlink:show="embed" xlink:actuate="onLoad"/><svg:title/><svg:desc/></draw:frame><draw:frame draw:id="id15" draw:style-name="a15" draw:name="Picture 124" svg:x="10.27361in" svg:y="1.36042in" svg:width="0.30625in" svg:height="0.35972in" style:rel-width="scale" style:rel-height="scale"><draw:image xlink:href="media/image5.png" xlink:type="simple" xlink:show="embed" xlink:actuate="onLoad"/><svg:title/><svg:desc/></draw:frame></draw:g><draw:g draw:z-index="251676672" draw:name="Group 119" draw:id="id20" draw:style-name="a20" text:anchor-type="paragraph"><svg:title/><svg:desc/><draw:custom-shape svg:x="10.14653in" svg:y="2.00486in" svg:width="1.28125in" svg:height="0.48611in" draw:id="id17" draw:style-name="a17" draw:name="Freeform 122"><svg:title/><svg:desc/><draw:enhanced-geometry draw:type="non-primitive" svg:viewBox="0 0 1845 700" draw:enhanced-path="M 3 0 L 0 692 1358 699 1844 355 1362 7 3 0 Z N" draw:text-areas="?f33 ?f35 ?f34 ?f36" draw:glue-points="?f23 ?f24 ?f25 ?f26 ?f27 ?f28 ?f29 ?f30 ?f31 ?f32 ?f23 ?f24"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45"/><draw:equation draw:name="f7" draw:formula="?f4 / 700"/><draw:equation draw:name="f8" draw:formula="0 + 14615 - 14612"/><draw:equation draw:name="f9" draw:formula="?f8 * ?f5 / 1845"/><draw:equation draw:name="f10" draw:formula="2888 * ?f4 / 700"/><draw:equation draw:name="f11" draw:formula="0 + 14612 - 14612"/><draw:equation draw:name="f12" draw:formula="?f11 * ?f5 / 1845"/><draw:equation draw:name="f13" draw:formula="3580 * ?f4 / 700"/><draw:equation draw:name="f14" draw:formula="0 + 15970 - 14612"/><draw:equation draw:name="f15" draw:formula="?f14 * ?f5 / 1845"/><draw:equation draw:name="f16" draw:formula="3587 * ?f4 / 700"/><draw:equation draw:name="f17" draw:formula="0 + 16456 - 14612"/><draw:equation draw:name="f18" draw:formula="?f17 * ?f5 / 1845"/><draw:equation draw:name="f19" draw:formula="3243 * ?f4 / 700"/><draw:equation draw:name="f20" draw:formula="0 + 15974 - 14612"/><draw:equation draw:name="f21" draw:formula="?f20 * ?f5 / 1845"/><draw:equation draw:name="f22" draw:formula="2895 * ?f4 / 700"/><draw:equation draw:name="f23" draw:formula="?f9 / ?f6"/><draw:equation draw:name="f24" draw:formula="?f10 / ?f7"/><draw:equation draw:name="f25" draw:formula="?f12 / ?f6"/><draw:equation draw:name="f26" draw:formula="?f13 / ?f7"/><draw:equation draw:name="f27" draw:formula="?f15 / ?f6"/><draw:equation draw:name="f28" draw:formula="?f16 / ?f7"/><draw:equation draw:name="f29" draw:formula="?f18 / ?f6"/><draw:equation draw:name="f30" draw:formula="?f19 / ?f7"/><draw:equation draw:name="f31" draw:formula="?f21 / ?f6"/><draw:equation draw:name="f32" draw:formula="?f22 / ?f7"/><draw:equation draw:name="f33" draw:formula="0 / ?f6"/><draw:equation draw:name="f34" draw:formula="?f1 / ?f6"/><draw:equation draw:name="f35" draw:formula="0 / ?f7"/><draw:equation draw:name="f36" draw:formula="?f3 / ?f7"/></draw:enhanced-geometry></draw:custom-shape><draw:frame draw:id="id18" draw:style-name="a18" draw:name="Picture 121" svg:x="10.6875in" svg:y="2.17292in" svg:width="0.20764in" svg:height="0.14514in" style:rel-width="scale" style:rel-height="scale"><draw:image xlink:href="media/image6.png" xlink:type="simple" xlink:show="embed" xlink:actuate="onLoad"/><svg:title/><svg:desc/></draw:frame><draw:frame draw:id="id19" draw:style-name="a19" draw:name="Picture 120" svg:x="10.27361in" svg:y="2.06389in" svg:width="0.30625in" svg:height="0.36042in" style:rel-width="scale" style:rel-height="scale"><draw:image xlink:href="media/image7.png" xlink:type="simple" xlink:show="embed" xlink:actuate="onLoad"/><svg:title/><svg:desc/></draw:frame></draw:g><draw:g draw:z-index="251677696" draw:name="Group 115" draw:id="id24" draw:style-name="a24" text:anchor-type="paragraph"><svg:title/><svg:desc/><draw:custom-shape svg:x="10.15486in" svg:y="3.25in" svg:width="1.28125in" svg:height="0.48542in" draw:id="id21" draw:style-name="a21" draw:name="Freeform 118"><svg:title/><svg:desc/><draw:enhanced-geometry draw:type="non-primitive" svg:viewBox="0 0 1845 699" draw:enhanced-path="M 4 0 L 0 692 1359 699 1845 356 1362 7 4 0 Z N" draw:text-areas="?f33 ?f35 ?f34 ?f36" draw:glue-points="?f23 ?f24 ?f25 ?f26 ?f27 ?f28 ?f29 ?f30 ?f31 ?f32 ?f23 ?f24"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45"/><draw:equation draw:name="f7" draw:formula="?f4 / 699"/><draw:equation draw:name="f8" draw:formula="0 + 14627 - 14623"/><draw:equation draw:name="f9" draw:formula="?f8 * ?f5 / 1845"/><draw:equation draw:name="f10" draw:formula="4680 * ?f4 / 699"/><draw:equation draw:name="f11" draw:formula="0 + 14623 - 14623"/><draw:equation draw:name="f12" draw:formula="?f11 * ?f5 / 1845"/><draw:equation draw:name="f13" draw:formula="5372 * ?f4 / 699"/><draw:equation draw:name="f14" draw:formula="0 + 15982 - 14623"/><draw:equation draw:name="f15" draw:formula="?f14 * ?f5 / 1845"/><draw:equation draw:name="f16" draw:formula="5379 * ?f4 / 699"/><draw:equation draw:name="f17" draw:formula="0 + 16468 - 14623"/><draw:equation draw:name="f18" draw:formula="?f17 * ?f5 / 1845"/><draw:equation draw:name="f19" draw:formula="5036 * ?f4 / 699"/><draw:equation draw:name="f20" draw:formula="0 + 15985 - 14623"/><draw:equation draw:name="f21" draw:formula="?f20 * ?f5 / 1845"/><draw:equation draw:name="f22" draw:formula="4687 * ?f4 / 699"/><draw:equation draw:name="f23" draw:formula="?f9 / ?f6"/><draw:equation draw:name="f24" draw:formula="?f10 / ?f7"/><draw:equation draw:name="f25" draw:formula="?f12 / ?f6"/><draw:equation draw:name="f26" draw:formula="?f13 / ?f7"/><draw:equation draw:name="f27" draw:formula="?f15 / ?f6"/><draw:equation draw:name="f28" draw:formula="?f16 / ?f7"/><draw:equation draw:name="f29" draw:formula="?f18 / ?f6"/><draw:equation draw:name="f30" draw:formula="?f19 / ?f7"/><draw:equation draw:name="f31" draw:formula="?f21 / ?f6"/><draw:equation draw:name="f32" draw:formula="?f22 / ?f7"/><draw:equation draw:name="f33" draw:formula="0 / ?f6"/><draw:equation draw:name="f34" draw:formula="?f1 / ?f6"/><draw:equation draw:name="f35" draw:formula="0 / ?f7"/><draw:equation draw:name="f36" draw:formula="?f3 / ?f7"/></draw:enhanced-geometry></draw:custom-shape><draw:frame draw:id="id22" draw:style-name="a22" draw:name="Picture 117" svg:x="10.7375in" svg:y="3.40417in" svg:width="0.11111in" svg:height="0.15625in" style:rel-width="scale" style:rel-height="scale"><draw:image xlink:href="media/image8.png" xlink:type="simple" xlink:show="embed" xlink:actuate="onLoad"/><svg:title/><svg:desc/></draw:frame><draw:frame draw:id="id23" draw:style-name="a23" draw:name="Picture 116" svg:x="10.30764in" svg:y="3.31597in" svg:width="0.30625in" svg:height="0.35972in" style:rel-width="scale" style:rel-height="scale"><draw:image xlink:href="media/image9.png" xlink:type="simple" xlink:show="embed" xlink:actuate="onLoad"/><svg:title/><svg:desc/></draw:frame></draw:g><draw:g draw:z-index="251678720" draw:name="Group 111" draw:id="id28" draw:style-name="a28" text:anchor-type="paragraph"><svg:title/><svg:desc/><draw:custom-shape svg:x="10.15278in" svg:y="4.04792in" svg:width="1.28125in" svg:height="0.48542in" draw:id="id25" draw:style-name="a25" draw:name="Freeform 114"><svg:title/><svg:desc/><draw:enhanced-geometry draw:type="non-primitive" svg:viewBox="0 0 1845 699" draw:enhanced-path="M 3 0 L 0 692 1358 699 1844 356 1361 7 3 0 Z N" draw:text-areas="?f33 ?f35 ?f34 ?f36" draw:glue-points="?f23 ?f24 ?f25 ?f26 ?f27 ?f28 ?f29 ?f30 ?f31 ?f32 ?f23 ?f24"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45"/><draw:equation draw:name="f7" draw:formula="?f4 / 699"/><draw:equation draw:name="f8" draw:formula="0 + 14624 - 14621"/><draw:equation draw:name="f9" draw:formula="?f8 * ?f5 / 1845"/><draw:equation draw:name="f10" draw:formula="5829 * ?f4 / 699"/><draw:equation draw:name="f11" draw:formula="0 + 14621 - 14621"/><draw:equation draw:name="f12" draw:formula="?f11 * ?f5 / 1845"/><draw:equation draw:name="f13" draw:formula="6521 * ?f4 / 699"/><draw:equation draw:name="f14" draw:formula="0 + 15979 - 14621"/><draw:equation draw:name="f15" draw:formula="?f14 * ?f5 / 1845"/><draw:equation draw:name="f16" draw:formula="6528 * ?f4 / 699"/><draw:equation draw:name="f17" draw:formula="0 + 16465 - 14621"/><draw:equation draw:name="f18" draw:formula="?f17 * ?f5 / 1845"/><draw:equation draw:name="f19" draw:formula="6185 * ?f4 / 699"/><draw:equation draw:name="f20" draw:formula="0 + 15982 - 14621"/><draw:equation draw:name="f21" draw:formula="?f20 * ?f5 / 1845"/><draw:equation draw:name="f22" draw:formula="5836 * ?f4 / 699"/><draw:equation draw:name="f23" draw:formula="?f9 / ?f6"/><draw:equation draw:name="f24" draw:formula="?f10 / ?f7"/><draw:equation draw:name="f25" draw:formula="?f12 / ?f6"/><draw:equation draw:name="f26" draw:formula="?f13 / ?f7"/><draw:equation draw:name="f27" draw:formula="?f15 / ?f6"/><draw:equation draw:name="f28" draw:formula="?f16 / ?f7"/><draw:equation draw:name="f29" draw:formula="?f18 / ?f6"/><draw:equation draw:name="f30" draw:formula="?f19 / ?f7"/><draw:equation draw:name="f31" draw:formula="?f21 / ?f6"/><draw:equation draw:name="f32" draw:formula="?f22 / ?f7"/><draw:equation draw:name="f33" draw:formula="0 / ?f6"/><draw:equation draw:name="f34" draw:formula="?f1 / ?f6"/><draw:equation draw:name="f35" draw:formula="0 / ?f7"/><draw:equation draw:name="f36" draw:formula="?f3 / ?f7"/></draw:enhanced-geometry></draw:custom-shape><draw:frame draw:id="id26" draw:style-name="a26" draw:name="Picture 113" svg:x="10.74861in" svg:y="4.21528in" svg:width="0.08819in" svg:height="0.14514in" style:rel-width="scale" style:rel-height="scale"><draw:image xlink:href="media/image10.png" xlink:type="simple" xlink:show="embed" xlink:actuate="onLoad"/><svg:title/><svg:desc/></draw:frame><draw:frame draw:id="id27" draw:style-name="a27" draw:name="Picture 112" svg:x="10.32986in" svg:y="4.10903in" svg:width="0.30625in" svg:height="0.35972in" style:rel-width="scale" style:rel-height="scale"><draw:image xlink:href="media/image11.png" xlink:type="simple" xlink:show="embed" xlink:actuate="onLoad"/><svg:title/><svg:desc/></draw:frame></draw:g><draw:g draw:z-index="251679744" draw:name="Group 107" draw:id="id32" draw:style-name="a32" text:anchor-type="paragraph"><svg:title/><svg:desc/><draw:custom-shape svg:x="10.19306in" svg:y="5.68125in" svg:width="1.28125in" svg:height="0.48542in" draw:id="id29" draw:style-name="a29" draw:name="Freeform 110"><svg:title/><svg:desc/><draw:enhanced-geometry draw:type="non-primitive" svg:viewBox="0 0 1845 699" draw:enhanced-path="M 4 0 L 0 692 1358 699 1845 356 1362 7 4 0 Z N" draw:text-areas="?f33 ?f35 ?f34 ?f36" draw:glue-points="?f23 ?f24 ?f25 ?f26 ?f27 ?f28 ?f29 ?f30 ?f31 ?f32 ?f23 ?f24"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45"/><draw:equation draw:name="f7" draw:formula="?f4 / 699"/><draw:equation draw:name="f8" draw:formula="0 + 14682 - 14678"/><draw:equation draw:name="f9" draw:formula="?f8 * ?f5 / 1845"/><draw:equation draw:name="f10" draw:formula="8181 * ?f4 / 699"/><draw:equation draw:name="f11" draw:formula="0 + 14678 - 14678"/><draw:equation draw:name="f12" draw:formula="?f11 * ?f5 / 1845"/><draw:equation draw:name="f13" draw:formula="8873 * ?f4 / 699"/><draw:equation draw:name="f14" draw:formula="0 + 16036 - 14678"/><draw:equation draw:name="f15" draw:formula="?f14 * ?f5 / 1845"/><draw:equation draw:name="f16" draw:formula="8880 * ?f4 / 699"/><draw:equation draw:name="f17" draw:formula="0 + 16523 - 14678"/><draw:equation draw:name="f18" draw:formula="?f17 * ?f5 / 1845"/><draw:equation draw:name="f19" draw:formula="8537 * ?f4 / 699"/><draw:equation draw:name="f20" draw:formula="0 + 16040 - 14678"/><draw:equation draw:name="f21" draw:formula="?f20 * ?f5 / 1845"/><draw:equation draw:name="f22" draw:formula="8188 * ?f4 / 699"/><draw:equation draw:name="f23" draw:formula="?f9 / ?f6"/><draw:equation draw:name="f24" draw:formula="?f10 / ?f7"/><draw:equation draw:name="f25" draw:formula="?f12 / ?f6"/><draw:equation draw:name="f26" draw:formula="?f13 / ?f7"/><draw:equation draw:name="f27" draw:formula="?f15 / ?f6"/><draw:equation draw:name="f28" draw:formula="?f16 / ?f7"/><draw:equation draw:name="f29" draw:formula="?f18 / ?f6"/><draw:equation draw:name="f30" draw:formula="?f19 / ?f7"/><draw:equation draw:name="f31" draw:formula="?f21 / ?f6"/><draw:equation draw:name="f32" draw:formula="?f22 / ?f7"/><draw:equation draw:name="f33" draw:formula="0 / ?f6"/><draw:equation draw:name="f34" draw:formula="?f1 / ?f6"/><draw:equation draw:name="f35" draw:formula="0 / ?f7"/><draw:equation draw:name="f36" draw:formula="?f3 / ?f7"/></draw:enhanced-geometry></draw:custom-shape><draw:frame draw:id="id30" draw:style-name="a30" draw:name="Picture 109" svg:x="10.72361in" svg:y="5.83333in" svg:width="0.22778in" svg:height="0.16111in" style:rel-width="scale" style:rel-height="scale"><draw:image xlink:href="media/image12.png" xlink:type="simple" xlink:show="embed" xlink:actuate="onLoad"/><svg:title/><svg:desc/></draw:frame><draw:frame draw:id="id31" draw:style-name="a31" draw:name="Picture 108" svg:x="10.32569in" svg:y="5.73056in" svg:width="0.30625in" svg:height="0.35972in" style:rel-width="scale" style:rel-height="scale"><draw:image xlink:href="media/image13.png" xlink:type="simple" xlink:show="embed" xlink:actuate="onLoad"/><svg:title/><svg:desc/></draw:frame></draw:g><draw:g draw:z-index="251680768" draw:name="Group 104" draw:id="id35" draw:style-name="a35" text:anchor-type="paragraph"><svg:title/><svg:desc/><draw:custom-shape svg:x="10.15278in" svg:y="6.37917in" svg:width="1.28125in" svg:height="0.48542in" draw:id="id33" draw:style-name="a33" draw:name="Freeform 106"><svg:title/><svg:desc/><draw:enhanced-geometry draw:type="non-primitive" svg:viewBox="0 0 1845 699" draw:enhanced-path="M 3 0 L 0 692 1358 699 1844 356 1361 7 3 0 Z N" draw:text-areas="?f33 ?f35 ?f34 ?f36" draw:glue-points="?f23 ?f24 ?f25 ?f26 ?f27 ?f28 ?f29 ?f30 ?f31 ?f32 ?f23 ?f24"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45"/><draw:equation draw:name="f7" draw:formula="?f4 / 699"/><draw:equation draw:name="f8" draw:formula="0 + 14624 - 14621"/><draw:equation draw:name="f9" draw:formula="?f8 * ?f5 / 1845"/><draw:equation draw:name="f10" draw:formula="9186 * ?f4 / 699"/><draw:equation draw:name="f11" draw:formula="0 + 14621 - 14621"/><draw:equation draw:name="f12" draw:formula="?f11 * ?f5 / 1845"/><draw:equation draw:name="f13" draw:formula="9878 * ?f4 / 699"/><draw:equation draw:name="f14" draw:formula="0 + 15979 - 14621"/><draw:equation draw:name="f15" draw:formula="?f14 * ?f5 / 1845"/><draw:equation draw:name="f16" draw:formula="9885 * ?f4 / 699"/><draw:equation draw:name="f17" draw:formula="0 + 16465 - 14621"/><draw:equation draw:name="f18" draw:formula="?f17 * ?f5 / 1845"/><draw:equation draw:name="f19" draw:formula="9542 * ?f4 / 699"/><draw:equation draw:name="f20" draw:formula="0 + 15982 - 14621"/><draw:equation draw:name="f21" draw:formula="?f20 * ?f5 / 1845"/><draw:equation draw:name="f22" draw:formula="9193 * ?f4 / 699"/><draw:equation draw:name="f23" draw:formula="?f9 / ?f6"/><draw:equation draw:name="f24" draw:formula="?f10 / ?f7"/><draw:equation draw:name="f25" draw:formula="?f12 / ?f6"/><draw:equation draw:name="f26" draw:formula="?f13 / ?f7"/><draw:equation draw:name="f27" draw:formula="?f15 / ?f6"/><draw:equation draw:name="f28" draw:formula="?f16 / ?f7"/><draw:equation draw:name="f29" draw:formula="?f18 / ?f6"/><draw:equation draw:name="f30" draw:formula="?f19 / ?f7"/><draw:equation draw:name="f31" draw:formula="?f21 / ?f6"/><draw:equation draw:name="f32" draw:formula="?f22 / ?f7"/><draw:equation draw:name="f33" draw:formula="0 / ?f6"/><draw:equation draw:name="f34" draw:formula="?f1 / ?f6"/><draw:equation draw:name="f35" draw:formula="0 / ?f7"/><draw:equation draw:name="f36" draw:formula="?f3 / ?f7"/></draw:enhanced-geometry></draw:custom-shape><draw:frame draw:id="id34" draw:style-name="a34" draw:name="Picture 105" svg:x="10.30417in" svg:y="6.42292in" svg:width="0.30625in" svg:height="0.35972in" style:rel-width="scale" style:rel-height="scale"><draw:image xlink:href="media/image14.png" xlink:type="simple" xlink:show="embed" xlink:actuate="onLoad"/><svg:title/><svg:desc/></draw:frame></draw:g><draw:g draw:z-index="251681792" draw:name="Group 100" draw:id="id39" draw:style-name="a39" text:anchor-type="paragraph"><svg:title/><svg:desc/><draw:custom-shape svg:x="10.15278in" svg:y="7.04931in" svg:width="1.28125in" svg:height="0.48542in" draw:id="id36" draw:style-name="a36" draw:name="Freeform 103"><svg:title/><svg:desc/><draw:enhanced-geometry draw:type="non-primitive" svg:viewBox="0 0 1845 699" draw:enhanced-path="M 3 0 L 0 692 1358 699 1844 355 1361 7 3 0 Z N" draw:text-areas="?f33 ?f35 ?f34 ?f36" draw:glue-points="?f23 ?f24 ?f25 ?f26 ?f27 ?f28 ?f29 ?f30 ?f31 ?f32 ?f23 ?f24"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45"/><draw:equation draw:name="f7" draw:formula="?f4 / 699"/><draw:equation draw:name="f8" draw:formula="0 + 14624 - 14621"/><draw:equation draw:name="f9" draw:formula="?f8 * ?f5 / 1845"/><draw:equation draw:name="f10" draw:formula="10151 * ?f4 / 699"/><draw:equation draw:name="f11" draw:formula="0 + 14621 - 14621"/><draw:equation draw:name="f12" draw:formula="?f11 * ?f5 / 1845"/><draw:equation draw:name="f13" draw:formula="10843 * ?f4 / 699"/><draw:equation draw:name="f14" draw:formula="0 + 15979 - 14621"/><draw:equation draw:name="f15" draw:formula="?f14 * ?f5 / 1845"/><draw:equation draw:name="f16" draw:formula="10850 * ?f4 / 699"/><draw:equation draw:name="f17" draw:formula="0 + 16465 - 14621"/><draw:equation draw:name="f18" draw:formula="?f17 * ?f5 / 1845"/><draw:equation draw:name="f19" draw:formula="10506 * ?f4 / 699"/><draw:equation draw:name="f20" draw:formula="0 + 15982 - 14621"/><draw:equation draw:name="f21" draw:formula="?f20 * ?f5 / 1845"/><draw:equation draw:name="f22" draw:formula="10158 * ?f4 / 699"/><draw:equation draw:name="f23" draw:formula="?f9 / ?f6"/><draw:equation draw:name="f24" draw:formula="?f10 / ?f7"/><draw:equation draw:name="f25" draw:formula="?f12 / ?f6"/><draw:equation draw:name="f26" draw:formula="?f13 / ?f7"/><draw:equation draw:name="f27" draw:formula="?f15 / ?f6"/><draw:equation draw:name="f28" draw:formula="?f16 / ?f7"/><draw:equation draw:name="f29" draw:formula="?f18 / ?f6"/><draw:equation draw:name="f30" draw:formula="?f19 / ?f7"/><draw:equation draw:name="f31" draw:formula="?f21 / ?f6"/><draw:equation draw:name="f32" draw:formula="?f22 / ?f7"/><draw:equation draw:name="f33" draw:formula="0 / ?f6"/><draw:equation draw:name="f34" draw:formula="?f1 / ?f6"/><draw:equation draw:name="f35" draw:formula="0 / ?f7"/><draw:equation draw:name="f36" draw:formula="?f3 / ?f7"/></draw:enhanced-geometry></draw:custom-shape><draw:frame draw:id="id37" draw:style-name="a37" draw:name="Picture 102" svg:x="10.73542in" svg:y="7.20347in" svg:width="0.11111in" svg:height="0.15625in" style:rel-width="scale" style:rel-height="scale"><draw:image xlink:href="media/image15.png" xlink:type="simple" xlink:show="embed" xlink:actuate="onLoad"/><svg:title/><svg:desc/></draw:frame><draw:frame draw:id="id38" draw:style-name="a38" draw:name="Picture 101" svg:x="10.34028in" svg:y="7.08889in" svg:width="0.30625in" svg:height="0.36042in" style:rel-width="scale" style:rel-height="scale"><draw:image xlink:href="media/image16.png" xlink:type="simple" xlink:show="embed" xlink:actuate="onLoad"/><svg:title/><svg:desc/></draw:frame></draw:g><draw:g draw:z-index="251682816" draw:name="Group 96" draw:id="id43" draw:style-name="a43" text:anchor-type="paragraph"><svg:title/><svg:desc/><draw:custom-shape svg:x="10.15278in" svg:y="4.86319in" svg:width="1.28125in" svg:height="0.48542in" draw:id="id40" draw:style-name="a40" draw:name="Freeform 99"><svg:title/><svg:desc/><draw:enhanced-geometry draw:type="non-primitive" svg:viewBox="0 0 1845 699" draw:enhanced-path="M 3 0 L 0 692 1358 699 1844 355 1361 7 3 0 Z N" draw:text-areas="?f33 ?f35 ?f34 ?f36" draw:glue-points="?f23 ?f24 ?f25 ?f26 ?f27 ?f28 ?f29 ?f30 ?f31 ?f32 ?f23 ?f24"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45"/><draw:equation draw:name="f7" draw:formula="?f4 / 699"/><draw:equation draw:name="f8" draw:formula="0 + 14624 - 14621"/><draw:equation draw:name="f9" draw:formula="?f8 * ?f5 / 1845"/><draw:equation draw:name="f10" draw:formula="7004 * ?f4 / 699"/><draw:equation draw:name="f11" draw:formula="0 + 14621 - 14621"/><draw:equation draw:name="f12" draw:formula="?f11 * ?f5 / 1845"/><draw:equation draw:name="f13" draw:formula="7696 * ?f4 / 699"/><draw:equation draw:name="f14" draw:formula="0 + 15979 - 14621"/><draw:equation draw:name="f15" draw:formula="?f14 * ?f5 / 1845"/><draw:equation draw:name="f16" draw:formula="7703 * ?f4 / 699"/><draw:equation draw:name="f17" draw:formula="0 + 16465 - 14621"/><draw:equation draw:name="f18" draw:formula="?f17 * ?f5 / 1845"/><draw:equation draw:name="f19" draw:formula="7359 * ?f4 / 699"/><draw:equation draw:name="f20" draw:formula="0 + 15982 - 14621"/><draw:equation draw:name="f21" draw:formula="?f20 * ?f5 / 1845"/><draw:equation draw:name="f22" draw:formula="7011 * ?f4 / 699"/><draw:equation draw:name="f23" draw:formula="?f9 / ?f6"/><draw:equation draw:name="f24" draw:formula="?f10 / ?f7"/><draw:equation draw:name="f25" draw:formula="?f12 / ?f6"/><draw:equation draw:name="f26" draw:formula="?f13 / ?f7"/><draw:equation draw:name="f27" draw:formula="?f15 / ?f6"/><draw:equation draw:name="f28" draw:formula="?f16 / ?f7"/><draw:equation draw:name="f29" draw:formula="?f18 / ?f6"/><draw:equation draw:name="f30" draw:formula="?f19 / ?f7"/><draw:equation draw:name="f31" draw:formula="?f21 / ?f6"/><draw:equation draw:name="f32" draw:formula="?f22 / ?f7"/><draw:equation draw:name="f33" draw:formula="0 / ?f6"/><draw:equation draw:name="f34" draw:formula="?f1 / ?f6"/><draw:equation draw:name="f35" draw:formula="0 / ?f7"/><draw:equation draw:name="f36" draw:formula="?f3 / ?f7"/></draw:enhanced-geometry></draw:custom-shape><draw:frame draw:id="id41" draw:style-name="a41" draw:name="Picture 98" svg:x="10.74722in" svg:y="5.01528in" svg:width="0.09028in" svg:height="0.16111in" style:rel-width="scale" style:rel-height="scale"><draw:image xlink:href="media/image17.png" xlink:type="simple" xlink:show="embed" xlink:actuate="onLoad"/><svg:title/><svg:desc/></draw:frame><draw:frame draw:id="id42" draw:style-name="a42" draw:name="Picture 97" svg:x="10.34931in" svg:y="4.925in" svg:width="0.30625in" svg:height="0.35972in" style:rel-width="scale" style:rel-height="scale"><draw:image xlink:href="media/image18.png" xlink:type="simple" xlink:show="embed" xlink:actuate="onLoad"/><svg:title/><svg:desc/></draw:frame></draw:g><draw:g draw:z-index="251702272" draw:name="Group 92" draw:id="id47" draw:style-name="a47" text:anchor-type="paragraph"><svg:title/><svg:desc/><draw:custom-shape svg:x="10.15278in" svg:y="7.61806in" svg:width="1.28125in" svg:height="0.47431in" draw:id="id44" draw:style-name="a44" draw:name="Freeform 95"><svg:title/><svg:desc/><draw:enhanced-geometry draw:type="non-primitive" svg:viewBox="0 0 1845 683" draw:enhanced-path="M 3 0 L 0 676 1370 683 1844 348 1373 7 3 0 Z N" draw:text-areas="?f33 ?f35 ?f34 ?f36" draw:glue-points="?f23 ?f24 ?f25 ?f26 ?f27 ?f28 ?f29 ?f30 ?f31 ?f32 ?f23 ?f24"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45"/><draw:equation draw:name="f7" draw:formula="?f4 / 683"/><draw:equation draw:name="f8" draw:formula="0 + 14624 - 14621"/><draw:equation draw:name="f9" draw:formula="?f8 * ?f5 / 1845"/><draw:equation draw:name="f10" draw:formula="10970 * ?f4 / 683"/><draw:equation draw:name="f11" draw:formula="0 + 14621 - 14621"/><draw:equation draw:name="f12" draw:formula="?f11 * ?f5 / 1845"/><draw:equation draw:name="f13" draw:formula="11646 * ?f4 / 683"/><draw:equation draw:name="f14" draw:formula="0 + 15991 - 14621"/><draw:equation draw:name="f15" draw:formula="?f14 * ?f5 / 1845"/><draw:equation draw:name="f16" draw:formula="11653 * ?f4 / 683"/><draw:equation draw:name="f17" draw:formula="0 + 16465 - 14621"/><draw:equation draw:name="f18" draw:formula="?f17 * ?f5 / 1845"/><draw:equation draw:name="f19" draw:formula="11318 * ?f4 / 683"/><draw:equation draw:name="f20" draw:formula="0 + 15994 - 14621"/><draw:equation draw:name="f21" draw:formula="?f20 * ?f5 / 1845"/><draw:equation draw:name="f22" draw:formula="10977 * ?f4 / 683"/><draw:equation draw:name="f23" draw:formula="?f9 / ?f6"/><draw:equation draw:name="f24" draw:formula="?f10 / ?f7"/><draw:equation draw:name="f25" draw:formula="?f12 / ?f6"/><draw:equation draw:name="f26" draw:formula="?f13 / ?f7"/><draw:equation draw:name="f27" draw:formula="?f15 / ?f6"/><draw:equation draw:name="f28" draw:formula="?f16 / ?f7"/><draw:equation draw:name="f29" draw:formula="?f18 / ?f6"/><draw:equation draw:name="f30" draw:formula="?f19 / ?f7"/><draw:equation draw:name="f31" draw:formula="?f21 / ?f6"/><draw:equation draw:name="f32" draw:formula="?f22 / ?f7"/><draw:equation draw:name="f33" draw:formula="0 / ?f6"/><draw:equation draw:name="f34" draw:formula="?f1 / ?f6"/><draw:equation draw:name="f35" draw:formula="0 / ?f7"/><draw:equation draw:name="f36" draw:formula="?f3 / ?f7"/></draw:enhanced-geometry></draw:custom-shape><draw:custom-shape svg:x="10.75903in" svg:y="7.76319in" svg:width="0.05417in" svg:height="0.15972in" draw:id="id45" draw:style-name="a45" draw:name="AutoShape 94"><svg:title/><svg:desc/><draw:enhanced-geometry draw:type="non-primitive" svg:viewBox="0 0 78 230" draw:enhanced-path="M 78 35 L 52 35 52 229 78 229 78 35 Z M 78 0 L 68 0 64 3 59 7 49 14 43 17 37 21 31 24 24 27 18 30 12 32 6 34 0 36 0 62 5 61 10 59 16 57 21 54 26 52 31 50 35 47 40 45 47 39 50 37 52 35 78 35 78 0 Z N" draw:text-areas="?f127 ?f129 ?f128 ?f130" draw:glue-points="?f79 ?f80 ?f81 ?f80 ?f81 ?f82 ?f79 ?f82 ?f79 ?f80 ?f79 ?f83 ?f84 ?f83 ?f85 ?f86 ?f87 ?f88 ?f89 ?f90 ?f91 ?f92 ?f93 ?f94 ?f95 ?f96 ?f97 ?f98 ?f99 ?f100 ?f101 ?f102 ?f103 ?f104 ?f105 ?f106 ?f105 ?f107 ?f108 ?f109 ?f110 ?f111 ?f112 ?f113 ?f114 ?f115 ?f116 ?f117 ?f95 ?f118 ?f119 ?f120 ?f121 ?f122 ?f123 ?f124 ?f125 ?f126 ?f81 ?f80 ?f79 ?f80 ?f79 ?f83" draw:glue-point-leaving-directions="-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8"/><draw:equation draw:name="f7" draw:formula="?f4 / 230"/><draw:equation draw:name="f8" draw:formula="0 + 15571 - 15493"/><draw:equation draw:name="f9" draw:formula="?f8 * ?f5 / 78"/><draw:equation draw:name="f10" draw:formula="11215 * ?f4 / 230"/><draw:equation draw:name="f11" draw:formula="0 + 15545 - 15493"/><draw:equation draw:name="f12" draw:formula="?f11 * ?f5 / 78"/><draw:equation draw:name="f13" draw:formula="11409 * ?f4 / 230"/><draw:equation draw:name="f14" draw:formula="11180 * ?f4 / 230"/><draw:equation draw:name="f15" draw:formula="0 + 15561 - 15493"/><draw:equation draw:name="f16" draw:formula="?f15 * ?f5 / 78"/><draw:equation draw:name="f17" draw:formula="0 + 15557 - 15493"/><draw:equation draw:name="f18" draw:formula="?f17 * ?f5 / 78"/><draw:equation draw:name="f19" draw:formula="11183 * ?f4 / 230"/><draw:equation draw:name="f20" draw:formula="0 + 15552 - 15493"/><draw:equation draw:name="f21" draw:formula="?f20 * ?f5 / 78"/><draw:equation draw:name="f22" draw:formula="11187 * ?f4 / 230"/><draw:equation draw:name="f23" draw:formula="0 + 15542 - 15493"/><draw:equation draw:name="f24" draw:formula="?f23 * ?f5 / 78"/><draw:equation draw:name="f25" draw:formula="11194 * ?f4 / 230"/><draw:equation draw:name="f26" draw:formula="0 + 15536 - 15493"/><draw:equation draw:name="f27" draw:formula="?f26 * ?f5 / 78"/><draw:equation draw:name="f28" draw:formula="11197 * ?f4 / 230"/><draw:equation draw:name="f29" draw:formula="0 + 15530 - 15493"/><draw:equation draw:name="f30" draw:formula="?f29 * ?f5 / 78"/><draw:equation draw:name="f31" draw:formula="11201 * ?f4 / 230"/><draw:equation draw:name="f32" draw:formula="0 + 15524 - 15493"/><draw:equation draw:name="f33" draw:formula="?f32 * ?f5 / 78"/><draw:equation draw:name="f34" draw:formula="11204 * ?f4 / 230"/><draw:equation draw:name="f35" draw:formula="0 + 15517 - 15493"/><draw:equation draw:name="f36" draw:formula="?f35 * ?f5 / 78"/><draw:equation draw:name="f37" draw:formula="11207 * ?f4 / 230"/><draw:equation draw:name="f38" draw:formula="0 + 15511 - 15493"/><draw:equation draw:name="f39" draw:formula="?f38 * ?f5 / 78"/><draw:equation draw:name="f40" draw:formula="11210 * ?f4 / 230"/><draw:equation draw:name="f41" draw:formula="0 + 15505 - 15493"/><draw:equation draw:name="f42" draw:formula="?f41 * ?f5 / 78"/><draw:equation draw:name="f43" draw:formula="11212 * ?f4 / 230"/><draw:equation draw:name="f44" draw:formula="0 + 15499 - 15493"/><draw:equation draw:name="f45" draw:formula="?f44 * ?f5 / 78"/><draw:equation draw:name="f46" draw:formula="11214 * ?f4 / 230"/><draw:equation draw:name="f47" draw:formula="0 + 15493 - 15493"/><draw:equation draw:name="f48" draw:formula="?f47 * ?f5 / 78"/><draw:equation draw:name="f49" draw:formula="11216 * ?f4 / 230"/><draw:equation draw:name="f50" draw:formula="11242 * ?f4 / 230"/><draw:equation draw:name="f51" draw:formula="0 + 15498 - 15493"/><draw:equation draw:name="f52" draw:formula="?f51 * ?f5 / 78"/><draw:equation draw:name="f53" draw:formula="11241 * ?f4 / 230"/><draw:equation draw:name="f54" draw:formula="0 + 15503 - 15493"/><draw:equation draw:name="f55" draw:formula="?f54 * ?f5 / 78"/><draw:equation draw:name="f56" draw:formula="11239 * ?f4 / 230"/><draw:equation draw:name="f57" draw:formula="0 + 15509 - 15493"/><draw:equation draw:name="f58" draw:formula="?f57 * ?f5 / 78"/><draw:equation draw:name="f59" draw:formula="11237 * ?f4 / 230"/><draw:equation draw:name="f60" draw:formula="0 + 15514 - 15493"/><draw:equation draw:name="f61" draw:formula="?f60 * ?f5 / 78"/><draw:equation draw:name="f62" draw:formula="11234 * ?f4 / 230"/><draw:equation draw:name="f63" draw:formula="0 + 15519 - 15493"/><draw:equation draw:name="f64" draw:formula="?f63 * ?f5 / 78"/><draw:equation draw:name="f65" draw:formula="11232 * ?f4 / 230"/><draw:equation draw:name="f66" draw:formula="11230 * ?f4 / 230"/><draw:equation draw:name="f67" draw:formula="0 + 15528 - 15493"/><draw:equation draw:name="f68" draw:formula="?f67 * ?f5 / 78"/><draw:equation draw:name="f69" draw:formula="11227 * ?f4 / 230"/><draw:equation draw:name="f70" draw:formula="0 + 15533 - 15493"/><draw:equation draw:name="f71" draw:formula="?f70 * ?f5 / 78"/><draw:equation draw:name="f72" draw:formula="11225 * ?f4 / 230"/><draw:equation draw:name="f73" draw:formula="0 + 15540 - 15493"/><draw:equation draw:name="f74" draw:formula="?f73 * ?f5 / 78"/><draw:equation draw:name="f75" draw:formula="11219 * ?f4 / 230"/><draw:equation draw:name="f76" draw:formula="0 + 15543 - 15493"/><draw:equation draw:name="f77" draw:formula="?f76 * ?f5 / 78"/><draw:equation draw:name="f78" draw:formula="11217 * ?f4 / 230"/><draw:equation draw:name="f79" draw:formula="?f9 / ?f6"/><draw:equation draw:name="f80" draw:formula="?f10 / ?f7"/><draw:equation draw:name="f81" draw:formula="?f12 / ?f6"/><draw:equation draw:name="f82" draw:formula="?f13 / ?f7"/><draw:equation draw:name="f83" draw:formula="?f14 / ?f7"/><draw:equation draw:name="f84" draw:formula="?f16 / ?f6"/><draw:equation draw:name="f85" draw:formula="?f18 / ?f6"/><draw:equation draw:name="f86" draw:formula="?f19 / ?f7"/><draw:equation draw:name="f87" draw:formula="?f21 / ?f6"/><draw:equation draw:name="f88" draw:formula="?f22 / ?f7"/><draw:equation draw:name="f89" draw:formula="?f24 / ?f6"/><draw:equation draw:name="f90" draw:formula="?f25 / ?f7"/><draw:equation draw:name="f91" draw:formula="?f27 / ?f6"/><draw:equation draw:name="f92" draw:formula="?f28 / ?f7"/><draw:equation draw:name="f93" draw:formula="?f30 / ?f6"/><draw:equation draw:name="f94" draw:formula="?f31 / ?f7"/><draw:equation draw:name="f95" draw:formula="?f33 / ?f6"/><draw:equation draw:name="f96" draw:formula="?f34 / ?f7"/><draw:equation draw:name="f97" draw:formula="?f36 / ?f6"/><draw:equation draw:name="f98" draw:formula="?f37 / ?f7"/><draw:equation draw:name="f99" draw:formula="?f39 / ?f6"/><draw:equation draw:name="f100" draw:formula="?f40 / ?f7"/><draw:equation draw:name="f101" draw:formula="?f42 / ?f6"/><draw:equation draw:name="f102" draw:formula="?f43 / ?f7"/><draw:equation draw:name="f103" draw:formula="?f45 / ?f6"/><draw:equation draw:name="f104" draw:formula="?f46 / ?f7"/><draw:equation draw:name="f105" draw:formula="?f48 / ?f6"/><draw:equation draw:name="f106" draw:formula="?f49 / ?f7"/><draw:equation draw:name="f107" draw:formula="?f50 / ?f7"/><draw:equation draw:name="f108" draw:formula="?f52 / ?f6"/><draw:equation draw:name="f109" draw:formula="?f53 / ?f7"/><draw:equation draw:name="f110" draw:formula="?f55 / ?f6"/><draw:equation draw:name="f111" draw:formula="?f56 / ?f7"/><draw:equation draw:name="f112" draw:formula="?f58 / ?f6"/><draw:equation draw:name="f113" draw:formula="?f59 / ?f7"/><draw:equation draw:name="f114" draw:formula="?f61 / ?f6"/><draw:equation draw:name="f115" draw:formula="?f62 / ?f7"/><draw:equation draw:name="f116" draw:formula="?f64 / ?f6"/><draw:equation draw:name="f117" draw:formula="?f65 / ?f7"/><draw:equation draw:name="f118" draw:formula="?f66 / ?f7"/><draw:equation draw:name="f119" draw:formula="?f68 / ?f6"/><draw:equation draw:name="f120" draw:formula="?f69 / ?f7"/><draw:equation draw:name="f121" draw:formula="?f71 / ?f6"/><draw:equation draw:name="f122" draw:formula="?f72 / ?f7"/><draw:equation draw:name="f123" draw:formula="?f74 / ?f6"/><draw:equation draw:name="f124" draw:formula="?f75 / ?f7"/><draw:equation draw:name="f125" draw:formula="?f77 / ?f6"/><draw:equation draw:name="f126" draw:formula="?f78 / ?f7"/><draw:equation draw:name="f127" draw:formula="0 / ?f6"/><draw:equation draw:name="f128" draw:formula="?f1 / ?f6"/><draw:equation draw:name="f129" draw:formula="0 / ?f7"/><draw:equation draw:name="f130" draw:formula="?f3 / ?f7"/></draw:enhanced-geometry></draw:custom-shape><draw:frame draw:id="id46" draw:style-name="a46" draw:name="Picture 93" svg:x="10.37014in" svg:y="7.70903in" svg:width="0.27569in" svg:height="0.32222in" style:rel-width="scale" style:rel-height="scale"><draw:image xlink:href="media/image19.png" xlink:type="simple" xlink:show="embed" xlink:actuate="onLoad"/><svg:title/><svg:desc/></draw:frame></draw:g><draw:g draw:z-index="251711488" draw:name="Group 88" draw:id="id51" draw:style-name="a51" text:anchor-type="paragraph"><svg:title/><svg:desc/><draw:custom-shape svg:x="10.16944in" svg:y="2.66389in" svg:width="1.28125in" svg:height="0.48611in" draw:id="id48" draw:style-name="a48" draw:name="Freeform 91"><svg:title/><svg:desc/><draw:enhanced-geometry draw:type="non-primitive" svg:viewBox="0 0 1845 700" draw:enhanced-path="M 4 0 L 0 692 1358 699 1845 356 1362 7 4 0 Z N" draw:text-areas="?f33 ?f35 ?f34 ?f36" draw:glue-points="?f23 ?f24 ?f25 ?f26 ?f27 ?f28 ?f29 ?f30 ?f31 ?f32 ?f23 ?f24"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45"/><draw:equation draw:name="f7" draw:formula="?f4 / 700"/><draw:equation draw:name="f8" draw:formula="0 + 14648 - 14644"/><draw:equation draw:name="f9" draw:formula="?f8 * ?f5 / 1845"/><draw:equation draw:name="f10" draw:formula="3836 * ?f4 / 700"/><draw:equation draw:name="f11" draw:formula="0 + 14644 - 14644"/><draw:equation draw:name="f12" draw:formula="?f11 * ?f5 / 1845"/><draw:equation draw:name="f13" draw:formula="4528 * ?f4 / 700"/><draw:equation draw:name="f14" draw:formula="0 + 16002 - 14644"/><draw:equation draw:name="f15" draw:formula="?f14 * ?f5 / 1845"/><draw:equation draw:name="f16" draw:formula="4535 * ?f4 / 700"/><draw:equation draw:name="f17" draw:formula="0 + 16489 - 14644"/><draw:equation draw:name="f18" draw:formula="?f17 * ?f5 / 1845"/><draw:equation draw:name="f19" draw:formula="4192 * ?f4 / 700"/><draw:equation draw:name="f20" draw:formula="0 + 16006 - 14644"/><draw:equation draw:name="f21" draw:formula="?f20 * ?f5 / 1845"/><draw:equation draw:name="f22" draw:formula="3843 * ?f4 / 700"/><draw:equation draw:name="f23" draw:formula="?f9 / ?f6"/><draw:equation draw:name="f24" draw:formula="?f10 / ?f7"/><draw:equation draw:name="f25" draw:formula="?f12 / ?f6"/><draw:equation draw:name="f26" draw:formula="?f13 / ?f7"/><draw:equation draw:name="f27" draw:formula="?f15 / ?f6"/><draw:equation draw:name="f28" draw:formula="?f16 / ?f7"/><draw:equation draw:name="f29" draw:formula="?f18 / ?f6"/><draw:equation draw:name="f30" draw:formula="?f19 / ?f7"/><draw:equation draw:name="f31" draw:formula="?f21 / ?f6"/><draw:equation draw:name="f32" draw:formula="?f22 / ?f7"/><draw:equation draw:name="f33" draw:formula="0 / ?f6"/><draw:equation draw:name="f34" draw:formula="?f1 / ?f6"/><draw:equation draw:name="f35" draw:formula="0 / ?f7"/><draw:equation draw:name="f36" draw:formula="?f3 / ?f7"/></draw:enhanced-geometry></draw:custom-shape><draw:frame draw:id="id49" draw:style-name="a49" draw:name="Picture 90" svg:x="10.71042in" svg:y="2.83194in" svg:width="0.20486in" svg:height="0.14306in" style:rel-width="scale" style:rel-height="scale"><draw:image xlink:href="media/image20.png" xlink:type="simple" xlink:show="embed" xlink:actuate="onLoad"/><svg:title/><svg:desc/></draw:frame><draw:frame draw:id="id50" draw:style-name="a50" draw:name="Picture 89" svg:x="10.29583in" svg:y="2.72292in" svg:width="0.30625in" svg:height="0.35972in" style:rel-width="scale" style:rel-height="scale"><draw:image xlink:href="media/image21.png" xlink:type="simple" xlink:show="embed" xlink:actuate="onLoad"/><svg:title/><svg:desc/></draw:frame></draw:g></text:p>
        <text:h text:style-name="P3" text:outline-level="2"><draw:g draw:z-index="251663360" draw:name="Group 71" draw:id="id68" draw:style-name="a68" text:anchor-type="paragraph"><svg:title/><svg:desc/><draw:custom-shape svg:x="1.13194in" svg:y="-0.45139in" svg:width="1.59306in" svg:height="0.63889in" draw:id="id52" draw:style-name="a52" draw:name="Rectangle 87"><svg:title/><svg:desc/><draw:enhanced-geometry draw:type="non-primitive" svg:viewBox="0 0 21600 21600" draw:enhanced-path="M 0 0 L 21600 0 21600 21600 0 21600 Z N"/></draw:custom-shape><draw:connector draw:type="line" svg:x1="1.92986in" svg:y1="0.13958in" svg:x2="1.92986in" svg:y2="0.28056in" draw:id="id53" draw:style-name="a53" draw:name="Line 86"><svg:title/><svg:desc/></draw:connector><draw:frame draw:id="id54" draw:style-name="a54" draw:name="Picture 85" svg:x="0.28056in" svg:y="0.44097in" svg:width="0.84028in" svg:height="0.38056in" style:rel-width="scale" style:rel-height="scale"><draw:image xlink:href="media/image22.jpeg" xlink:type="simple" xlink:show="embed" xlink:actuate="onLoad"/><svg:title/><svg:desc/></draw:frame><draw:connector draw:type="line" svg:x1="1.92986in" svg:y1="0.88125in" svg:x2="1.92986in" svg:y2="0.96042in" draw:id="id55" draw:style-name="a55" draw:name="Line 84"><svg:title/><svg:desc/></draw:connector><draw:custom-shape svg:x="1.8875in" svg:y="0.95in" svg:width="0.08403in" svg:height="0.08403in" draw:id="id56" draw:style-name="a56" draw:name="Freeform 83"><svg:title/><svg:desc/><draw:enhanced-geometry draw:type="non-primitive" svg:viewBox="0 0 121 121" draw:enhanced-path="M 121 0 L 0 0 60 121 121 0 Z N" draw:text-areas="?f21 ?f23 ?f22 ?f24" draw:glue-points="?f16 ?f17 ?f18 ?f17 ?f19 ?f20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draw:equation draw:name="f7" draw:formula="?f4 / 121"/><draw:equation draw:name="f8" draw:formula="0 + 2840 - 2719"/><draw:equation draw:name="f9" draw:formula="?f8 * ?f5 / 121"/><draw:equation draw:name="f10" draw:formula="1368 * ?f4 / 121"/><draw:equation draw:name="f11" draw:formula="0 + 2719 - 2719"/><draw:equation draw:name="f12" draw:formula="?f11 * ?f5 / 121"/><draw:equation draw:name="f13" draw:formula="0 + 2779 - 2719"/><draw:equation draw:name="f14" draw:formula="?f13 * ?f5 / 121"/><draw:equation draw:name="f15" draw:formula="1489 * ?f4 / 121"/><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custom-shape svg:x="1.13264in" svg:y="0.35556in" svg:width="1.57083in" svg:height="0.52569in" draw:id="id57" draw:style-name="a57" draw:name="Rectangle 82"><svg:title/><svg:desc/><draw:enhanced-geometry draw:type="non-primitive" svg:viewBox="0 0 21600 21600" draw:enhanced-path="M 0 0 L 21600 0 21600 21600 0 21600 Z N"/></draw:custom-shape><draw:custom-shape svg:x="1.13264in" svg:y="0.35556in" svg:width="1.57083in" svg:height="0.52569in" draw:id="id58" draw:style-name="a58" draw:name="Rectangle 81"><svg:title/><svg:desc/><draw:enhanced-geometry draw:type="non-primitive" svg:viewBox="0 0 21600 21600" draw:enhanced-path="M 0 0 L 21600 0 21600 21600 0 21600 Z N"/></draw:custom-shape><draw:frame draw:id="id59" draw:style-name="a59" draw:name="Picture 80" svg:x="3.58681in" svg:y="0.56875in" svg:width="0.09931in" svg:height="0.09931in" style:rel-width="scale" style:rel-height="scale"><draw:image xlink:href="media/image23.png" xlink:type="simple" xlink:show="embed" xlink:actuate="onLoad"/><svg:title/><svg:desc/></draw:frame><draw:connector draw:type="line" svg:x1="2.70347in" svg:y1="0.61875in" svg:x2="3.59236in" svg:y2="0.61875in" draw:id="id60" draw:style-name="a60" draw:name="Line 79"><svg:title/><svg:desc/></draw:connector><draw:custom-shape svg:x="1.8875in" svg:y="0.26944in" svg:width="0.08403in" svg:height="0.08403in" draw:id="id61" draw:style-name="a61" draw:name="Freeform 78"><svg:title/><svg:desc/><draw:enhanced-geometry draw:type="non-primitive" svg:viewBox="0 0 121 121" draw:enhanced-path="M 121 0 L 0 0 60 121 121 0 Z N" draw:text-areas="?f21 ?f23 ?f22 ?f24" draw:glue-points="?f16 ?f17 ?f18 ?f17 ?f19 ?f20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draw:equation draw:name="f7" draw:formula="?f4 / 121"/><draw:equation draw:name="f8" draw:formula="0 + 2840 - 2719"/><draw:equation draw:name="f9" draw:formula="?f8 * ?f5 / 121"/><draw:equation draw:name="f10" draw:formula="389 * ?f4 / 121"/><draw:equation draw:name="f11" draw:formula="0 + 2719 - 2719"/><draw:equation draw:name="f12" draw:formula="?f11 * ?f5 / 121"/><draw:equation draw:name="f13" draw:formula="0 + 2779 - 2719"/><draw:equation draw:name="f14" draw:formula="?f13 * ?f5 / 121"/><draw:equation draw:name="f15" draw:formula="510 * ?f4 / 121"/><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frame draw:id="id62" draw:style-name="a62" draw:name="Picture 77" svg:x="0.28056in" svg:y="-0.39583in" svg:width="0.84028in" svg:height="0.38056in" style:rel-width="scale" style:rel-height="scale"><draw:image xlink:href="media/image22.jpeg" xlink:type="simple" xlink:show="embed" xlink:actuate="onLoad"/><svg:title/><svg:desc/></draw:frame><draw:custom-shape svg:x="2.77153in" svg:y="-0.07986in" svg:width="1in" svg:height="0.07917in" draw:id="id63" draw:style-name="a63" draw:name="AutoShape 76"><svg:title/><svg:desc/><draw:enhanced-geometry draw:type="non-primitive" svg:viewBox="0 0 1440 114" draw:enhanced-path="M 113 0 L 0 57 113 113 113 0 Z M 1326 0 L 1326 113 1440 57 1326 0 Z N" draw:text-areas="?f26 ?f28 ?f27 ?f29" draw:glue-points="?f19 ?f20 ?f21 ?f22 ?f19 ?f23 ?f19 ?f20 ?f24 ?f20 ?f24 ?f23 ?f25 ?f22 ?f24 ?f20"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0"/><draw:equation draw:name="f7" draw:formula="?f4 / 114"/><draw:equation draw:name="f8" draw:formula="0 + 4105 - 3992"/><draw:equation draw:name="f9" draw:formula="?f8 * ?f5 / 1440"/><draw:equation draw:name="f10" draw:formula="-115 * ?f4 / 114"/><draw:equation draw:name="f11" draw:formula="0 + 3992 - 3992"/><draw:equation draw:name="f12" draw:formula="?f11 * ?f5 / 1440"/><draw:equation draw:name="f13" draw:formula="-58 * ?f4 / 114"/><draw:equation draw:name="f14" draw:formula="-2 * ?f4 / 114"/><draw:equation draw:name="f15" draw:formula="0 + 5318 - 3992"/><draw:equation draw:name="f16" draw:formula="?f15 * ?f5 / 1440"/><draw:equation draw:name="f17" draw:formula="0 + 5432 - 3992"/><draw:equation draw:name="f18" draw:formula="?f17 * ?f5 / 1440"/><draw:equation draw:name="f19" draw:formula="?f9 / ?f6"/><draw:equation draw:name="f20" draw:formula="?f10 / ?f7"/><draw:equation draw:name="f21" draw:formula="?f12 / ?f6"/><draw:equation draw:name="f22" draw:formula="?f13 / ?f7"/><draw:equation draw:name="f23" draw:formula="?f14 / ?f7"/><draw:equation draw:name="f24" draw:formula="?f16 / ?f6"/><draw:equation draw:name="f25" draw:formula="?f18 / ?f6"/><draw:equation draw:name="f26" draw:formula="0 / ?f6"/><draw:equation draw:name="f27" draw:formula="?f1 / ?f6"/><draw:equation draw:name="f28" draw:formula="0 / ?f7"/><draw:equation draw:name="f29" draw:formula="?f3 / ?f7"/></draw:enhanced-geometry></draw:custom-shape><draw:custom-shape svg:x="-0.07917in" svg:y="7.34931in" svg:width="1in" svg:height="0.07917in" draw:id="id64" draw:style-name="a64" draw:name="AutoShape 75"><svg:title/><svg:desc/><draw:enhanced-geometry draw:type="non-primitive" svg:viewBox="0 0 1440 114" draw:enhanced-path="M 4218 -10698 L 4218 -10585 4105 -10641 4218 -10698 Z M 5431 -10698 L 5431 -10585 5545 -10641 5431 -10698 Z M 4218 -10641 L 5431 -10641 N" draw:text-areas="?f26 ?f28 ?f27 ?f29" draw:glue-points="?f19 ?f20 ?f19 ?f21 ?f22 ?f23 ?f19 ?f20 ?f24 ?f20 ?f24 ?f21 ?f25 ?f23 ?f24 ?f20 ?f19 ?f23 ?f24 ?f23"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0"/><draw:equation draw:name="f7" draw:formula="?f4 / 114"/><draw:equation draw:name="f8" draw:formula="0 + 4105 - -113"/><draw:equation draw:name="f9" draw:formula="?f8 * ?f5 / 1440"/><draw:equation draw:name="f10" draw:formula="-115 * ?f4 / 114"/><draw:equation draw:name="f11" draw:formula="-2 * ?f4 / 114"/><draw:equation draw:name="f12" draw:formula="0 + 3992 - -113"/><draw:equation draw:name="f13" draw:formula="?f12 * ?f5 / 1440"/><draw:equation draw:name="f14" draw:formula="-58 * ?f4 / 114"/><draw:equation draw:name="f15" draw:formula="0 + 5318 - -113"/><draw:equation draw:name="f16" draw:formula="?f15 * ?f5 / 1440"/><draw:equation draw:name="f17" draw:formula="0 + 5432 - -113"/><draw:equation draw:name="f18" draw:formula="?f17 * ?f5 / 1440"/><draw:equation draw:name="f19" draw:formula="?f9 / ?f6"/><draw:equation draw:name="f20" draw:formula="?f10 / ?f7"/><draw:equation draw:name="f21" draw:formula="?f11 / ?f7"/><draw:equation draw:name="f22" draw:formula="?f13 / ?f6"/><draw:equation draw:name="f23" draw:formula="?f14 / ?f7"/><draw:equation draw:name="f24" draw:formula="?f16 / ?f6"/><draw:equation draw:name="f25" draw:formula="?f18 / ?f6"/><draw:equation draw:name="f26" draw:formula="0 / ?f6"/><draw:equation draw:name="f27" draw:formula="?f1 / ?f6"/><draw:equation draw:name="f28" draw:formula="0 / ?f7"/><draw:equation draw:name="f29" draw:formula="?f3 / ?f7"/></draw:enhanced-geometry></draw:custom-shape><draw:frame draw:id="id65" draw:style-name="a65" draw:name="Text Box 74" svg:x="1.13264in" svg:y="0.35556in" svg:width="1.57083in" svg:height="0.52569in" style:rel-width="scale" style:rel-height="scale"><draw:text-box><text:p text:style-name="P4"/><text:p text:style-name="P5"><text:span text:style-name="T6">SERVICIOS GENERALES</text:span></text:p></draw:text-box><svg:title/><svg:desc/></draw:frame><draw:frame draw:id="id66" draw:style-name="a66" draw:name="Text Box 73" svg:x="1.13194in" svg:y="-0.45139in" svg:width="1.59306in" svg:height="0.63889in" style:rel-width="scale" style:rel-height="scale"><draw:text-box><text:p text:style-name="P7"><text:span text:style-name="T8">GERENCIA</text:span></text:p><text:p text:style-name="P9"><text:span text:style-name="T10">1<text:s/></text:span><text:span text:style-name="T11">Gerente</text:span></text:p></draw:text-box><svg:title/><svg:desc/></draw:frame><draw:frame draw:id="id67" draw:style-name="a67" draw:name="Text Box 72" svg:x="1.17222in" svg:y="1.02083in" svg:width="1.53611in" svg:height="0.62014in" style:rel-width="scale" style:rel-height="scale"><draw:text-box><text:p text:style-name="P12"><text:span text:style-name="T13">CPEE CONCERTADO LA</text:span></text:p><text:p text:style-name="P14"><text:span text:style-name="T15">CASITA</text:span></text:p></draw:text-box><svg:title/><svg:desc/></draw:frame></draw:g><draw:frame draw:z-index="251706368" draw:style-name="a69" draw:name="image24.jpeg" text:anchor-type="paragraph" svg:x="6.53326in" svg:y="-0.3778in" svg:width="1.15456in" svg:height="0.4739in" style:rel-width="scale" style:rel-height="scale"><draw:image xlink:href="media/image24.jpeg" xlink:type="simple" xlink:show="embed" xlink:actuate="onLoad"/><svg:title/><svg:desc/></draw:frame><draw:frame draw:z-index="251726848" draw:id="id69" draw:style-name="a70" draw:name="Text Box 70" text:anchor-type="paragraph" svg:x="3.80278in" svg:y="0.33125in" svg:width="2.62639in" svg:height="0.59097in" style:rel-width="scale" style:rel-height="scale"><draw:text-box><text:p text:style-name="P16"><text:span text:style-name="T17">1 Directora / 1 Abogada / 1 Economista / 1 Licenciada ADE / 1 Desarrollador TIC / 1 Técnico RRHH/ 5 Técnicos Administrativos</text:span></text:p></draw:text-box><svg:title/><svg:desc/></draw:frame><draw:frame draw:z-index="251727872" draw:id="id70" draw:style-name="a71" draw:name="Text Box 69" text:anchor-type="paragraph" svg:x="3.80903in" svg:y="-0.41736in" svg:width="2.62014in" svg:height="0.60972in" style:rel-width="scale" style:rel-height="scale"><draw:text-box><text:p text:style-name="P18"><text:span text:style-name="T19">PATRONATO</text:span></text:p></draw:text-box><svg:title/><svg:desc/></draw:frame><text:bookmark-start text:name="9b882dc0-3c49-4401-a4ea-00949b0301dc.vsd"/><text:bookmark-start text:name="Página-1"/><text:bookmark-end text:name="9b882dc0-3c49-4401-a4ea-00949b0301dc.vsd"/><text:bookmark-end text:name="Página-1"/><text:a xlink:href="http://www.fucas.org/" office:target-frame-name="_top" xlink:show="replace">www.fucas.org</text:a></text:h>
        <text:p text:style-name="P20"/>
        <text:p text:style-name="P21"><draw:frame draw:z-index="251705344" draw:style-name="a72" draw:name="image25.png" text:anchor-type="paragraph" svg:x="6.69305in" svg:y="-0.02211in" svg:width="0.37669in" svg:height="0.39505in" style:rel-width="scale" style:rel-height="scale"><draw:image xlink:href="media/image25.png" xlink:type="simple" xlink:show="embed" xlink:actuate="onLoad"/><svg:title/><svg:desc/></draw:frame><text:span text:style-name="T22">UBICACIÓN SERVICIOS GENERALES:</text:span></text:p>
        <text:p text:style-name="P23"><text:span text:style-name="T24">C/Primero de Mayo, 12 2ª A CP 35002</text:span></text:p>
        <text:p text:style-name="P25"><text:span text:style-name="T26">C/ Nicaragua esquina Panamá, 6 CP 38009</text:span></text:p>
        <text:p text:style-name="P27"/>
        <text:p text:style-name="P28"><draw:g draw:z-index="251668480" draw:name="Group 66" draw:id="id73" draw:style-name="a75" text:anchor-type="paragraph"><svg:title/><svg:desc/><draw:frame draw:id="id71" draw:style-name="a73" draw:name="Picture 68" svg:x="3.58403in" svg:y="0.17222in" svg:width="0.09931in" svg:height="0.09931in" style:rel-width="scale" style:rel-height="scale"><draw:image xlink:href="media/image23.png" xlink:type="simple" xlink:show="embed" xlink:actuate="onLoad"/><svg:title/><svg:desc/></draw:frame><draw:connector draw:type="line" svg:x1="2.70833in" svg:y1="0.22153in" svg:x2="3.58958in" svg:y2="0.22153in" draw:id="id72" draw:style-name="a74" draw:name="Line 67"><svg:title/><svg:desc/></draw:connector></draw:g><draw:frame draw:z-index="251672576" draw:style-name="a76" draw:name="image26.png" text:anchor-type="paragraph" svg:x="0.72331in" svg:y="0.1002in" svg:width="0.31638in" svg:height="0.31262in" style:rel-width="scale" style:rel-height="scale"><draw:image xlink:href="media/image26.png" xlink:type="simple" xlink:show="embed" xlink:actuate="onLoad"/><svg:title/><svg:desc/></draw:frame><draw:frame draw:z-index="251683840" draw:style-name="a77" draw:name="image25.png" text:anchor-type="paragraph" svg:x="6.715in" svg:y="-0.01532in" svg:width="0.37669in" svg:height="0.39505in" style:rel-width="scale" style:rel-height="scale"><draw:image xlink:href="media/image25.png" xlink:type="simple" xlink:show="embed" xlink:actuate="onLoad"/><svg:title/><svg:desc/></draw:frame><draw:frame draw:z-index="251725824" draw:id="id74" draw:style-name="a78" draw:name="Text Box 65" text:anchor-type="paragraph" svg:x="3.80486in" svg:y="-0.07431in" svg:width="2.62222in" svg:height="0.68681in" style:rel-width="scale" style:rel-height="scale"><draw:text-box><text:p text:style-name="P29"><text:span text:style-name="T30">1 Directora / 1 Pedágoga (Orientadora) /</text:span></text:p><text:p text:style-name="P31"><text:span text:style-name="T32">9 Porfesoras Educación Especial /</text:span></text:p><text:p text:style-name="P33"><text:span text:style-name="T34">2 Profesoras de Audición y Lenguaje / 1 Técnico</text:span></text:p><text:p text:style-name="P35"><text:span text:style-name="T36">Integración Social / 1 Técnico Administrativa</text:span></text:p></draw:text-box><svg:title/><svg:desc/></draw:frame><text:span text:style-name="T37">UBICACIÓN CPEE LA CASITA</text:span></text:p>
        <text:p text:style-name="P38">c/Goya, 6 <text:s/>- Tafira</text:p>
        <text:p text:style-name="P39">CP 35017 - Las Palmas de Gran Canaria</text:p>
        <text:h text:style-name="P40" text:outline-level="2"><draw:g draw:z-index="251275264" draw:name="Group 54" draw:id="id85" draw:style-name="a89" text:anchor-type="paragraph"><svg:title/><svg:desc/><draw:custom-shape svg:x="1.17222in" svg:y="0.85208in" svg:width="1.57083in" svg:height="0.63889in" draw:id="id75" draw:style-name="a79" draw:name="Rectangle 64"><svg:title/><svg:desc/><draw:enhanced-geometry draw:type="non-primitive" svg:viewBox="0 0 21600 21600" draw:enhanced-path="M 0 0 L 21600 0 21600 21600 0 21600 Z N"/></draw:custom-shape><draw:connector draw:type="line" svg:x1="1.92986in" svg:y1="1.48681in" svg:x2="1.92986in" svg:y2="1.55833in" draw:id="id76" draw:style-name="a80" draw:name="Line 63"><svg:title/><svg:desc/></draw:connector><draw:custom-shape svg:x="1.8875in" svg:y="1.54722in" svg:width="0.08403in" svg:height="0.08403in" draw:id="id77" draw:style-name="a81" draw:name="Freeform 62"><svg:title/><svg:desc/><draw:enhanced-geometry draw:type="non-primitive" svg:viewBox="0 0 121 121" draw:enhanced-path="M 0 0 L 60 121 121 0 0 0 Z N" draw:text-areas="?f21 ?f23 ?f22 ?f24" draw:glue-points="?f16 ?f17 ?f18 ?f19 ?f20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draw:equation draw:name="f7" draw:formula="?f4 / 121"/><draw:equation draw:name="f8" draw:formula="0 + 2719 - 2719"/><draw:equation draw:name="f9" draw:formula="?f8 * ?f5 / 121"/><draw:equation draw:name="f10" draw:formula="2229 * ?f4 / 121"/><draw:equation draw:name="f11" draw:formula="0 + 2779 - 2719"/><draw:equation draw:name="f12" draw:formula="?f11 * ?f5 / 121"/><draw:equation draw:name="f13" draw:formula="2350 * ?f4 / 121"/><draw:equation draw:name="f14" draw:formula="0 + 2840 - 2719"/><draw:equation draw:name="f15" draw:formula="?f14 * ?f5 / 121"/><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frame draw:id="id78" draw:style-name="a82" draw:name="Picture 61" svg:x="3.62014in" svg:y="1.06806in" svg:width="0.09931in" svg:height="0.09931in" style:rel-width="scale" style:rel-height="scale"><draw:image xlink:href="media/image27.png" xlink:type="simple" xlink:show="embed" xlink:actuate="onLoad"/><svg:title/><svg:desc/></draw:frame><draw:connector draw:type="line" svg:x1="2.74444in" svg:y1="1.11806in" svg:x2="3.62569in" svg:y2="1.11806in" draw:id="id79" draw:style-name="a83" draw:name="Line 60"><svg:title/><svg:desc/></draw:connector><draw:connector draw:type="line" svg:x1="1.95139in" svg:y1="0.68542in" svg:x2="1.95139in" svg:y2="0.82569in" draw:id="id80" draw:style-name="a84" draw:name="Line 59"><svg:title/><svg:desc/></draw:connector><draw:custom-shape svg:x="1.90903in" svg:y="0.81528in" svg:width="0.08403in" svg:height="0.08403in" draw:id="id81" draw:style-name="a85" draw:name="Freeform 58"><svg:title/><svg:desc/><draw:enhanced-geometry draw:type="non-primitive" svg:viewBox="0 0 121 121" draw:enhanced-path="M 121 0 L 0 0 61 121 121 0 Z N" draw:text-areas="?f21 ?f23 ?f22 ?f24" draw:glue-points="?f16 ?f17 ?f18 ?f17 ?f19 ?f20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draw:equation draw:name="f7" draw:formula="?f4 / 121"/><draw:equation draw:name="f8" draw:formula="0 + 2870 - 2749"/><draw:equation draw:name="f9" draw:formula="?f8 * ?f5 / 121"/><draw:equation draw:name="f10" draw:formula="1174 * ?f4 / 121"/><draw:equation draw:name="f11" draw:formula="0 + 2749 - 2749"/><draw:equation draw:name="f12" draw:formula="?f11 * ?f5 / 121"/><draw:equation draw:name="f13" draw:formula="0 + 2810 - 2749"/><draw:equation draw:name="f14" draw:formula="?f13 * ?f5 / 121"/><draw:equation draw:name="f15" draw:formula="1295 * ?f4 / 121"/><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frame draw:id="id82" draw:style-name="a86" draw:name="Text Box 57" svg:x="1.15486in" svg:y="1.61944in" svg:width="1.58889in" svg:height="0.62014in" style:rel-width="scale" style:rel-height="scale"><draw:text-box><text:p text:style-name="P41"><text:span text:style-name="T42">CENTRO DE DÍA LOS RUISEÑORES</text:span></text:p></draw:text-box><svg:title/><svg:desc/></draw:frame><draw:frame draw:id="id83" draw:style-name="a87" draw:name="Text Box 56" svg:x="1.17222in" svg:y="0.85208in" svg:width="1.57083in" svg:height="0.63889in" style:rel-width="scale" style:rel-height="scale"><draw:text-box><text:p text:style-name="P43"/><text:p text:style-name="P44"><text:span text:style-name="T45">CENTRO DE ADULTOS</text:span></text:p><text:p text:style-name="P46"><text:span text:style-name="T47">HERMANO PEDRO</text:span></text:p></draw:text-box><svg:title/><svg:desc/></draw:frame><draw:frame draw:id="id84" draw:style-name="a88" draw:name="Text Box 55" svg:x="1.14792in" svg:y="0.11458in" svg:width="1.53611in" svg:height="0.59097in" style:rel-width="scale" style:rel-height="scale"><draw:text-box><text:p text:style-name="P48"><text:span text:style-name="T49">SERVICIO VALORACIÓN</text:span></text:p><text:p text:style-name="P50"><text:span text:style-name="T51">DISCAPACIDAD</text:span></text:p></draw:text-box><svg:title/><svg:desc/></draw:frame></draw:g><draw:frame draw:z-index="251317248" draw:style-name="a90" draw:name="image25.png" text:anchor-type="paragraph" svg:x="6.73319in" svg:y="0.15234in" svg:width="0.37669in" svg:height="0.39505in" style:rel-width="scale" style:rel-height="scale"><draw:image xlink:href="media/image25.png" xlink:type="simple" xlink:show="embed" xlink:actuate="onLoad"/><svg:title/><svg:desc/></draw:frame><draw:g draw:z-index="251710464" draw:name="Group 51" draw:id="id88" draw:style-name="a93" text:anchor-type="paragraph"><svg:title/><svg:desc/><draw:frame draw:id="id86" draw:style-name="a91" draw:name="Picture 53" svg:x="0.72292in" svg:y="0.28403in" svg:width="0.31667in" svg:height="0.31319in" style:rel-width="scale" style:rel-height="scale"><draw:image xlink:href="media/image26.png" xlink:type="simple" xlink:show="embed" xlink:actuate="onLoad"/><svg:title/><svg:desc/></draw:frame><draw:frame draw:id="id87" draw:style-name="a92" draw:name="Picture 52" svg:x="0.31736in" svg:y="0.24931in" svg:width="0.37708in" svg:height="0.4in" style:rel-width="scale" style:rel-height="scale"><draw:image xlink:href="media/image28.png" xlink:type="simple" xlink:show="embed" xlink:actuate="onLoad"/><svg:title/><svg:desc/></draw:frame></draw:g><draw:frame draw:z-index="251332608" draw:id="id89" draw:style-name="a94" draw:name="Text Box 50" text:anchor-type="paragraph" svg:x="3.80278in" svg:y="0.21181in" svg:width="2.62222in" svg:height="0.45833in" style:rel-width="scale" style:rel-height="scale"><draw:text-box><text:p text:style-name="P52"><text:span text:style-name="T53">1 Directora /5 Psicólogos/10 Trabajadores</text:span></text:p><text:p text:style-name="P54"><text:span text:style-name="T55">Sociales/5 Sanitarios/6 administrativos</text:span></text:p></draw:text-box><svg:title/><svg:desc/></draw:frame><text:span text:style-name="T56">UBICACIÓN VALORACIÓN DISCAPACIDAD</text:span></text:h>
        <text:p text:style-name="P57"><draw:frame draw:z-index="251320320" draw:style-name="a95" draw:name="image29.png" text:anchor-type="paragraph" svg:x="3.57382in" svg:y="0.07978in" svg:width="0.0993in" svg:height="0.09917in" style:rel-width="scale" style:rel-height="scale"><draw:image xlink:href="media/image29.png" xlink:type="simple" xlink:show="embed" xlink:actuate="onLoad"/><svg:title/><svg:desc/></draw:frame><text:span text:style-name="T58"><text:s/></text:span><text:span text:style-name="T59"><text:tab/></text:span><text:span text:style-name="T60"><text:tab/></text:span><text:span text:style-name="T61">C/<text:s/></text:span>Nicaragua esquina Panamá, 6<text:s/><text:span text:style-name="T62">CP</text:span><text:span text:style-name="T63"><text:s/></text:span>38009</text:p>
        <text:p text:style-name="P64">Ayunatamientos: Garachico, Santa Úrsula, San</text:p>
        <text:p text:style-name="P65"><draw:frame draw:z-index="251723776" draw:id="id90" draw:style-name="a96" draw:name="Text Box 49" text:anchor-type="paragraph" svg:x="3.80486in" svg:y="0.15833in" svg:width="2.62222in" svg:height="0.74444in" style:rel-width="scale" style:rel-height="scale"><draw:text-box><text:p text:style-name="P66"/><text:p text:style-name="P67"><text:span text:style-name="T68">1 Directora / 1 Trabajadora Social /</text:span><text:span text:style-name="T69"><text:s/></text:span><text:span text:style-name="T70">1</text:span></text:p><text:p text:style-name="P71"><text:span text:style-name="T72">Pedagoga / 1 Técnico</text:span><text:span text:style-name="T73"><text:s/></text:span><text:span text:style-name="T74">Administrativa</text:span></text:p></draw:text-box><svg:title/><svg:desc/></draw:frame>Miguel Abono, Gáldar y Agüimes</text:p>
        <text:h text:style-name="P75" text:outline-level="1"><draw:frame draw:z-index="251684864" draw:style-name="a97" draw:name="image25.png" text:anchor-type="paragraph" svg:x="6.755in" svg:y="0.09311in" svg:width="0.37669in" svg:height="0.395in" style:rel-width="scale" style:rel-height="scale"><draw:image xlink:href="media/image25.png" xlink:type="simple" xlink:show="embed" xlink:actuate="onLoad"/><svg:title/><svg:desc/></draw:frame><text:span text:style-name="T76">UBICACIÓN</text:span><text:span text:style-name="T77"><text:s/></text:span><text:span text:style-name="T78">CENTRO</text:span><text:span text:style-name="T79"><text:s/></text:span><text:span text:style-name="T80">HNO</text:span><text:span text:style-name="T81"><text:s/></text:span><text:span text:style-name="T82">PEDRO</text:span></text:h>
        <text:p text:style-name="P83"><draw:frame draw:z-index="251669504" draw:style-name="a98" draw:name="image28.png" text:anchor-type="paragraph" svg:x="0.69443in" svg:y="0.04406in" svg:width="0.37674in" svg:height="0.39958in" style:rel-width="scale" style:rel-height="scale"><draw:image xlink:href="media/image28.png" xlink:type="simple" xlink:show="embed" xlink:actuate="onLoad"/><svg:title/><svg:desc/></draw:frame>C/Gara y Jonay, s/n-Trasera (Las<text:span text:style-name="T84"><text:s/></text:span>Delicias)</text:p>
        <text:p text:style-name="P85">CP 38007 – Santa Cruz de Tenerife</text:p>
        <text:p text:style-name="P86"/>
        <text:h text:style-name="P87" text:outline-level="1"><draw:frame draw:z-index="251685888" draw:style-name="a99" draw:name="image25.png" text:anchor-type="paragraph" svg:x="6.755in" svg:y="0.00662in" svg:width="0.37669in" svg:height="0.39505in" style:rel-width="scale" style:rel-height="scale"><draw:image xlink:href="media/image25.png" xlink:type="simple" xlink:show="embed" xlink:actuate="onLoad"/><svg:title/><svg:desc/></draw:frame><draw:frame draw:z-index="251722752" draw:id="id91" draw:style-name="a100" draw:name="Text Box 48" text:anchor-type="paragraph" svg:x="3.80486in" svg:y="0.0125in" svg:width="2.62222in" svg:height="0.66736in" style:rel-width="scale" style:rel-height="scale"><draw:text-box><text:p text:style-name="P88"/><text:p text:style-name="P89"><text:span text:style-name="T90">1 Directora de Centro / 1 Psicologoa</text:span></text:p></draw:text-box><svg:title/><svg:desc/></draw:frame><text:span text:style-name="T91">UBICACIÓN CENTRO RUISEÑORES</text:span></text:h>
        <text:p text:style-name="P92"><draw:frame draw:z-index="251670528" draw:style-name="a101" draw:name="image26.png" text:anchor-type="paragraph" svg:x="0.76137in" svg:y="0.10011in" svg:width="0.28286in" svg:height="0.31262in" style:rel-width="scale" style:rel-height="scale"><draw:image xlink:href="media/image26.png" xlink:type="simple" xlink:show="embed" xlink:actuate="onLoad"/><svg:title/><svg:desc/></draw:frame><draw:g draw:z-index="251693056" draw:name="Group 45" draw:id="id94" draw:style-name="a104" text:anchor-type="paragraph"><svg:title/><svg:desc/><draw:frame draw:id="id92" draw:style-name="a102" draw:name="Picture 47" svg:x="3.61806in" svg:y="0.10833in" svg:width="0.1in" svg:height="0.09931in" style:rel-width="scale" style:rel-height="scale"><draw:image xlink:href="media/image30.png" xlink:type="simple" xlink:show="embed" xlink:actuate="onLoad"/><svg:title/><svg:desc/></draw:frame><draw:connector draw:type="line" svg:x1="2.74306in" svg:y1="0.15417in" svg:x2="3.62431in" svg:y2="0.15833in" draw:id="id93" draw:style-name="a103" draw:name="Line 46"><svg:title/><svg:desc/></draw:connector></draw:g>C/ Francisco Hernández Guerra s/n</text:p>
        <text:p text:style-name="P93">CP 35014 – Las Palmas de Gran Canaria</text:p>
        <text:p text:style-name="P94"/>
        <text:h text:style-name="P95" text:outline-level="1"><draw:g draw:z-index="251673600" draw:name="Group 42" draw:id="id97" draw:style-name="a107" text:anchor-type="paragraph"><svg:title/><svg:desc/><draw:connector draw:type="line" svg:x1="1.94931in" svg:y1="-0.10417in" svg:x2="1.94931in" svg:y2="-0.00347in" draw:id="id95" draw:style-name="a105" draw:name="Line 44"><svg:title/><svg:desc/></draw:connector><draw:custom-shape svg:x="1.90694in" svg:y="-0.01389in" svg:width="0.08403in" svg:height="0.08403in" draw:id="id96" draw:style-name="a106" draw:name="Freeform 43"><svg:title/><svg:desc/><draw:enhanced-geometry draw:type="non-primitive" svg:viewBox="0 0 121 121" draw:enhanced-path="M 0 0 L 61 121 121 0 0 0 Z N" draw:text-areas="?f21 ?f23 ?f22 ?f24" draw:glue-points="?f16 ?f17 ?f18 ?f19 ?f20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draw:equation draw:name="f7" draw:formula="?f4 / 121"/><draw:equation draw:name="f8" draw:formula="0 + 2746 - 2746"/><draw:equation draw:name="f9" draw:formula="?f8 * ?f5 / 121"/><draw:equation draw:name="f10" draw:formula="-20 * ?f4 / 121"/><draw:equation draw:name="f11" draw:formula="0 + 2807 - 2746"/><draw:equation draw:name="f12" draw:formula="?f11 * ?f5 / 121"/><draw:equation draw:name="f13" draw:formula="101 * ?f4 / 121"/><draw:equation draw:name="f14" draw:formula="0 + 2867 - 2746"/><draw:equation draw:name="f15" draw:formula="?f14 * ?f5 / 121"/><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g><draw:frame draw:z-index="251688960" draw:style-name="a108" draw:name="image25.png" text:anchor-type="paragraph" svg:x="6.755in" svg:y="0.0037in" svg:width="0.37669in" svg:height="0.39505in" style:rel-width="scale" style:rel-height="scale"><draw:image xlink:href="media/image25.png" xlink:type="simple" xlink:show="embed" xlink:actuate="onLoad"/><svg:title/><svg:desc/></draw:frame><draw:frame draw:z-index="251717632" draw:id="id98" draw:style-name="a109" draw:name="Text Box 41" text:anchor-type="paragraph" svg:x="1.15486in" svg:y="0.07014in" svg:width="1.58889in" svg:height="0.62014in" style:rel-width="scale" style:rel-height="scale"><draw:text-box><text:p text:style-name="P96"><text:span text:style-name="T97">CENTRO DE DIA</text:span></text:p><text:p text:style-name="P98"><text:span text:style-name="T99">MARZAGAN</text:span></text:p></draw:text-box><svg:title/><svg:desc/></draw:frame><draw:frame draw:z-index="251721728" draw:id="id99" draw:style-name="a110" draw:name="Text Box 40" text:anchor-type="paragraph" svg:x="3.80486in" svg:y="0.02083in" svg:width="2.62222in" svg:height="0.68958in" style:rel-width="scale" style:rel-height="scale"><draw:text-box><text:p text:style-name="P100"/><text:p text:style-name="P101"><text:span text:style-name="T102">1 Directora / 1 Tecnico Animación</text:span></text:p><text:p text:style-name="P103"><text:span text:style-name="T104">Sociocultural / 1 Técnico Auxiliar</text:span></text:p></draw:text-box><svg:title/><svg:desc/></draw:frame><text:span text:style-name="T105">UBICACIÓN <text:s/>CENTRO</text:span><text:span text:style-name="T106"><text:s/></text:span><text:span text:style-name="T107">MARZAGÁN</text:span></text:h>
        <text:p text:style-name="P108"><draw:frame draw:z-index="251671552" draw:style-name="a111" draw:name="image26.png" text:anchor-type="paragraph" svg:x="0.73354in" svg:y="0.07851in" svg:width="0.30772in" svg:height="0.31264in" style:rel-width="scale" style:rel-height="scale"><draw:image xlink:href="media/image26.png" xlink:type="simple" xlink:show="embed" xlink:actuate="onLoad"/><svg:title/><svg:desc/></draw:frame><draw:g draw:z-index="251694080" draw:name="Group 37" draw:id="id102" draw:style-name="a114" text:anchor-type="paragraph"><svg:title/><svg:desc/><draw:frame draw:id="id100" draw:style-name="a112" draw:name="Picture 39" svg:x="3.60278in" svg:y="0.1375in" svg:width="0.1in" svg:height="0.09931in" style:rel-width="scale" style:rel-height="scale"><draw:image xlink:href="media/image31.png" xlink:type="simple" xlink:show="embed" xlink:actuate="onLoad"/><svg:title/><svg:desc/></draw:frame><draw:connector draw:type="line" svg:x1="2.74306in" svg:y1="0.19444in" svg:x2="3.60903in" svg:y2="0.19444in" draw:id="id101" draw:style-name="a113" draw:name="Line 38"><svg:title/><svg:desc/></draw:connector></draw:g>Plaza del Cambullonero, Nº 1<text:span text:style-name="T109"><text:s/></text:span>(Marzagán)</text:p>
        <text:p text:style-name="P110">CP 35229 – Las Palmas de Gran Canaria</text:p>
        <text:p text:style-name="P111"/>
        <text:h text:style-name="P112" text:outline-level="1"><draw:frame draw:z-index="251686912" draw:style-name="a115" draw:name="image25.png" text:anchor-type="paragraph" svg:x="6.755in" svg:y="0.01741in" svg:width="0.37669in" svg:height="0.395in" style:rel-width="scale" style:rel-height="scale"><draw:image xlink:href="media/image25.png" xlink:type="simple" xlink:show="embed" xlink:actuate="onLoad"/><svg:title/><svg:desc/></draw:frame><draw:g draw:z-index="251691008" draw:name="Group 34" draw:id="id105" draw:style-name="a118" text:anchor-type="paragraph"><svg:title/><svg:desc/><draw:connector draw:type="line" svg:x1="1.9625in" svg:y1="-0.05833in" svg:x2="1.9625in" svg:y2="0.01319in" draw:id="id103" draw:style-name="a116" draw:name="Line 36"><svg:title/><svg:desc/></draw:connector><draw:custom-shape svg:x="1.92083in" svg:y="-0.00417in" svg:width="0.08403in" svg:height="0.08542in" draw:id="id104" draw:style-name="a117" draw:name="Freeform 35"><svg:title/><svg:desc/><draw:enhanced-geometry draw:type="non-primitive" svg:viewBox="0 0 121 123" draw:enhanced-path="M 120 0 L 0 5 65 123 120 0 Z N" draw:text-areas="?f23 ?f25 ?f24 ?f26" draw:glue-points="?f17 ?f18 ?f19 ?f20 ?f21 ?f22 ?f17 ?f18"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draw:equation draw:name="f7" draw:formula="?f4 / 123"/><draw:equation draw:name="f8" draw:formula="0 + 2887 - 2767"/><draw:equation draw:name="f9" draw:formula="?f8 * ?f5 / 121"/><draw:equation draw:name="f10" draw:formula="-6 * ?f4 / 123"/><draw:equation draw:name="f11" draw:formula="0 + 2767 - 2767"/><draw:equation draw:name="f12" draw:formula="?f11 * ?f5 / 121"/><draw:equation draw:name="f13" draw:formula="-1 * ?f4 / 123"/><draw:equation draw:name="f14" draw:formula="0 + 2832 - 2767"/><draw:equation draw:name="f15" draw:formula="?f14 * ?f5 / 121"/><draw:equation draw:name="f16" draw:formula="117 * ?f4 / 123"/><draw:equation draw:name="f17" draw:formula="?f9 / ?f6"/><draw:equation draw:name="f18" draw:formula="?f10 / ?f7"/><draw:equation draw:name="f19" draw:formula="?f12 / ?f6"/><draw:equation draw:name="f20" draw:formula="?f13 / ?f7"/><draw:equation draw:name="f21" draw:formula="?f15 / ?f6"/><draw:equation draw:name="f22" draw:formula="?f16 / ?f7"/><draw:equation draw:name="f23" draw:formula="0 / ?f6"/><draw:equation draw:name="f24" draw:formula="?f1 / ?f6"/><draw:equation draw:name="f25" draw:formula="0 / ?f7"/><draw:equation draw:name="f26" draw:formula="?f3 / ?f7"/></draw:enhanced-geometry></draw:custom-shape></draw:g><draw:frame draw:z-index="251716608" draw:id="id106" draw:style-name="a119" draw:name="Text Box 33" text:anchor-type="paragraph" svg:x="1.17222in" svg:y="0.08125in" svg:width="1.58889in" svg:height="0.6125in" style:rel-width="scale" style:rel-height="scale"><draw:text-box><text:p text:style-name="P113"><text:span text:style-name="T114">GESTIÓN DE MEDIDAS</text:span></text:p><text:p text:style-name="P115"><text:span text:style-name="T116">DE APOYO</text:span></text:p></draw:text-box><svg:title/><svg:desc/></draw:frame><draw:frame draw:z-index="251720704" draw:id="id107" draw:style-name="a120" draw:name="Text Box 32" text:anchor-type="paragraph" svg:x="3.80486in" svg:y="0.03681in" svg:width="2.62222in" svg:height="0.68958in" style:rel-width="scale" style:rel-height="scale"><draw:text-box><text:p text:style-name="P117"><text:span text:style-name="T118">2 Directores / 3 Coordinadores Área /</text:span></text:p><text:p text:style-name="P119"><text:span text:style-name="T120">6 Licenciados Derecho /</text:span></text:p><text:p text:style-name="P121"><text:span text:style-name="T122">22 Trabajadoras Sociales / 10 Diplomados ADE /</text:span></text:p><text:p text:style-name="P123"><text:span text:style-name="T124">12 Técnicos Administrativos</text:span></text:p></draw:text-box><svg:title/><svg:desc/></draw:frame>UBICACIÓN GEST. MEDIDAS APOYO</text:h>
        <text:p text:style-name="P125"><draw:frame draw:z-index="251689984" draw:style-name="a121" draw:name="image22.jpeg" text:anchor-type="paragraph" svg:x="0.2818in" svg:y="0.00672in" svg:width="0.88255in" svg:height="0.43644in" style:rel-width="scale" style:rel-height="scale"><draw:image xlink:href="media/image22.jpeg" xlink:type="simple" xlink:show="embed" xlink:actuate="onLoad"/><svg:title/><svg:desc/></draw:frame>C/ Felipe Massieu Falcón, 7 CP 35001</text:p>
        <text:p text:style-name="P126"><draw:g draw:z-index="251708416" draw:name="Group 29" draw:id="id110" draw:style-name="a124" text:anchor-type="paragraph"><svg:title/><svg:desc/><draw:frame draw:id="id108" draw:style-name="a122" draw:name="Picture 31" svg:x="3.63264in" svg:y="0.00139in" svg:width="0.09931in" svg:height="0.09931in" style:rel-width="scale" style:rel-height="scale"><draw:image xlink:href="media/image23.png" xlink:type="simple" xlink:show="embed" xlink:actuate="onLoad"/><svg:title/><svg:desc/></draw:frame><draw:connector draw:type="line" svg:x1="2.76042in" svg:y1="0.05139in" svg:x2="3.63819in" svg:y2="0.05139in" draw:id="id109" draw:style-name="a123" draw:name="Line 30"><svg:title/><svg:desc/></draw:connector></draw:g>C/ Nicaragua esquina Panamá, 6 CP 38009</text:p>
        <text:p text:style-name="P127">C/Reyes Católicos, 51 35001</text:p>
        <text:p text:style-name="P128"/>
        <text:p text:style-name="P129"><text:span text:style-name="T130"><draw:g draw:name="Group 26" draw:id="id113" draw:style-name="a127" text:anchor-type="as-char"><svg:title/><svg:desc/><draw:connector draw:type="line" svg:x1="0.04236in" svg:y1="0in" svg:x2="0.04236in" svg:y2="0.07917in" draw:id="id111" draw:style-name="a125" draw:name="Line 28"><svg:title/><svg:desc/></draw:connector><draw:custom-shape svg:x="0in" svg:y="0.06181in" svg:width="0.08403in" svg:height="0.08542in" draw:id="id112" draw:style-name="a126" draw:name="Freeform 27"><svg:title/><svg:desc/><draw:enhanced-geometry draw:type="non-primitive" svg:viewBox="0 0 121 123" draw:enhanced-path="M 0 0 L 58 122 121 3 0 0 Z N" draw:text-areas="?f20 ?f22 ?f21 ?f23" draw:glue-points="?f14 ?f15 ?f16 ?f17 ?f18 ?f19 ?f14 ?f15"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draw:equation draw:name="f7" draw:formula="?f4 / 123"/><draw:equation draw:name="f8" draw:formula="0 * ?f5 / 121"/><draw:equation draw:name="f9" draw:formula="90 * ?f4 / 123"/><draw:equation draw:name="f10" draw:formula="58 * ?f5 / 121"/><draw:equation draw:name="f11" draw:formula="212 * ?f4 / 123"/><draw:equation draw:name="f12" draw:formula="121 * ?f5 / 121"/><draw:equation draw:name="f13" draw:formula="93 * ?f4 / 123"/><draw:equation draw:name="f14" draw:formula="?f8 / ?f6"/><draw:equation draw:name="f15" draw:formula="?f9 / ?f7"/><draw:equation draw:name="f16" draw:formula="?f10 / ?f6"/><draw:equation draw:name="f17" draw:formula="?f11 / ?f7"/><draw:equation draw:name="f18" draw:formula="?f12 / ?f6"/><draw:equation draw:name="f19" draw:formula="?f13 / ?f7"/><draw:equation draw:name="f20" draw:formula="0 / ?f6"/><draw:equation draw:name="f21" draw:formula="?f1 / ?f6"/><draw:equation draw:name="f22" draw:formula="0 / ?f7"/><draw:equation draw:name="f23" draw:formula="?f3 / ?f7"/></draw:enhanced-geometry></draw:custom-shape></draw:g></text:span></text:p>
        <text:h text:style-name="P131" text:outline-level="2"><draw:frame draw:z-index="251687936" draw:style-name="a128" draw:name="image25.png" text:anchor-type="paragraph" svg:x="6.755in" svg:y="-0.03197in" svg:width="0.37669in" svg:height="0.39505in" style:rel-width="scale" style:rel-height="scale"><draw:image xlink:href="media/image25.png" xlink:type="simple" xlink:show="embed" xlink:actuate="onLoad"/><svg:title/><svg:desc/></draw:frame><draw:frame draw:z-index="251697152" draw:style-name="a129" draw:name="image22.jpeg" text:anchor-type="paragraph" svg:x="0.28513in" svg:y="0.12386in" svg:width="0.83961in" svg:height="0.43648in" style:rel-width="scale" style:rel-height="scale"><draw:image xlink:href="media/image22.jpeg" xlink:type="simple" xlink:show="embed" xlink:actuate="onLoad"/><svg:title/><svg:desc/></draw:frame><draw:frame draw:z-index="251715584" draw:id="id114" draw:style-name="a130" draw:name="Text Box 25" text:anchor-type="paragraph" svg:x="1.15in" svg:y="0.00347in" svg:width="1.59931in" svg:height="0.59931in" style:rel-width="scale" style:rel-height="scale"><draw:text-box><text:p text:style-name="P132"><text:span text:style-name="T133">ELABORACIÓN PROPUESTAS PIAS</text:span></text:p></draw:text-box><svg:title/><svg:desc/></draw:frame><draw:frame draw:z-index="251719680" draw:id="id115" draw:style-name="a131" draw:name="Text Box 24" text:anchor-type="paragraph" svg:x="3.80486in" svg:y="-0.01597in" svg:width="2.62222in" svg:height="0.63889in" style:rel-width="scale" style:rel-height="scale"><draw:text-box><text:p text:style-name="P134"/><text:p text:style-name="P135"><text:span text:style-name="T136">1 Directora / 17 Trabajadores Sociales / 6 Técncios Administrativos</text:span></text:p></draw:text-box><svg:title/><svg:desc/></draw:frame><draw:frame draw:z-index="251728896" draw:id="id116" draw:style-name="a132" draw:transform="translate(-0.14236in -0.13889in) rotate(-0.03491) translate(10.825in 0.16667in)" draw:name="WordArt 23" text:anchor-type="paragraph" svg:width="0.28472in" svg:height="0.27778in" style:rel-width="scale" style:rel-height="scale"><draw:text-box><text:p text:style-name="P137">40</text:p></draw:text-box><svg:title/><svg:desc/></draw:frame><draw:frame draw:z-index="251337728" draw:id="id117" draw:style-name="a133" draw:name="Text Box 22" text:anchor-type="paragraph" svg:x="7.21389in" svg:y="0.16111in" svg:width="2.57431in" svg:height="0.15278in" style:rel-width="scale" style:rel-height="scale"><draw:text-box><text:p text:style-name="P138"><text:span text:style-name="T139">C/</text:span><text:span text:style-name="T140"><text:s/></text:span><text:span text:style-name="T141">Avd</text:span><text:span text:style-name="T142"><text:tab/></text:span><text:span text:style-name="T143">35019</text:span></text:p></draw:text-box><svg:title/><svg:desc/></draw:frame><text:span text:style-name="T144">UBICACIÓN ELABORACIÓN</text:span><text:span text:style-name="T145"><text:s/></text:span><text:span text:style-name="T146">PIAS</text:span></text:h>
        <text:p text:style-name="P147"><draw:g draw:z-index="251695104" draw:name="Group 19" draw:id="id120" draw:style-name="a136" text:anchor-type="paragraph"><svg:title/><svg:desc/><draw:frame draw:id="id118" draw:style-name="a134" draw:name="Picture 21" svg:x="3.61528in" svg:y="0.05139in" svg:width="0.09931in" svg:height="0.09931in" style:rel-width="scale" style:rel-height="scale"><draw:image xlink:href="media/image23.png" xlink:type="simple" xlink:show="embed" xlink:actuate="onLoad"/><svg:title/><svg:desc/></draw:frame><draw:connector draw:type="line" svg:x1="2.74306in" svg:y1="0.10139in" svg:x2="3.62083in" svg:y2="0.10139in" draw:id="id119" draw:style-name="a135" draw:name="Line 20"><svg:title/><svg:desc/></draw:connector></draw:g>a. Pintor<text:s/><text:span text:style-name="T148">Felo<text:s/></text:span>Monzón, 2 Local 2-B<text:span text:style-name="T149"><text:s/></text:span><text:span text:style-name="T150">CP</text:span></text:p>
        <text:p text:style-name="P151">C/ Nicaragua esquina Panamá, 6 CP 38009</text:p>
        <text:p text:style-name="P152"/>
        <text:h text:style-name="P153" text:outline-level="1"><draw:g draw:z-index="251692032" draw:name="Group 16" draw:id="id123" draw:style-name="a139" text:anchor-type="paragraph"><svg:title/><svg:desc/><draw:connector draw:type="line" svg:x1="1.95764in" svg:y1="-0.03403in" svg:x2="1.95764in" svg:y2="0.05417in" draw:id="id121" draw:style-name="a137" draw:name="Line 18"><svg:title/><svg:desc/></draw:connector><draw:custom-shape svg:x="1.91597in" svg:y="0.03681in" svg:width="0.08403in" svg:height="0.08542in" draw:id="id122" draw:style-name="a138" draw:name="Freeform 17"><svg:title/><svg:desc/><draw:enhanced-geometry draw:type="non-primitive" svg:viewBox="0 0 121 123" draw:enhanced-path="M 120 0 L 0 3 63 122 120 0 Z N" draw:text-areas="?f23 ?f25 ?f24 ?f26" draw:glue-points="?f17 ?f18 ?f19 ?f20 ?f21 ?f22 ?f17 ?f18"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draw:equation draw:name="f7" draw:formula="?f4 / 123"/><draw:equation draw:name="f8" draw:formula="0 + 2880 - 2760"/><draw:equation draw:name="f9" draw:formula="?f8 * ?f5 / 121"/><draw:equation draw:name="f10" draw:formula="54 * ?f4 / 123"/><draw:equation draw:name="f11" draw:formula="0 + 2760 - 2760"/><draw:equation draw:name="f12" draw:formula="?f11 * ?f5 / 121"/><draw:equation draw:name="f13" draw:formula="57 * ?f4 / 123"/><draw:equation draw:name="f14" draw:formula="0 + 2823 - 2760"/><draw:equation draw:name="f15" draw:formula="?f14 * ?f5 / 121"/><draw:equation draw:name="f16" draw:formula="176 * ?f4 / 123"/><draw:equation draw:name="f17" draw:formula="?f9 / ?f6"/><draw:equation draw:name="f18" draw:formula="?f10 / ?f7"/><draw:equation draw:name="f19" draw:formula="?f12 / ?f6"/><draw:equation draw:name="f20" draw:formula="?f13 / ?f7"/><draw:equation draw:name="f21" draw:formula="?f15 / ?f6"/><draw:equation draw:name="f22" draw:formula="?f16 / ?f7"/><draw:equation draw:name="f23" draw:formula="0 / ?f6"/><draw:equation draw:name="f24" draw:formula="?f1 / ?f6"/><draw:equation draw:name="f25" draw:formula="0 / ?f7"/><draw:equation draw:name="f26" draw:formula="?f3 / ?f7"/></draw:enhanced-geometry></draw:custom-shape></draw:g><draw:frame draw:z-index="251696128" draw:style-name="a140" draw:name="image25.png" text:anchor-type="paragraph" svg:x="6.755in" svg:y="0.00049in" svg:width="0.37669in" svg:height="0.3951in" style:rel-width="scale" style:rel-height="scale"><draw:image xlink:href="media/image25.png" xlink:type="simple" xlink:show="embed" xlink:actuate="onLoad"/><svg:title/><svg:desc/></draw:frame><draw:frame draw:z-index="251701248" draw:style-name="a141" draw:name="image28.png" text:anchor-type="paragraph" svg:x="0.63764in" svg:y="0.15106in" svg:width="0.43203in" svg:height="0.33376in" style:rel-width="scale" style:rel-height="scale"><draw:image xlink:href="media/image28.png" xlink:type="simple" xlink:show="embed" xlink:actuate="onLoad"/><svg:title/><svg:desc/></draw:frame><draw:frame draw:z-index="251714560" draw:id="id124" draw:style-name="a142" draw:name="Text Box 15" text:anchor-type="paragraph" svg:x="1.17222in" svg:y="0.12222in" svg:width="1.58889in" svg:height="0.47639in" style:rel-width="scale" style:rel-height="scale"><draw:text-box><text:p text:style-name="P154"><text:span text:style-name="T155">TRAMITACIÓN TITULOS</text:span></text:p><text:p text:style-name="P156"><text:span text:style-name="T157">FAMILIA NUMEROSA</text:span></text:p></draw:text-box><svg:title/><svg:desc/></draw:frame><draw:frame draw:z-index="251718656" draw:id="id125" draw:style-name="a143" draw:name="Text Box 14" text:anchor-type="paragraph" svg:x="3.80486in" svg:y="0.09514in" svg:width="2.62222in" svg:height="0.44583in" style:rel-width="scale" style:rel-height="scale"><draw:text-box><text:p text:style-name="P158"><text:span text:style-name="T159">1 Directora /</text:span></text:p><text:p text:style-name="P160"><text:span text:style-name="T161">3 Tecnicos Administrativos</text:span></text:p></draw:text-box><svg:title/><svg:desc/></draw:frame><text:span text:style-name="T162">UBICACIÓN FAMILIA NUMEROSA</text:span></text:h>
        <text:p text:style-name="P163"><draw:g draw:z-index="251704320" draw:name="Group 11" draw:id="id128" draw:style-name="a146" text:anchor-type="paragraph"><svg:title/><svg:desc/><draw:frame draw:id="id126" draw:style-name="a144" draw:name="Picture 13" svg:x="3.63264in" svg:y="0.10556in" svg:width="0.09931in" svg:height="0.09931in" style:rel-width="scale" style:rel-height="scale"><draw:image xlink:href="media/image32.png" xlink:type="simple" xlink:show="embed" xlink:actuate="onLoad"/><svg:title/><svg:desc/></draw:frame><draw:connector draw:type="line" svg:x1="2.76111in" svg:y1="0.15556in" svg:x2="3.63819in" svg:y2="0.15556in" draw:id="id127" draw:style-name="a145" draw:name="Line 12"><svg:title/><svg:desc/></draw:connector></draw:g>C/ Nicaragua esquina Panamá, 6</text:p>
        <text:p text:style-name="P164">CP 38009 – Santa Cruz de Tenerife</text:p>
        <text:h text:style-name="P165" text:outline-level="1"><draw:g draw:z-index="251699200" draw:name="Group 6" draw:id="id133" draw:style-name="a151" text:anchor-type="paragraph"><svg:title/><svg:desc/><draw:custom-shape svg:x="3.78264in" svg:y="0.21597in" svg:width="2.62222in" svg:height="0.39514in" draw:id="id129" draw:style-name="a147" draw:name="Rectangle 10"><svg:title/><svg:desc/><draw:enhanced-geometry draw:type="non-primitive" svg:viewBox="0 0 21600 21600" draw:enhanced-path="M 0 0 L 21600 0 21600 21600 0 21600 Z N"/></draw:custom-shape><draw:frame draw:id="id130" draw:style-name="a148" draw:name="Picture 9" svg:x="3.64861in" svg:y="0.34097in" svg:width="0.09931in" svg:height="0.09931in" style:rel-width="scale" style:rel-height="scale"><draw:image xlink:href="media/image33.png" xlink:type="simple" xlink:show="embed" xlink:actuate="onLoad"/><svg:title/><svg:desc/></draw:frame><draw:connector draw:type="line" svg:x1="2.77708in" svg:y1="0.39097in" svg:x2="3.65417in" svg:y2="0.39097in" draw:id="id131" draw:style-name="a149" draw:name="Line 8"><svg:title/><svg:desc/></draw:connector><draw:frame draw:id="id132" draw:style-name="a150" draw:name="Text Box 7" svg:x="2.77639in" svg:y="0.21597in" svg:width="3.62847in" svg:height="0.39514in" style:rel-width="scale" style:rel-height="scale"><draw:text-box><text:p text:style-name="P166"><text:span text:style-name="T167">1 Directora / 1Tecnico Educación Infantil</text:span></text:p></draw:text-box><svg:title/><svg:desc/></draw:frame></draw:g><draw:frame draw:z-index="251700224" draw:style-name="a152" draw:name="image25.png" text:anchor-type="paragraph" svg:x="6.77306in" svg:y="0.12134in" svg:width="0.37669in" svg:height="0.3951in" style:rel-width="scale" style:rel-height="scale"><draw:image xlink:href="media/image25.png" xlink:type="simple" xlink:show="embed" xlink:actuate="onLoad"/><svg:title/><svg:desc/></draw:frame><draw:frame draw:z-index="251703296" draw:style-name="a153" draw:name="image22.jpeg" text:anchor-type="paragraph" svg:x="0.28518in" svg:y="0.13619in" svg:width="0.8396in" svg:height="0.36991in" style:rel-width="scale" style:rel-height="scale"><draw:image xlink:href="media/image22.jpeg" xlink:type="simple" xlink:show="embed" xlink:actuate="onLoad"/><svg:title/><svg:desc/></draw:frame><draw:g draw:z-index="251707392" draw:name="Group 3" draw:id="id136" draw:style-name="a156" text:anchor-type="paragraph"><svg:title/><svg:desc/><draw:connector draw:type="line" svg:x1="1.93889in" svg:y1="0.09028in" svg:x2="1.93889in" svg:y2="0.17847in" draw:id="id134" draw:style-name="a154" draw:name="Line 5"><svg:title/><svg:desc/></draw:connector><draw:custom-shape svg:x="1.89792in" svg:y="0.16111in" svg:width="0.08403in" svg:height="0.08542in" draw:id="id135" draw:style-name="a155" draw:name="Freeform 4"><svg:title/><svg:desc/><draw:enhanced-geometry draw:type="non-primitive" svg:viewBox="0 0 121 123" draw:enhanced-path="M 121 0 L 0 3 63 122 121 0 Z N" draw:text-areas="?f23 ?f25 ?f24 ?f26" draw:glue-points="?f17 ?f18 ?f19 ?f20 ?f21 ?f22 ?f17 ?f18"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draw:equation draw:name="f7" draw:formula="?f4 / 123"/><draw:equation draw:name="f8" draw:formula="0 + 2854 - 2733"/><draw:equation draw:name="f9" draw:formula="?f8 * ?f5 / 121"/><draw:equation draw:name="f10" draw:formula="233 * ?f4 / 123"/><draw:equation draw:name="f11" draw:formula="0 + 2733 - 2733"/><draw:equation draw:name="f12" draw:formula="?f11 * ?f5 / 121"/><draw:equation draw:name="f13" draw:formula="236 * ?f4 / 123"/><draw:equation draw:name="f14" draw:formula="0 + 2796 - 2733"/><draw:equation draw:name="f15" draw:formula="?f14 * ?f5 / 121"/><draw:equation draw:name="f16" draw:formula="355 * ?f4 / 123"/><draw:equation draw:name="f17" draw:formula="?f9 / ?f6"/><draw:equation draw:name="f18" draw:formula="?f10 / ?f7"/><draw:equation draw:name="f19" draw:formula="?f12 / ?f6"/><draw:equation draw:name="f20" draw:formula="?f13 / ?f7"/><draw:equation draw:name="f21" draw:formula="?f15 / ?f6"/><draw:equation draw:name="f22" draw:formula="?f16 / ?f7"/><draw:equation draw:name="f23" draw:formula="0 / ?f6"/><draw:equation draw:name="f24" draw:formula="?f1 / ?f6"/><draw:equation draw:name="f25" draw:formula="0 / ?f7"/><draw:equation draw:name="f26" draw:formula="?f3 / ?f7"/></draw:enhanced-geometry></draw:custom-shape></draw:g><draw:frame draw:z-index="251713536" draw:id="id137" draw:style-name="a157" draw:name="Text Box 2" text:anchor-type="paragraph" svg:x="1.16389in" svg:y="0.23889in" svg:width="1.58889in" svg:height="0.34167in" style:rel-width="scale" style:rel-height="scale"><draw:text-box><text:p text:style-name="P168"><text:span text:style-name="T169">BICACARO</text:span></text:p></draw:text-box><svg:title/><svg:desc/></draw:frame>UBICACIÓN PROGRAMA BICACARO</text:h>
        <text:p text:style-name="P170">C/Primero de Mayo, 12 - 2 Gran Canaria</text:p>
        <text:p text:style-name="P171">C/Nicaragua esquina Panamá, 6 CP 38009</text:p>
        <text:p text:style-name="P172">TOTAL</text:p>
        <text:p text:style-name="P173">TRABAJADORES</text:p>
        <text:p text:style-name="P174"><text:span text:style-name="T175">197</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line-height="0.1861in" fo:margin-left="6.9166in">
        <style:tab-stops/>
      </style:paragraph-properties>
      <style:text-properties fo:font-weight="bold" style:font-weight-asian="bold" style:font-weight-complex="bold" fo:hyphenate="false"/>
    </style:style>
    <style:style style:name="Título2" style:display-name="Título 2" style:family="paragraph" style:parent-style-name="Normal" style:default-outline-level="2">
      <style:text-properties fo:font-weight="bold" style:font-weight-asian="bold" style:font-weight-complex="bold" fo:font-size="9.5pt" style:font-size-asian="9.5pt" style:font-size-complex="9.5pt" fo:hyphenate="false"/>
    </style:style>
    <style:style style:name="Normal" style:display-name="Normal" style:family="paragraph">
      <style:text-properties style:font-name="Calibri" style:font-name-asian="Calibri" style:font-name-complex="Calibri" style:language-complex="en" style:country-complex="U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font-size="9pt" style:font-size-asian="9pt" style:font-size-complex="9pt" fo:hyphenate="false"/>
    </style:style>
    <style:style style:name="Párrafodelista" style:display-name="Párrafo de lista" style:family="paragraph" style:parent-style-name="Normal">
      <style:text-properties fo:hyphenate="false"/>
    </style:style>
    <style:style style:name="TableParagraph" style:display-name="Table Paragraph" style:family="paragraph" style:parent-style-name="Normal">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11.6875in" fo:page-height="8.2638in" style:print-orientation="landscape" fo:margin-top="0.2361in" fo:margin-left="0.2083in" fo:margin-bottom="0in" fo:margin-right="0.527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Diagrama de matriz empresarial</dc:title>
    <meta:keyword>matriz empresarial</meta:keyword>
    <meta:keyword> matriz</meta:keyword>
    <meta:keyword> DAFO</meta:keyword>
    <meta:keyword> análisis</meta:keyword>
    <meta:keyword> 2x2</meta:keyword>
    <meta:keyword> 3x3</meta:keyword>
    <meta:keyword> Ansoff</meta:keyword>
    <meta:keyword> BCG</meta:keyword>
    <meta:keyword> análisis de Boston</meta:keyword>
    <meta:keyword> cuadrante</meta:keyword>
    <meta:keyword> dimensiones</meta:keyword>
    <meta:keyword> ejes</meta:keyword>
    <meta:keyword> relaciones</meta:keyword>
    <meta:initial-creator>Microsoft Corporation</meta:initial-creator>
    <dc:creator>Manuel Hernández</dc:creator>
    <meta:creation-date>2026-04-22T15:02:00Z</meta:creation-date>
    <dc:date>2026-04-22T15:02:00Z</dc:date>
    <meta:template xlink:href="Normal.dotm" xlink:type="simple"/>
    <meta:editing-cycles>2</meta:editing-cycles>
    <meta:editing-duration>PT60S</meta:editing-duration>
    <meta:user-defined meta:name="Created" meta:value-type="date">2025-10-28T00:00:00Z</meta:user-defined>
    <meta:user-defined meta:name="LastSaved" meta:value-type="date">2026-04-22T00:00:00Z</meta:user-defined>
    <meta:document-statistic meta:page-count="1" meta:paragraph-count="2" meta:word-count="191" meta:character-count="1241" meta:row-count="8" meta:non-whitespace-character-count="1052"/>
  </office:meta>
</office:document-meta>
</file>