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Párrafodelista" style:family="paragraph">
      <style:paragraph-properties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7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8" style:parent-style-name="Normal" style:family="paragraph">
      <style:paragraph-properties fo:text-align="justify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9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size="11.5pt" style:font-size-asian="11.5pt" style:font-size-complex="11.5pt"/>
    </style:style>
    <style:style style:name="P10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size="11.5pt" style:font-size-asian="11.5pt" style:font-size-complex="11.5pt"/>
    </style:style>
    <style:style style:name="P11" style:parent-style-name="Párrafodelista" style:family="paragraph">
      <style:paragraph-properties fo:margin-bottom="0in" fo:line-height="110%" fo:margin-left="0in">
        <style:tab-stops/>
      </style:paragraph-properties>
    </style:style>
    <style:style style:name="T12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3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4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5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1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2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6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</office:automatic-styles>
  <office:body>
    <office:text text:use-soft-page-breaks="true">
      <text:list text:style-name="LFO23" text:continue-numbering="true">
        <text:list-item>
          <text:p text:style-name="P1">ECONÓMICO – FINANCIERA</text:p>
        </text:list-item>
      </text:list>
      <text:p text:style-name="P5"/>
      <text:list text:style-name="LFO20" text:continue-numbering="true">
        <text:list-item>
          <text:list>
            <text:list-item>
              <text:p text:style-name="P6">RETRIBUCIONES DE<text:s/>LIBERADOS SINDICALES</text:p>
            </text:list-item>
          </text:list>
        </text:list-item>
      </text:list>
      <text:p text:style-name="P7"/>
      <text:p text:style-name="P8"/>
      <text:p text:style-name="P9">La Fundación Tutelar Canaria no cuenta con liberados sindicales en el periodo desde su constitución de Comité, desde 2022, y en el periodo que va hasta 31.03.2026.<text:s/>Por lo tanto, no tienen ningún peso específico respecto al total de Gastos de Personal.</text:p>
      <text:p text:style-name="P10"/>
      <text:p text:style-name="P11"><text:span text:style-name="T12">Por lo tanto, su peso específico respecto a total de Gasto de Personal es 0%.</text:span></text:p>
      <text:p text:style-name="P13"/>
      <text:p text:style-name="P14"><text:span text:style-name="T15">Fecha de Actualización:</text:span><text:span text:style-name="T16"> </text:span><text:span text:style-name="T17">31 de diciembre</text:span><text:span text:style-name="T18"><text:s/>de 202</text:span><text:span text:style-name="T19">5</text:span><text:span text:style-name="T20">. <text:s/></text:span></text:p>
      <text:p text:style-name="P21"><text:span text:style-name="T22">Periodicidad:</text:span><text:span text:style-name="T23"> </text:span><text:span text:style-name="T24">semestral</text:span><text:span text:style-name="T25">.</text:span>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8:05:00Z</meta:creation-date>
    <dc:date>2026-04-15T18:05:00Z</dc:date>
    <meta:print-date>2026-04-15T18:05:00Z</meta:print-date>
    <meta:template xlink:href="plantilla_fucas_npag.dotx" xlink:type="simple"/>
    <meta:editing-cycles>2</meta:editing-cycles>
    <meta:editing-duration>PT0S</meta:editing-duration>
    <meta:document-statistic meta:page-count="1" meta:paragraph-count="1" meta:word-count="72" meta:character-count="472" meta:row-count="3" meta:non-whitespace-character-count="401"/>
  </office:meta>
</office:document-meta>
</file>