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0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in" fo:line-height="110%"/>
    </style:style>
    <style:style style:name="T5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color="#0000FF" fo:font-size="11.5pt" style:font-size-asian="11.5pt" style:font-size-complex="11.5pt"/>
    </style:style>
    <style:style style:name="P7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8" style:parent-style-name="Párrafodelista" style:family="paragraph">
      <style:paragraph-properties fo:margin-bottom="0in" fo:line-height="110%"/>
      <style:text-properties style:font-name="Arial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0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anguage-asian="es" style:country-asian="ES"/>
    </style:style>
    <style:style style:name="T1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4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5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6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7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8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1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style:language-asian="es" style:country-asian="ES"/>
    </style:style>
    <style:style style:name="P2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2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4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2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0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2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4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3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3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8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0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2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4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4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8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50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5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5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54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5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58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6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6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2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4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6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69" style:parent-style-name="Fuentedepárrafopredeter." style:family="text">
      <style:text-properties style:font-name="Roboto" fo:font-size="11.5pt" style:font-size-asian="11.5pt" style:font-size-complex="11.5pt"/>
    </style:style>
    <style:style style:name="T70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7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7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73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7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75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p text:style-name="P1"><text:span text:style-name="T5">8 ECONÓMICO – FINANCIERA</text:span></text:p>
      <text:p text:style-name="P6"/>
      <text:list text:style-name="LFO1" text:continue-numbering="true">
        <text:list-item>
          <text:list>
            <text:list-item>
              <text:p text:style-name="P7">INFORME DE AUDITORIA DE CUENTAS ANUALES</text:p>
            </text:list-item>
          </text:list>
        </text:list-item>
      </text:list>
      <text:p text:style-name="P8"/>
      <text:p text:style-name="P9"><text:span text:style-name="T10">Se incluyen los siguientes documentos de los ejercicios 2020 a 2025, haciendo constar que queda pendiente de aprobación el Informe de Auditoría con el certificado de Aprobación Patronato correspondiente al ejercicio 2025.<text:s/></text:span><text:span text:style-name="T11">Se acompaña declaración responsable explicando el proceso de aprobación y el ciclo fiscal de entidades sin ánimo de lucro como nuestra Fundación. En nuestra entidad el ciclo fiscal termina el 31.03.2026 respecto al cierre de 2025 y durante el mes de abril cuando se realizar la aprobación de Cuentas Anuales avaladas por el informe de Auditoría correspondiente auditoría. Descargar documento de declaración responsable de la Gerencia.</text:span><text:span text:style-name="T12"><text:s/>(</text:span><text:a xlink:href="https://www.fucas.org/wp-content/uploads/2026/04/DECLARACION_CCAA_FUCAS_2025-signed.docx" office:target-frame-name="_top" xlink:show="replace"><text:span text:style-name="T13">DOCX</text:span></text:a><text:span text:style-name="T14">,<text:s/></text:span><text:a xlink:href="https://www.fucas.org/wp-content/uploads/2026/04/DECLARACION_CCAA_FUCAS_2025-signed.odt" office:target-frame-name="_top" xlink:show="replace"><text:span text:style-name="T15">ODT</text:span></text:a><text:span text:style-name="T16">,<text:s/></text:span><text:a xlink:href="https://www.fucas.org/wp-content/uploads/2026/04/DECLARACION_CCAA_FUCAS_2025-signed.pdf" office:target-frame-name="_top" xlink:show="replace"><text:span text:style-name="T17">PDF</text:span></text:a><text:span text:style-name="T18">)</text:span></text:p>
      <text:p text:style-name="P19"/>
      <text:p text:style-name="P20"><text:span text:style-name="T21">Informe de auditoría independiente de cuentas anuales 2025. (</text:span><text:a xlink:href="https://www.fucas.org/wp-content/uploads/2026/04/BORRADOR_DE_INFORME_AUDITORIA_CCAA_FUCAS_2025.docx" office:target-frame-name="_top" xlink:show="replace"><text:span text:style-name="T22">DOCX</text:span></text:a><text:span text:style-name="T23">,<text:s/></text:span><text:a xlink:href="https://www.fucas.org/wp-content/uploads/2026/04/BORRADOR_DE_INFORME_AUDITORIA_CCAA_FUCAS_2025.odt" office:target-frame-name="_top" xlink:show="replace"><text:span text:style-name="T24">ODT</text:span></text:a><text:span text:style-name="T25">, </text:span><text:a xlink:href="https://www.fucas.org/wp-content/uploads/2026/04/BORRADOR_DE_INFORME_AUDITORIA_CCAA_FUCAS_2025.pdf" office:target-frame-name="_top" xlink:show="replace"><text:span text:style-name="T26">PDF</text:span></text:a><text:span text:style-name="T27">)</text:span></text:p>
      <text:p text:style-name="P28"><text:span text:style-name="T29">Informe de auditoría independiente de cuentas anuales 2024. (</text:span><text:a xlink:href="https://www.fucas.org/wp-content/uploads/2025/05/0_INFORME_AUDITORIA_CCAA_FUCAS_2024.docx" office:target-frame-name="_top" xlink:show="replace"><text:span text:style-name="T30">DOCX</text:span></text:a><text:span text:style-name="T31">,<text:s/></text:span><text:a xlink:href="https://www.fucas.org/wp-content/uploads/2025/05/0_INFORME_AUDITORIA_CCAA_FUCAS_2024.odt" office:target-frame-name="_top" xlink:show="replace"><text:span text:style-name="T32">ODT</text:span></text:a><text:span text:style-name="T33">, </text:span><text:a xlink:href="https://www.fucas.org/wp-content/uploads/2025/05/0_INFORME_AUDITORIA_CCAA_FUCAS_2024.pdf" office:target-frame-name="_top" xlink:show="replace"><text:span text:style-name="T34">PDF</text:span></text:a><text:span text:style-name="T35">)</text:span></text:p>
      <text:p text:style-name="P36"><text:span text:style-name="T37">Informe de auditoría independiente de cuentas anuales 2023. (</text:span><text:a xlink:href="https://www.fucas.org/wp-content/uploads/2025/04/03_INFORME_AUDITORIA_2023.docx" office:target-frame-name="_top" xlink:show="replace"><text:span text:style-name="T38">DOCX</text:span></text:a><text:span text:style-name="T39">,<text:s/></text:span><text:a xlink:href="https://www.fucas.org/wp-content/uploads/2025/04/03_INFORME_AUDITORIA_2023.odt" office:target-frame-name="_top" xlink:show="replace"><text:span text:style-name="T40">ODT</text:span></text:a><text:span text:style-name="T41">, </text:span><text:a xlink:href="https://www.fucas.org/wp-content/uploads/2025/04/03_INFORME_AUDITORIA_2023.pdf" office:target-frame-name="_top" xlink:show="replace"><text:span text:style-name="T42">PDF</text:span></text:a><text:span text:style-name="T43">)</text:span></text:p>
      <text:p text:style-name="P44"><text:span text:style-name="T45">Informe de auditoría independiente de cuentas anuales 2022. (</text:span><text:a xlink:href="https://www.fucas.org/wp-content/uploads/2025/04/03_INFORME_AUDITORIA_2022.docx" office:target-frame-name="_top" xlink:show="replace"><text:span text:style-name="T46">DOCX</text:span></text:a><text:span text:style-name="T47">,<text:s/></text:span><text:a xlink:href="https://www.fucas.org/wp-content/uploads/2025/04/03_INFORME_AUDITORIA_2022.odt" office:target-frame-name="_top" xlink:show="replace"><text:span text:style-name="T48">ODT</text:span></text:a><text:span text:style-name="T49">,<text:s/></text:span><text:a xlink:href="https://www.fucas.org/wp-content/uploads/2025/04/03_INFORME_AUDITORIA_2022.pdf" office:target-frame-name="_top" xlink:show="replace"><text:span text:style-name="T50">PDF</text:span></text:a><text:span text:style-name="T51">)</text:span></text:p>
      <text:p text:style-name="P52"><text:span text:style-name="T53">Informe de auditoría independiente de cuentas anuales 2021. (</text:span><text:a xlink:href="https://www.fucas.org/wp-content/uploads/2022/06/8.2.-INFORME-AUDITORIA-CCAA-FUCAS-2021.docx" office:target-frame-name="_top" xlink:show="replace"><text:span text:style-name="T54">DOCX</text:span></text:a><text:span text:style-name="T55">, </text:span><text:a xlink:href="https://www.fucas.org/wp-content/uploads/2022/06/8.2.-INFORME-AUDITORIA-CCAA-FUCAS-2021.odt" office:target-frame-name="_top" xlink:show="replace"><text:span text:style-name="T56">ODT</text:span></text:a><text:span text:style-name="T57">, </text:span><text:a xlink:href="https://www.fucas.org/wp-content/uploads/2022/06/8.2.-INFORME-AUDITORIA-CCAA-FUCAS-2021.pdf" office:target-frame-name="_top" xlink:show="replace"><text:span text:style-name="T58">PDF</text:span></text:a><text:span text:style-name="T59">)</text:span></text:p>
      <text:p text:style-name="P60"><text:span text:style-name="T61">Informe de auditoría independiente de cuentas anuales 2020. (</text:span><text:a xlink:href="https://www.fucas.org/wp-content/uploads/2021/06/INFORME-AUDITORIA-CCAA-FUCAS-2020.docx" office:target-frame-name="_top" xlink:show="replace"><text:span text:style-name="T62">DOCX</text:span></text:a><text:span text:style-name="T63">, </text:span><text:a xlink:href="https://www.fucas.org/wp-content/uploads/2021/06/INFORME-AUDITORIA-CCAA-FUCAS-2020.odt" office:target-frame-name="_top" xlink:show="replace"><text:span text:style-name="T64">ODT</text:span></text:a><text:span text:style-name="T65">, </text:span><text:a xlink:href="https://www.fucas.org/wp-content/uploads/2021/06/INFORME-AUDITORIA-CCAA-FUCAS-2020.pdf" office:target-frame-name="_top" xlink:show="replace"><text:span text:style-name="T66">PDF</text:span></text:a><text:span text:style-name="T67">)</text:span></text:p>
      <text:p text:style-name="P68"><text:span text:style-name="T69"><text:line-break/></text:span><text:span text:style-name="T70">Fecha de Actualización:</text:span><text:span text:style-name="T71"> 31 de diciembre de 2025. <text:s/></text:span></text:p>
      <text:p text:style-name="P72"><text:span text:style-name="T73">Periodicidad:</text:span><text:span text:style-name="T74"> semestral.</text:span></text:p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6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0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8:58:00Z</meta:creation-date>
    <dc:date>2026-04-18T18:58:00Z</dc:date>
    <meta:print-date>2026-04-18T18:48:00Z</meta:print-date>
    <meta:template xlink:href="plantilla_fucas_npag.dotx" xlink:type="simple"/>
    <meta:editing-cycles>2</meta:editing-cycles>
    <meta:editing-duration>PT0S</meta:editing-duration>
    <meta:document-statistic meta:page-count="1" meta:paragraph-count="6" meta:word-count="539" meta:character-count="3500" meta:row-count="24" meta:non-whitespace-character-count="2967"/>
  </office:meta>
</office:document-meta>
</file>