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9">
      <text:list-level-style-number text:level="1" text:style-name="WW_CharLFO39LVL1" style:num-list-format-name="NLF4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9LVL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39LVL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39LVL4" style:num-list-format-name="NLF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39LVL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39LVL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39LVL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39LVL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39LVL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6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T7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T8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10%"/>
    </style:style>
    <style:style style:name="T11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T12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T13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T14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15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asian="Times New Roman" style:font-name-complex="Arial" fo:font-size="10pt" style:font-size-asian="10pt" style:font-size-complex="10pt" style:language-asian="es" style:country-asian="ES"/>
    </style:style>
    <style:style style:name="P16" style:parent-style-name="Normal" style:family="paragraph">
      <style:paragraph-properties fo:widows="0" fo:orphans="0" style:text-autospace="none" fo:text-align="justify" fo:margin-bottom="0in" fo:line-height="110%"/>
    </style:style>
    <style:style style:name="T17" style:parent-style-name="Fuentedepárrafopredeter." style:family="text">
      <style:text-properties style:font-name="Arial" style:font-name-asian="Roboto" style:font-name-complex="Arial"/>
    </style:style>
    <style:style style:name="T18" style:parent-style-name="Fuentedepárrafopredeter." style:family="text">
      <style:text-properties style:font-name="Arial" style:font-name-asian="Roboto" style:font-name-complex="Arial" fo:font-weight="bold" style:font-weight-asian="bold" style:font-weight-complex="bold"/>
    </style:style>
    <style:style style:name="T19" style:parent-style-name="Fuentedepárrafopredeter." style:family="text">
      <style:text-properties style:font-name="Arial" style:font-name-asian="Roboto" style:font-name-complex="Arial"/>
    </style:style>
    <style:style style:name="T20" style:parent-style-name="Fuentedepárrafopredeter." style:family="text">
      <style:text-properties style:font-name="Arial" style:font-name-asian="Roboto" style:font-name-complex="Arial" fo:font-weight="bold" style:font-weight-asian="bold" style:font-weight-complex="bold"/>
    </style:style>
    <style:style style:name="T21" style:parent-style-name="Fuentedepárrafopredeter." style:family="text">
      <style:text-properties style:font-name="Arial" style:font-name-asian="Roboto" style:font-name-complex="Arial"/>
    </style:style>
    <style:style style:name="P22" style:parent-style-name="Normal" style:family="paragraph">
      <style:paragraph-properties fo:widows="0" fo:orphans="0" style:text-autospace="none" fo:text-align="justify" fo:margin-bottom="0in" fo:line-height="110%"/>
    </style:style>
    <style:style style:name="T23" style:parent-style-name="Fuentedepárrafopredeter." style:family="text">
      <style:text-properties style:font-name="Arial" style:font-name-asian="Roboto" style:font-name-complex="Arial"/>
    </style:style>
    <style:style style:name="T24" style:parent-style-name="Hipervínculo" style:family="text">
      <style:text-properties style:font-name="Arial" style:font-name-asian="Roboto" style:font-name-complex="Arial"/>
    </style:style>
    <style:style style:name="T25" style:parent-style-name="Fuentedepárrafopredeter." style:family="text">
      <style:text-properties style:font-name="Arial" style:font-name-asian="Roboto" style:font-name-complex="Arial"/>
    </style:style>
    <style:style style:name="T26" style:parent-style-name="Hipervínculo" style:family="text">
      <style:text-properties style:font-name="Arial" style:font-name-asian="Roboto" style:font-name-complex="Arial"/>
    </style:style>
    <style:style style:name="T27" style:parent-style-name="Fuentedepárrafopredeter." style:family="text">
      <style:text-properties style:font-name="Arial" style:font-name-asian="Roboto" style:font-name-complex="Arial"/>
    </style:style>
    <style:style style:name="T28" style:parent-style-name="Hipervínculo" style:family="text">
      <style:text-properties style:font-name="Arial" style:font-name-asian="Roboto" style:font-name-complex="Arial"/>
    </style:style>
    <style:style style:name="T29" style:parent-style-name="Fuentedepárrafopredeter." style:family="text">
      <style:text-properties style:font-name="Arial" style:font-name-asian="Roboto" style:font-name-complex="Arial"/>
    </style:style>
    <style:style style:name="P30" style:parent-style-name="Normal" style:family="paragraph">
      <style:paragraph-properties fo:widows="0" fo:orphans="0" style:text-autospace="none" fo:text-align="justify" fo:margin-bottom="0in" fo:line-height="110%"/>
      <style:text-properties style:font-name="Arial" style:font-name-asian="Roboto" style:font-name-complex="Arial" fo:font-weight="bold" style:font-weight-asian="bold" style:font-weight-complex="bold"/>
    </style:style>
    <style:style style:name="P31" style:parent-style-name="Normal" style:family="paragraph">
      <style:paragraph-properties fo:widows="0" fo:orphans="0" style:text-autospace="none" fo:text-align="justify" fo:margin-bottom="0in" fo:line-height="110%"/>
    </style:style>
    <style:style style:name="T32" style:parent-style-name="Fuentedepárrafopredeter." style:family="text">
      <style:text-properties style:font-name="Arial" style:font-name-asian="Roboto" style:font-name-complex="Arial"/>
    </style:style>
    <style:style style:name="T33" style:parent-style-name="Fuentedepárrafopredeter." style:family="text">
      <style:text-properties style:font-name="Arial" style:font-name-asian="Roboto" style:font-name-complex="Arial" fo:font-weight="bold" style:font-weight-asian="bold" style:font-weight-complex="bold"/>
    </style:style>
    <style:style style:name="T34" style:parent-style-name="Fuentedepárrafopredeter." style:family="text">
      <style:text-properties style:font-name="Arial" style:font-name-asian="Roboto" style:font-name-complex="Arial"/>
    </style:style>
    <style:style style:name="T35" style:parent-style-name="Fuentedepárrafopredeter." style:family="text">
      <style:text-properties style:font-name="Arial" style:font-name-asian="Roboto" style:font-name-complex="Arial" fo:font-weight="bold" style:font-weight-asian="bold" style:font-weight-complex="bold"/>
    </style:style>
    <style:style style:name="T36" style:parent-style-name="Fuentedepárrafopredeter." style:family="text">
      <style:text-properties style:font-name="Arial" style:font-name-asian="Roboto" style:font-name-complex="Arial"/>
    </style:style>
    <style:style style:name="P37" style:parent-style-name="Normal" style:family="paragraph">
      <style:paragraph-properties fo:widows="0" fo:orphans="0" style:text-autospace="none" fo:text-align="justify" fo:margin-bottom="0in" fo:line-height="110%"/>
      <style:text-properties style:font-name="Arial" style:font-name-asian="Roboto" style:font-name-complex="Arial"/>
    </style:style>
    <style:style style:name="P38" style:parent-style-name="Normal" style:family="paragraph">
      <style:paragraph-properties fo:widows="0" fo:orphans="0" style:text-autospace="none" fo:text-align="justify" fo:margin-bottom="0in" fo:line-height="110%"/>
    </style:style>
    <style:style style:name="T39" style:parent-style-name="Fuentedepárrafopredeter." style:family="text">
      <style:text-properties style:font-name="Arial" style:font-name-asian="Roboto" style:font-name-complex="Arial"/>
    </style:style>
    <style:style style:name="T40" style:parent-style-name="Hipervínculo" style:family="text">
      <style:text-properties style:font-name="Arial" style:font-name-asian="Roboto" style:font-name-complex="Arial"/>
    </style:style>
    <style:style style:name="T41" style:parent-style-name="Fuentedepárrafopredeter." style:family="text">
      <style:text-properties style:font-name="Arial" style:font-name-asian="Roboto" style:font-name-complex="Arial"/>
    </style:style>
    <style:style style:name="T42" style:parent-style-name="Hipervínculo" style:family="text">
      <style:text-properties style:font-name="Arial" style:font-name-asian="Roboto" style:font-name-complex="Arial"/>
    </style:style>
    <style:style style:name="T43" style:parent-style-name="Fuentedepárrafopredeter." style:family="text">
      <style:text-properties style:font-name="Arial" style:font-name-asian="Roboto" style:font-name-complex="Arial"/>
    </style:style>
    <style:style style:name="T44" style:parent-style-name="Hipervínculo" style:family="text">
      <style:text-properties style:font-name="Arial" style:font-name-asian="Roboto" style:font-name-complex="Arial"/>
    </style:style>
    <style:style style:name="T45" style:parent-style-name="Fuentedepárrafopredeter." style:family="text">
      <style:text-properties style:font-name="Arial" style:font-name-asian="Roboto" style:font-name-complex="Arial"/>
    </style:style>
    <style:style style:name="P46" style:parent-style-name="Normal" style:family="paragraph">
      <style:paragraph-properties fo:widows="0" fo:orphans="0" style:text-autospace="none" fo:text-align="justify" fo:margin-bottom="0in" fo:line-height="110%"/>
      <style:text-properties style:font-name="Arial" style:font-name-asian="Times New Roman" style:font-name-complex="Arial" fo:background-color="#FFFF00" style:language-asian="es" style:country-asian="ES"/>
    </style:style>
    <style:style style:name="P47" style:parent-style-name="Normal" style:family="paragraph">
      <style:paragraph-properties fo:text-align="justify" fo:margin-bottom="0in" fo:line-height="100%"/>
    </style:style>
    <style:style style:name="T48" style:parent-style-name="Fuerte" style:family="text">
      <style:text-properties style:font-name="Roboto" style:font-name-complex="Arial" fo:font-size="11.5pt" style:font-size-asian="11.5pt" style:font-size-complex="11.5pt"/>
    </style:style>
    <style:style style:name="T49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50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51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52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53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54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P5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56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57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58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59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60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Arial" style:font-name-complex="Arial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list text:style-name="LFO39" text:continue-numbering="true">
        <text:list-item>
          <text:list>
            <text:list-item>
              <text:p text:style-name="P5"><text:span text:style-name="T6"><text:s text:c="3"/></text:span><text:span text:style-name="T7">RETRIBUCIONES<text:s/></text:span><text:span text:style-name="T8">PERSONAL FUCAS</text:span></text:p>
            </text:list-item>
          </text:list>
        </text:list-item>
      </text:list>
      <text:p text:style-name="P9"/>
      <text:p text:style-name="P10"><text:bookmark-start text:name="_Hlk72864693"/><text:span text:style-name="T11">5.</text:span><text:span text:style-name="T12">1.7</text:span><text:span text:style-name="T13"><text:s text:c="3"/></text:span><text:bookmark-end text:name="_Hlk72864693"/><text:span text:style-name="T14">Plan de Igualdad y Auditoria Retributiva 2025-2029</text:span></text:p>
      <text:p text:style-name="P15"/>
      <text:p text:style-name="P16"><text:span text:style-name="T17">La Fundación Tutelar Canaria para la acción social, M.P. conjuntamente con su Comité de Trabajadores, ha publicado el </text:span><text:span text:style-name="T18">I Plan de Igual de la entidad, desde 2025</text:span><text:span text:style-name="T19"> </text:span><text:span text:style-name="T20">hasta 2029</text:span><text:span text:style-name="T21"> que incorpora, junto a los retos como Fundación en el cambio organizacional y de funcionamiento interno, los retos de carácter social y la responsabilidad, especialmente como medio de servicios a la comunidad en Dependencia y Discapacidad, de promover un cambio de valores, de luchar contra la discriminación de género en todos los ámbitos y establecer acciones positivas para avanzar en la igualdad real, en una organización social corresponsable, en la erradicación de la violencia de género y de manera específica en tolerancia cero en materia de acoso sexual y acoso por razón de sexo</text:span></text:p>
      <text:p text:style-name="P22"><text:span text:style-name="T23">Descargar cuadro. (</text:span><text:a xlink:href="https://www.fucas.org/wp-content/uploads/2025/04/PLAN-DE-IGUALDAD-FuCAS-1.docx" office:target-frame-name="_top" xlink:show="replace"><text:span text:style-name="T24">DOCX</text:span></text:a><text:span text:style-name="T25">, </text:span><text:a xlink:href="https://www.fucas.org/wp-content/uploads/2025/04/PLAN-DE-IGUALDAD-FuCAS-1.odt" office:target-frame-name="_top" xlink:show="replace"><text:span text:style-name="T26">ODT</text:span></text:a><text:span text:style-name="T27">,<text:s/></text:span><text:a xlink:href="https://www.fucas.org/wp-content/uploads/2025/04/PLAN-DE-IGUALDAD-FuCAS-1-1.pdf" office:target-frame-name="_top" xlink:show="replace"><text:span text:style-name="T28">PDF</text:span></text:a><text:span text:style-name="T29">)</text:span></text:p>
      <text:p text:style-name="P30">Auditoria Retributiva:</text:p>
      <text:p text:style-name="P31"><text:span text:style-name="T32">La Auditoría Retributiva de FuCAS se ha basado en un</text:span><text:span text:style-name="T33"><text:s/>análisis del sistema salarial de la Fundación.<text:s/></text:span><text:span text:style-name="T34">Su objetivo es obtener la información necesaria para comprobar, de manera transversal y completa, si el sistema retributivo de la organización cumple con el principio de</text:span><text:span text:style-name="T35"> igualdad entre mujeres y hombres en materia retributiva</text:span><text:span text:style-name="T36">. </text:span></text:p>
      <text:p text:style-name="P37">Nuestro análisis nos ha llevado obtener una aplicación efectiva del principio de igualdad de trato y, a su vez, nos ha ayudado a detectar situaciones de riesgo discriminatorio cualquiera que sea su origen. De esta manera y después de realizada la auditoria hemos podido crear nuestro I Plan de Igualdad para asegurar la transparencia y el seguimiento de dicho sistema retributivo por el periodo de 2025-2029. </text:p>
      <text:p text:style-name="P38"><text:span text:style-name="T39">Descargar cuadro. (</text:span><text:a xlink:href="https://www.fucas.org/wp-content/uploads/2025/04/AUDITORIA-SALARIAL-2024-MODIFICACIONES-OCTUBRE-24-2.docx" office:target-frame-name="_top" xlink:show="replace"><text:span text:style-name="T40">DOCX</text:span></text:a><text:span text:style-name="T41">, </text:span><text:a xlink:href="https://www.fucas.org/wp-content/uploads/2025/04/AUDITORIA-SALARIAL-2024-MODIFICACIONES-OCTUBRE-24-2.odt" office:target-frame-name="_top" xlink:show="replace"><text:span text:style-name="T42">ODT</text:span></text:a><text:span text:style-name="T43">, </text:span><text:a xlink:href="https://www.fucas.org/wp-content/uploads/2025/04/AUDITORIA-SALARIAL-2024-MODIFICACIONES-OCTUBRE-24-2.pdf" office:target-frame-name="_top" xlink:show="replace"><text:span text:style-name="T44">PDF</text:span></text:a><text:span text:style-name="T45">)</text:span></text:p>
      <text:p text:style-name="P46"/>
      <text:p text:style-name="P47"><text:span text:style-name="T48">Fecha de Actualización:</text:span><text:span text:style-name="T49"> </text:span><text:span text:style-name="T50">31</text:span><text:span text:style-name="T51"><text:s/>de<text:s/></text:span><text:span text:style-name="T52">diciembre</text:span><text:span text:style-name="T53"><text:s/>202</text:span><text:span text:style-name="T54">5</text:span></text:p>
      <text:p text:style-name="P55"><text:span text:style-name="T56">Periodicidad:</text:span><text:span text:style-name="T57"> </text:span><text:span text:style-name="T58">anual</text:span><text:span text:style-name="T59">.</text:span></text:p>
      <text:p text:style-name="P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9LVL1" style:family="text">
      <style:text-properties fo:font-size="11.5pt" style:font-size-asian="11.5pt"/>
    </style:style>
    <style:style style:name="WW_CharLFO39LVL2" style:family="text">
      <style:text-properties fo:font-size="11.5pt" style:font-size-asian="11.5pt"/>
    </style:style>
    <style:style style:name="WW_CharLFO39LVL3" style:family="text">
      <style:text-properties fo:font-size="11.5pt" style:font-size-asian="11.5pt"/>
    </style:style>
    <style:style style:name="WW_CharLFO39LVL4" style:family="text">
      <style:text-properties fo:font-size="11.5pt" style:font-size-asian="11.5pt"/>
    </style:style>
    <style:style style:name="WW_CharLFO39LVL5" style:family="text">
      <style:text-properties fo:font-size="11.5pt" style:font-size-asian="11.5pt"/>
    </style:style>
    <style:style style:name="WW_CharLFO39LVL6" style:family="text">
      <style:text-properties fo:font-size="11.5pt" style:font-size-asian="11.5pt"/>
    </style:style>
    <style:style style:name="WW_CharLFO39LVL7" style:family="text">
      <style:text-properties fo:font-size="11.5pt" style:font-size-asian="11.5pt"/>
    </style:style>
    <style:style style:name="WW_CharLFO39LVL8" style:family="text">
      <style:text-properties fo:font-size="11.5pt" style:font-size-asian="11.5pt"/>
    </style:style>
    <style:style style:name="WW_CharLFO39LVL9" style:family="text">
      <style:text-properties fo:font-size="11.5pt" style:font-size-asian="11.5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9">
      <text:list-level-style-number text:level="1" text:style-name="WW_CharLFO39LVL1" style:num-list-format-name="NLF4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9LVL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39LVL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39LVL4" style:num-list-format-name="NLF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39LVL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39LVL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text:style-name="WW_CharLFO39LVL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39LVL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text:style-name="WW_CharLFO39LVL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7:54:00Z</meta:creation-date>
    <dc:date>2026-04-18T17:54:00Z</dc:date>
    <meta:print-date>2026-04-18T17:54:00Z</meta:print-date>
    <meta:template xlink:href="plantilla_fucas_npag.dotx" xlink:type="simple"/>
    <meta:editing-cycles>2</meta:editing-cycles>
    <meta:editing-duration>PT0S</meta:editing-duration>
    <meta:user-defined meta:name="ContentTypeId">0x01010086A288BA77D3C2418514AAA0C7B0948A</meta:user-defined>
    <meta:user-defined meta:name="Order" meta:value-type="float">541900</meta:user-defined>
    <meta:user-defined meta:name="TriggerFlowInfo"/>
    <meta:user-defined meta:name="_SourceUrl"/>
    <meta:user-defined meta:name="_SharedFileIndex"/>
    <meta:user-defined meta:name="ComplianceAssetId"/>
    <meta:user-defined meta:name="_ExtendedDescription"/>
    <meta:user-defined meta:name="MediaServiceImageTags"/>
    <meta:user-defined meta:name="xd_Signature" meta:value-type="boolean">false</meta:user-defined>
    <meta:user-defined meta:name="PAGADA" meta:value-type="boolean">false</meta:user-defined>
    <meta:user-defined meta:name="xd_ProgID"/>
    <meta:user-defined meta:name="TemplateUrl"/>
    <meta:user-defined meta:name="Procesada" meta:value-type="boolean">false</meta:user-defined>
    <meta:document-statistic meta:page-count="1" meta:paragraph-count="4" meta:word-count="370" meta:character-count="2406" meta:row-count="17" meta:non-whitespace-character-count="2040"/>
  </office:meta>
</office:document-meta>
</file>