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ext-properties fo:color="#FF0000" style:font-family-generic="swiss"/>
    </style:style>
    <style:style style:name="ce2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3" style:family="table-cell" style:parent-style-name="Default" style:data-style-name="N36">
      <style:text-properties fo:color="#FF0000"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37">
      <style:text-properties fo:color="#FF0000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ackground-color="#FFFFFF"/>
      <style:text-properties fo:color="#FF0000" fo:font-size="11pt" style:font-size-asian="11pt" style:font-size-complex="11pt" style:font-family-generic="swiss"/>
    </style:style>
    <style:style style:name="ce6" style:family="table-cell" style:parent-style-name="Default" style:data-style-name="N0">
      <style:text-properties fo:color="#000000" style:font-family-generic="swiss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9" style:family="table-cell" style:parent-style-name="Default" style:data-style-name="N0"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ext-properties fo:color="#000000"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shrink-to-fit="true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fo:font-size="11pt" style:font-size-asian="11pt" style:font-size-complex="11pt" style:font-family-generic="swiss"/>
    </style:style>
    <style:style style:name="ce14" style:family="table-cell" style:parent-style-name="Default" style:data-style-name="N3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.706cm"/>
      <style:text-properties fo:color="#000000" fo:font-size="11pt" style:font-size-asian="11pt" style:font-size-complex="11pt" style:font-family-generic="swiss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="thin solid #000000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thin solid #000000" fo:border-right="none"/>
      <style:text-properties fo:color="#000000" fo:font-size="11pt" style:font-size-asian="11pt" style:font-size-complex="11pt" style:font-family-generic="swiss"/>
    </style:style>
    <style:style style:name="ce25" style:family="table-cell" style:parent-style-name="Default" style:data-style-name="N36">
      <style:table-cell-properties fo:border-top="thin solid #000000" fo:border-bottom="thin solid #000000" fo:border-left="thin solid #000000" fo:border-right="thin solid #000000"/>
      <style:text-properties fo:color="#000000" fo:font-size="11pt" style:font-size-asian="11pt" style:font-size-complex="11pt" style:font-family-generic="swiss"/>
    </style:style>
    <style:style style:name="ce26" style:family="table-cell" style:parent-style-name="Default" style:data-style-name="N0">
      <style:table-cell-properties fo:border="thin solid #000000"/>
      <style:text-properties fo:color="#000000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family-generic="swiss"/>
    </style:style>
    <style:style style:name="ce28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style:font-family-generic="swiss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family-generic="swiss"/>
    </style:style>
    <style:style style:name="ce30" style:family="table-cell" style:parent-style-name="Default" style:data-style-name="N36">
      <style:table-cell-properties fo:border-top="thin solid #000000" fo:border-bottom="thin solid #000000" fo:border-left="thin solid #000000" fo:border-right="none"/>
      <style:text-properties fo:color="#000000" style:font-family-generic="swiss"/>
    </style:style>
    <style:style style:name="ce31" style:family="table-cell" style:parent-style-name="Default" style:data-style-name="N2">
      <style:table-cell-properties fo:border-top="thin solid #000000" fo:border-bottom="thin solid #000000" fo:border-left="thin solid #000000" fo:border-right="none"/>
      <style:text-properties fo:color="#000000" style:font-family-generic="swiss"/>
    </style:style>
    <style:style style:name="ce32" style:family="table-cell" style:parent-style-name="Default" style:data-style-name="N2">
      <style:table-cell-properties fo:border-top="thin solid #000000" fo:border-bottom="thin solid #000000" fo:border-left="thin solid #000000" fo:border-right="none"/>
      <style:text-properties fo:color="#000000" style:font-family-generic="swiss"/>
    </style:style>
    <style:style style:name="ce33" style:family="table-cell" style:parent-style-name="Default" style:data-style-name="N36">
      <style:table-cell-properties fo:border="thin solid #000000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34" style:family="table-cell" style:parent-style-name="Default" style:data-style-name="N37">
      <style:table-cell-properties fo:border-top="thin solid #000000" fo:border-bottom="thin solid #000000" fo:border-left="none" fo:border-right="thin solid #000000"/>
      <style:text-properties fo:color="#000000" fo:font-size="11pt" style:font-size-asian="11pt" style:font-size-complex="11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fo:font-size="11pt" style:font-size-asian="11pt" style:font-size-complex="11pt" style:font-family-generic="swiss"/>
    </style:style>
    <style:style style:name="ce36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37" style:family="table-cell" style:parent-style-name="Default" style:data-style-name="N2">
      <style:table-cell-properties fo:border="thin solid #000000"/>
      <style:text-properties fo:color="#000000" style:font-family-generic="swiss"/>
    </style:style>
    <style:style style:name="ce38" style:family="table-cell" style:parent-style-name="Default" style:data-style-name="N36">
      <style:table-cell-properties fo:border="thin solid #000000"/>
      <style:text-properties fo:color="#000000" fo:font-size="11pt" style:font-size-asian="11pt" style:font-size-complex="11pt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family-generic="swiss"/>
    </style:style>
    <style:style style:name="ce40" style:family="table-cell" style:parent-style-name="Default" style:data-style-name="N36">
      <style:table-cell-properties fo:border="thin solid #000000"/>
      <style:text-properties fo:color="#000000" style:font-family-generic="swiss"/>
    </style:style>
    <style:style style:name="ce41" style:family="table-cell" style:parent-style-name="Default" style:data-style-name="N36">
      <style:table-cell-properties fo:border-top="none" fo:border-bottom="thin solid #000000" fo:border-left="thin solid #000000" fo:border-right="thin solid #000000"/>
      <style:text-properties fo:color="#000000" style:font-family-generic="swiss"/>
    </style:style>
    <style:style style:name="ce4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43" style:family="table-cell" style:parent-style-name="Default" style:data-style-name="N0">
      <style:table-cell-properties fo:background-color="#FFFFFF"/>
      <style:text-properties fo:color="#000000" style:font-family-generic="swiss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46" style:family="table-cell" style:parent-style-name="Default" style:data-style-name="N36">
      <style:table-cell-properties fo:border="thin solid #000000" fo:background-color="#FFFFFF"/>
      <style:text-properties fo:color="#000000" fo:font-size="11pt" style:font-size-asian="11pt" style:font-size-complex="11pt" style:font-family-generic="swiss"/>
    </style:style>
    <style:style style:name="ce47" style:family="table-cell" style:parent-style-name="Default" style:data-style-name="N0">
      <style:table-cell-properties fo:border="thin solid #000000" fo:background-color="#FFFFFF"/>
      <style:text-properties fo:color="#000000" style:font-family-generic="swiss"/>
    </style:style>
    <style:style style:name="ce48" style:family="table-cell" style:parent-style-name="Default" style:data-style-name="N2">
      <style:table-cell-properties fo:border="thin solid #000000" fo:background-color="#FFFFFF"/>
      <style:text-properties fo:color="#000000" fo:font-size="11pt" style:font-size-asian="11pt" style:font-size-complex="11pt" style:font-family-generic="swiss"/>
    </style:style>
    <style:style style:name="ce49" style:family="table-cell" style:parent-style-name="Default" style:data-style-name="N36">
      <style:table-cell-properties fo:border="thin solid #000000" fo:background-color="#FFFFFF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50" style:family="table-cell" style:parent-style-name="Default" style:data-style-name="N36">
      <style:table-cell-properties fo:background-color="#FFFFFF"/>
      <style:text-properties fo:color="#FF0000" fo:font-size="11pt" style:font-size-asian="11pt" style:font-size-complex="11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fo:background-color="#FFFFFF"/>
      <style:text-properties fo:color="#FF0000" style:font-family-generic="swiss"/>
    </style:style>
    <style:style style:name="ce5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5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style:vertical-align="middle" fo:wrap-option="wrap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56" style:family="table-cell" style:parent-style-name="Default" style:data-style-name="N0">
      <style:table-cell-properties style:vertical-align="middle" fo:wrap-option="wrap"/>
      <style:text-properties fo:color="#000000" fo:font-size="11pt" style:font-size-asian="11pt" style:font-size-complex="11pt" style:font-family-generic="swiss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8.59895833333333cm"/>
    </style:style>
    <style:style style:name="co2" style:family="table-column">
      <style:table-column-properties fo:break-before="auto" style:column-width="4.41854166666667cm" style:use-optimal-column-width="true"/>
    </style:style>
    <style:style style:name="co3" style:family="table-column">
      <style:table-column-properties fo:break-before="auto" style:column-width="4.524375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4.10104166666667cm"/>
    </style:style>
    <style:style style:name="co6" style:family="table-column">
      <style:table-column-properties fo:break-before="auto" style:column-width="3.70416666666667cm"/>
    </style:style>
    <style:style style:name="co7" style:family="table-column">
      <style:table-column-properties fo:break-before="auto" style:column-width="3.413125cm"/>
    </style:style>
    <style:style style:name="co8" style:family="table-column">
      <style:table-column-properties fo:break-before="auto" style:column-width="2.11666666666667cm"/>
    </style:style>
    <style:style style:name="co9" style:family="table-column">
      <style:table-column-properties fo:break-before="auto" style:column-width="3.14854166666667cm"/>
    </style:style>
    <style:style style:name="co10" style:family="table-column">
      <style:table-column-properties fo:break-before="auto" style:column-width="2.619375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37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2" table:style-name="ta1">
        <table:table-column table:style-name="co1" table:default-cell-style-name="ce6"/>
        <table:table-column table:style-name="co2" table:default-cell-style-name="ce5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8" table:default-cell-style-name="ce1"/>
        <table:table-column table:style-name="co10" table:default-cell-style-name="ce1"/>
        <table:table-column table:style-name="co8" table:number-columns-repeated="16372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7" table:number-rows-spanned="1" table:style-name="ce52">
            <text:p>ANEXO V</text:p>
          </table:table-cell>
          <table:covered-table-cell table:number-columns-repeated="6"/>
          <table:table-cell table:number-columns-repeated="16377" table:style-name="ce6"/>
        </table:table-row>
        <table:table-row table:style-name="ro3">
          <table:table-cell office:value-type="string" table:number-columns-spanned="7" table:number-rows-spanned="1" table:style-name="ce54">
            <text:p>INFORMACIÓN SOBRE PERSONAL 2025</text:p>
          </table:table-cell>
          <table:covered-table-cell table:number-columns-repeated="6"/>
          <table:table-cell table:number-columns-repeated="16377" table:style-name="ce6"/>
        </table:table-row>
        <table:table-row table:style-name="ro3">
          <table:table-cell table:style-name="ce7"/>
          <table:table-cell table:style-name="ce42"/>
          <table:table-cell table:number-columns-repeated="5" table:style-name="ce8"/>
          <table:table-cell table:number-columns-repeated="16377" table:style-name="ce6"/>
        </table:table-row>
        <table:table-row table:style-name="ro2">
          <table:table-cell office:value-type="string" table:style-name="ce9">
            <text:p>ENTIDAD:FUNDACIÓN CANARIA PARA LA ACCIÓN SOCIAL, MP</text:p>
          </table:table-cell>
          <table:table-cell table:style-name="ce43"/>
          <table:table-cell table:number-columns-repeated="16382" table:style-name="ce6"/>
        </table:table-row>
        <table:table-row table:style-name="ro1">
          <table:table-cell table:style-name="ce6"/>
          <table:table-cell table:style-name="ce43"/>
          <table:table-cell table:number-columns-repeated="16382" table:style-name="ce6"/>
        </table:table-row>
        <table:table-row table:style-name="ro4">
          <table:table-cell office:value-type="string" table:number-columns-spanned="7" table:number-rows-spanned="2" table:style-name="ce55">
            <text:p>1. EVOLUCIÓN EN LOS CINCO ÚLTIMOS EJERCICIOS DEL GASTO DE PERSONAL, LA PLANTILLA MEDIA Y EL SUELDO MEDIO DE PERSONAL</text:p>
          </table:table-cell>
          <table:covered-table-cell table:number-columns-repeated="6"/>
          <table:table-cell table:number-columns-repeated="2" table:style-name="ce10"/>
          <table:table-cell table:number-columns-repeated="16375" table:style-name="ce6"/>
        </table:table-row>
        <table:table-row table:style-name="ro4">
          <table:covered-table-cell/>
          <table:covered-table-cell table:number-columns-repeated="6"/>
          <table:table-cell table:number-columns-repeated="2" table:style-name="ce10"/>
          <table:table-cell table:number-columns-repeated="16375" table:style-name="ce6"/>
        </table:table-row>
        <table:table-row table:style-name="ro4">
          <table:table-cell table:style-name="ce10"/>
          <table:table-cell table:style-name="ce5"/>
          <table:table-cell table:number-columns-repeated="7" table:style-name="ce2"/>
          <table:table-cell table:number-columns-repeated="16375"/>
        </table:table-row>
        <table:table-row table:style-name="ro5">
          <table:table-cell office:value-type="string" table:number-columns-spanned="1" table:number-rows-spanned="2" table:style-name="ce59">
            <text:p>Concepto</text:p>
          </table:table-cell>
          <table:table-cell office:value-type="string" table:style-name="ce44">
            <text:p>Año</text:p>
          </table:table-cell>
          <table:table-cell office:value-type="string" table:style-name="ce19">
            <text:p>Año</text:p>
          </table:table-cell>
          <table:table-cell office:value-type="string" table:style-name="ce20">
            <text:p>Año</text:p>
          </table:table-cell>
          <table:table-cell office:value-type="string" table:style-name="ce20">
            <text:p>Año</text:p>
          </table:table-cell>
          <table:table-cell office:value-type="string" table:style-name="ce20">
            <text:p>Año</text:p>
          </table:table-cell>
          <table:table-cell office:value-type="string" table:style-name="ce11">
            <text:p>Tasa de variación</text:p>
          </table:table-cell>
          <table:table-cell table:number-columns-repeated="2" table:style-name="ce2"/>
          <table:table-cell table:number-columns-repeated="16375"/>
        </table:table-row>
        <table:table-row table:style-name="ro6">
          <table:covered-table-cell/>
          <table:table-cell office:value-type="float" office:value="2021" table:style-name="ce45">
            <text:p>2021</text:p>
          </table:table-cell>
          <table:table-cell office:value-type="float" office:value="2022" table:style-name="ce21">
            <text:p>2022</text:p>
          </table:table-cell>
          <table:table-cell office:value-type="float" office:value="2023" table:style-name="ce22">
            <text:p>2023</text:p>
          </table:table-cell>
          <table:table-cell office:value-type="float" office:value="2024" table:style-name="ce22">
            <text:p>2024</text:p>
          </table:table-cell>
          <table:table-cell office:value-type="float" office:value="2025" table:style-name="ce23">
            <text:p>2025</text:p>
          </table:table-cell>
          <table:table-cell office:value-type="string" table:style-name="ce12">
            <text:p><text:s/>((n)- (n-1)) / (n-1) x 100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3">
            <text:p>(1) Sueldos y Salarios</text:p>
          </table:table-cell>
          <table:table-cell office:value-type="currency" office:value="1548407.36" table:formula="of:=SUM([.B13:.B15])" table:style-name="ce46">
            <text:p>1.548.407,36 €</text:p>
          </table:table-cell>
          <table:table-cell office:value-type="currency" office:value="2249145.6800000002" table:formula="of:=SUM([.C13:.C15])" table:style-name="ce24">
            <text:p>2.249.145,68 €</text:p>
          </table:table-cell>
          <table:table-cell office:value-type="currency" office:value="2672844.2400000002" table:formula="of:=SUM([.D13:.D15])" table:style-name="ce25">
            <text:p>2.672.844,24 €</text:p>
          </table:table-cell>
          <table:table-cell office:value-type="currency" office:value="3163787.6099999994" table:formula="of:=SUM([.E13:.E15])" table:style-name="ce24">
            <text:p>3.163.787,61 €</text:p>
          </table:table-cell>
          <table:table-cell office:value-type="currency" office:value="3859527.8800000008" table:formula="of:=SUM([.F13:.F15])" table:style-name="ce38">
            <text:p>3.859.527,88 €</text:p>
          </table:table-cell>
          <table:table-cell office:value-type="float" office:value="21.990738815745019" table:formula="of:=([.F12]-[.E12])/[.E12]*100" table:style-name="ce34">
            <text:p>21,99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4">
            <text:p>- Estructura</text:p>
          </table:table-cell>
          <table:table-cell office:value-type="currency" office:value="246906.65" table:formula="of:=['file:///M:/2021%20ARCHIVO%20GENERAL/CCAA%20E%20IEF%202021/IEF/MASA%20SALARIAL%20FUCAS%20NOVIEMBRE%20Laura%201.12.2021.xlsx'#ANEXO_I.$AP$105]" table:style-name="ce46">
            <text:p>246.906,65 €</text:p>
          </table:table-cell>
          <table:table-cell office:value-type="currency" office:value="286054.02999999997" table:formula="of:=['https://ftcas-my.sharepoint.com/personal/administracion1_fucas_org/Documents/Documentos/Escritorio/CCAA_IEF_202_TRABAJAR_NOELIA/LISTADO PERSONAL 2022 LP Y TODO EL AÑO 2022.xlsx'#PERSONAL_LP_Y_TF.$C$187]" table:style-name="ce24">
            <text:p>286.054,03 €</text:p>
          </table:table-cell>
          <table:table-cell office:value-type="currency" office:value="305249.12" table:style-name="ce25">
            <text:p>305.249,12 €</text:p>
          </table:table-cell>
          <table:table-cell office:value-type="currency" office:value="309907.12999999989" table:formula="of:=['file:///C:/Users/lula/Downloads/IEF_FUCAS_2024/ANEXO_V_BALANCE_EXPLOTACION_2024_250306.xlsx'#Hoja1.$J$43]" table:style-name="ce24">
            <text:p>309.907,13 €</text:p>
          </table:table-cell>
          <table:table-cell office:value-type="currency" office:value="406657.08" table:style-name="ce38">
            <text:p>406.657,08 €</text:p>
          </table:table-cell>
          <table:table-cell office:value-type="float" office:value="31.219013902648889" table:formula="of:=([.F13]-[.E13])/[.E13]*100" table:style-name="ce34">
            <text:p>31,22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4">
            <text:p>- Encargos</text:p>
          </table:table-cell>
          <table:table-cell office:value-type="currency" office:value="652765.52" table:formula="of:=['file:///M:/2021%20ARCHIVO%20GENERAL/CCAA%20E%20IEF%202021/IEF/MASA%20SALARIAL%20FUCAS%20NOVIEMBRE%20Laura%201.12.2021.xlsx'#ANEXO_I.$AP$110]" table:style-name="ce46">
            <text:p>652.765,52 €</text:p>
          </table:table-cell>
          <table:table-cell office:value-type="currency" office:value="1335435.8600000001" table:formula="of:=['https://ftcas-my.sharepoint.com/personal/administracion1_fucas_org/Documents/Documentos/Escritorio/CCAA_IEF_202_TRABAJAR_NOELIA/LISTADO PERSONAL 2022 LP Y TODO EL AÑO 2022.xlsx'#PERSONAL_LP_Y_TF.$C$188]+1302.13" table:style-name="ce24">
            <text:p>1.335.435,86 €</text:p>
          </table:table-cell>
          <table:table-cell office:value-type="currency" office:value="673773.4" table:style-name="ce25">
            <text:p>673.773,40 €</text:p>
          </table:table-cell>
          <table:table-cell office:value-type="currency" office:value="767048.46999999986" table:formula="of:=['file:///C:/Users/lula/Downloads/IEF_FUCAS_2024/ANEXO_V_BALANCE_EXPLOTACION_2024_250306.xlsx'#Hoja1.$J$172]" table:style-name="ce24">
            <text:p>767.048,47 €</text:p>
          </table:table-cell>
          <table:table-cell office:value-type="currency" office:value="3122338.0600000005" table:style-name="ce38">
            <text:p>3.122.338,06 €</text:p>
          </table:table-cell>
          <table:table-cell office:value-type="float" office:value="307.05876905014901" table:formula="of:=([.F14]-[.E14])/[.E14]*100" table:style-name="ce34">
            <text:p>307,06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4">
            <text:p>- Aportaciones Dinerarias y Subv.</text:p>
          </table:table-cell>
          <table:table-cell office:value-type="currency" office:value="648735.19000000006" table:formula="of:=['file:///M:/2021%20ARCHIVO%20GENERAL/CCAA%20E%20IEF%202021/IEF/MASA%20SALARIAL%20FUCAS%20NOVIEMBRE%20Laura%201.12.2021.xlsx'#ANEXO_I.$AP$117]" table:style-name="ce46">
            <text:p>648.735,19 €</text:p>
          </table:table-cell>
          <table:table-cell office:value-type="currency" office:value="627655.79" table:formula="of:=['https://ftcas-my.sharepoint.com/personal/administracion1_fucas_org/Documents/Documentos/Escritorio/CCAA_IEF_202_TRABAJAR_NOELIA/LISTADO PERSONAL 2022 LP Y TODO EL AÑO 2022.xlsx'#PERSONAL_LP_Y_TF.$C$189]" table:style-name="ce24">
            <text:p>627.655,79 €</text:p>
          </table:table-cell>
          <table:table-cell office:value-type="currency" office:value="1693821.72" table:style-name="ce25">
            <text:p>1.693.821,72 €</text:p>
          </table:table-cell>
          <table:table-cell office:value-type="currency" office:value="2086832.01" table:formula="of:=['file:///C:/Users/lula/Downloads/IEF_FUCAS_2024/ANEXO_V_BALANCE_EXPLOTACION_2024_250306.xlsx'#Hoja1.$J$182]" table:style-name="ce24">
            <text:p>2.086.832,01 €</text:p>
          </table:table-cell>
          <table:table-cell office:value-type="currency" office:value="330532.74" table:style-name="ce38">
            <text:p>330.532,74 €</text:p>
          </table:table-cell>
          <table:table-cell office:value-type="float" office:value="-84.161027892225988" table:formula="of:=([.F15]-[.E15])/[.E15]*100" table:style-name="ce34">
            <text:p>-84,16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table:style-name="ce14"/>
          <table:table-cell table:style-name="ce47"/>
          <table:table-cell table:style-name="ce27"/>
          <table:table-cell table:style-name="ce28"/>
          <table:table-cell table:style-name="ce29"/>
          <table:table-cell table:style-name="ce39"/>
          <table:table-cell table:style-name="ce34"/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3">
            <text:p>(2) Sueldos y Salarios</text:p>
          </table:table-cell>
          <table:table-cell office:value-type="currency" office:value="1548407.3599999999" table:formula="of:=[.B18]+[.B19]" table:style-name="ce46">
            <text:p>1.548.407,36 €</text:p>
          </table:table-cell>
          <table:table-cell office:value-type="currency" office:value="2249145.6799999997" table:formula="of:=[.C18]+[.C19]" table:style-name="ce30">
            <text:p>2.249.145,68 €</text:p>
          </table:table-cell>
          <table:table-cell office:value-type="currency" office:value="2672844.2400000002" table:formula="of:=[.D18]+[.D19]" table:style-name="ce25">
            <text:p>2.672.844,24 €</text:p>
          </table:table-cell>
          <table:table-cell office:value-type="currency" office:value="3163787.61" table:formula="of:=[.E18]+[.E19]" table:style-name="ce24">
            <text:p>3.163.787,61 €</text:p>
          </table:table-cell>
          <table:table-cell office:value-type="currency" office:value="3859527.8800000008" table:formula="of:=[.F18]+[.F19]" table:style-name="ce41">
            <text:p>3.859.527,88 €</text:p>
          </table:table-cell>
          <table:table-cell office:value-type="float" office:value="21.990738815744997" table:formula="of:=([.F17]-[.E17])/[.E17]*100" table:style-name="ce34">
            <text:p>21,99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4">
            <text:p>- Consolidable</text:p>
          </table:table-cell>
          <table:table-cell office:value-type="currency" office:value="310415.63" table:formula="of:=(79222.85+53148.59+30165.33+147878.86)" table:style-name="ce46">
            <text:p>310.415,63 €</text:p>
          </table:table-cell>
          <table:table-cell office:value-type="currency" office:value="270272.31" table:formula="of:=['https://ftcas-my.sharepoint.com/personal/administracion1_fucas_org/Documents/Documentos/Escritorio/CCAA_IEF_202_TRABAJAR_NOELIA/LISTADO PERSONAL 2022 LP Y TODO EL AÑO 2022.xlsx'#PERSONAL_LP_Y_TF.$C$193]" table:style-name="ce30">
            <text:p>270.272,31 €</text:p>
          </table:table-cell>
          <table:table-cell office:value-type="currency" office:value="320393.45" table:style-name="ce25">
            <text:p>320.393,45 €</text:p>
          </table:table-cell>
          <table:table-cell office:value-type="currency" office:value="364985.9" table:formula="of:=['file:///C:/Users/lula/Downloads/IEF_FUCAS_2024/ANEXO_V_BALANCE_EXPLOTACION_2024_250306.xlsx'#Hoja1.$J$177]" table:style-name="ce24">
            <text:p>364.985,90 €</text:p>
          </table:table-cell>
          <table:table-cell office:value-type="currency" office:value="330532.74" table:formula="of:=[.F15]" table:style-name="ce40">
            <text:p>330.532,74 €</text:p>
          </table:table-cell>
          <table:table-cell office:value-type="float" office:value="-9.4395865703305333" table:formula="of:=([.F18]-[.E18])/[.E18]*100" table:style-name="ce34">
            <text:p>-9,44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4">
            <text:p>- No Consolidable</text:p>
          </table:table-cell>
          <table:table-cell office:value-type="currency" office:value="1237991.73" table:formula="of:=246906.65+652765.52+338319.56" table:style-name="ce46">
            <text:p>1.237.991,73 €</text:p>
          </table:table-cell>
          <table:table-cell office:value-type="currency" office:value="1978873.3699999999" table:formula="of:=['https://ftcas-my.sharepoint.com/personal/administracion1_fucas_org/Documents/Documentos/Escritorio/CCAA_IEF_202_TRABAJAR_NOELIA/LISTADO PERSONAL 2022 LP Y TODO EL AÑO 2022.xlsx'#PERSONAL_LP_Y_TF.$C$194]+1302.13" table:style-name="ce30">
            <text:p>1.978.873,37 €</text:p>
          </table:table-cell>
          <table:table-cell office:value-type="currency" office:value="2352450.79" table:style-name="ce25">
            <text:p>2.352.450,79 €</text:p>
          </table:table-cell>
          <table:table-cell office:value-type="currency" office:value="2798801.71" table:formula="of:=['file:///C:/Users/lula/Downloads/IEF_FUCAS_2024/ANEXO_V_BALANCE_EXPLOTACION_2024_250306.xlsx'#Hoja1.$J$183]" table:style-name="ce24">
            <text:p>2.798.801,71 €</text:p>
          </table:table-cell>
          <table:table-cell office:value-type="currency" office:value="3528995.1400000006" table:formula="of:=[.F13]+[.F14]" table:style-name="ce40">
            <text:p>3.528.995,14 €</text:p>
          </table:table-cell>
          <table:table-cell office:value-type="float" office:value="26.089502067654539" table:formula="of:=([.F19]-[.E19])/[.E19]*100" table:style-name="ce34">
            <text:p>26,09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table:style-name="ce14"/>
          <table:table-cell table:style-name="ce47"/>
          <table:table-cell table:style-name="ce27"/>
          <table:table-cell table:style-name="ce28"/>
          <table:table-cell table:style-name="ce29"/>
          <table:table-cell table:style-name="ce26"/>
          <table:table-cell table:style-name="ce34"/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3">
            <text:p>(3) Plantilla media<text:s/></text:p>
          </table:table-cell>
          <table:table-cell office:value-type="float" office:value="65.790000000000006" table:style-name="ce48">
            <text:p>65,79</text:p>
          </table:table-cell>
          <table:table-cell office:value-type="float" office:value="96.740000000000009" table:formula="of:=[.C23]+[.C27]" table:style-name="ce31">
            <text:p>96,74</text:p>
          </table:table-cell>
          <table:table-cell office:value-type="float" office:value="113.78999999999999" table:formula="of:=[.D23]+[.D27]" table:style-name="ce28">
            <text:p>113,79</text:p>
          </table:table-cell>
          <table:table-cell office:value-type="float" office:value="120.29722222222222" table:formula="of:=['file:///C:/Users/lula/Downloads/IEF_FUCAS_2024/01_BD_PERSONAL_24%20-%20copia.xlsx'#'Alta_masiva_de_trabajadores_(A'.$C$309]" table:style-name="ce32">
            <text:p>120,30</text:p>
          </table:table-cell>
          <table:table-cell office:value-type="float" office:value="154.15277777777777" table:formula="of:=[.F23]+[.F27]" table:style-name="ce37">
            <text:p>154,15</text:p>
          </table:table-cell>
          <table:table-cell office:value-type="float" office:value="28.143256286512575" table:formula="of:=([.F21]-[.E21])/[.E21]*100" table:style-name="ce35">
            <text:p>28,14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table:style-name="ce13"/>
          <table:table-cell table:style-name="ce47"/>
          <table:table-cell table:style-name="ce31"/>
          <table:table-cell table:style-name="ce28"/>
          <table:table-cell table:style-name="ce29"/>
          <table:table-cell table:style-name="ce26"/>
          <table:table-cell table:style-name="ce35"/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3">
            <text:p>Hombres</text:p>
          </table:table-cell>
          <table:table-cell office:value-type="float" office:value="9.6" table:formula="of:=SUM([.B24:.B25])" table:style-name="ce48">
            <text:p>9,60</text:p>
          </table:table-cell>
          <table:table-cell office:value-type="float" office:value="14" table:formula="of:=[.C24]+[.C25]" table:style-name="ce31">
            <text:p>14,00</text:p>
          </table:table-cell>
          <table:table-cell office:value-type="float" office:value="12.06" table:formula="of:=SUM([.D24:.D25])" table:style-name="ce28">
            <text:p>12,06</text:p>
          </table:table-cell>
          <table:table-cell office:value-type="float" office:value="16.011111111111113" table:formula="of:=SUM([.E24]+[.E25])" table:style-name="ce32">
            <text:p>16,01</text:p>
          </table:table-cell>
          <table:table-cell office:value-type="float" office:value="16.522222222222222" table:formula="of:=[.F24]+[.F25]" table:style-name="ce37">
            <text:p>16,52</text:p>
          </table:table-cell>
          <table:table-cell office:value-type="float" office:value="3.1922276197085244" table:formula="of:=([.F23]-[.E23])/[.E23]*100" table:style-name="ce35">
            <text:p>3,19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5">
            <text:p><text:s text:c="5"/>Temporales</text:p>
          </table:table-cell>
          <table:table-cell office:value-type="float" office:value="9.6" table:style-name="ce48">
            <text:p>9,60</text:p>
          </table:table-cell>
          <table:table-cell office:value-type="float" office:value="14" table:style-name="ce31">
            <text:p>14,00</text:p>
          </table:table-cell>
          <table:table-cell office:value-type="float" office:value="0.65" table:style-name="ce28">
            <text:p>0,65</text:p>
          </table:table-cell>
          <table:table-cell office:value-type="float" office:value="3.588888888888889" table:formula="of:=['file:///C:/Users/lula/Downloads/IEF_FUCAS_2024/01_BD_PERSONAL_24%20-%20copia.xlsx'#'Alta_masiva_de_trabajadores_(A'.$D$302]" table:style-name="ce32">
            <text:p>3,59</text:p>
          </table:table-cell>
          <table:table-cell office:value-type="float" office:value="1.5944444444444443" table:style-name="ce37">
            <text:p>1,59</text:p>
          </table:table-cell>
          <table:table-cell office:value-type="float" office:value="-55.572755417956664" table:formula="of:=([.F24]-[.E24])/[.E24]*100" table:style-name="ce35">
            <text:p>-55,57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5">
            <text:p><text:s text:c="5"/>Fijos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31">
            <text:p>0,00</text:p>
          </table:table-cell>
          <table:table-cell office:value-type="float" office:value="11.41" table:style-name="ce28">
            <text:p>11,41</text:p>
          </table:table-cell>
          <table:table-cell office:value-type="float" office:value="12.422222222222224" table:formula="of:=['file:///C:/Users/lula/Downloads/IEF_FUCAS_2024/01_BD_PERSONAL_24%20-%20copia.xlsx'#'Alta_masiva_de_trabajadores_(A'.$D$295]" table:style-name="ce32">
            <text:p>12,42</text:p>
          </table:table-cell>
          <table:table-cell office:value-type="float" office:value="14.927777777777779" table:style-name="ce37">
            <text:p>14,93</text:p>
          </table:table-cell>
          <table:table-cell office:value-type="float" office:value="20.16994633273702" table:formula="of:=([.F25]-[.E25])/[.E25]*100" table:style-name="ce35">
            <text:p>20,17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table:style-name="ce16"/>
          <table:table-cell table:style-name="ce47"/>
          <table:table-cell table:style-name="ce31"/>
          <table:table-cell table:style-name="ce28"/>
          <table:table-cell table:style-name="ce29"/>
          <table:table-cell table:style-name="ce37"/>
          <table:table-cell table:style-name="ce35"/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3">
            <text:p>Mujeres</text:p>
          </table:table-cell>
          <table:table-cell office:value-type="float" office:value="56.19" table:formula="of:=SUM([.B28:.B29])" table:style-name="ce48">
            <text:p>56,19</text:p>
          </table:table-cell>
          <table:table-cell office:value-type="float" office:value="82.740000000000009" table:formula="of:=[.C28]+[.C29]" table:style-name="ce31">
            <text:p>82,74</text:p>
          </table:table-cell>
          <table:table-cell office:value-type="float" office:value="101.72999999999999" table:formula="of:=SUM([.D28:.D29])" table:style-name="ce28">
            <text:p>101,73</text:p>
          </table:table-cell>
          <table:table-cell office:value-type="float" office:value="104.28611111111111" table:formula="of:=[.E28]+[.E29]" table:style-name="ce32">
            <text:p>104,29</text:p>
          </table:table-cell>
          <table:table-cell office:value-type="float" office:value="137.63055555555556" table:formula="of:=[.F28]+[.F29]" table:style-name="ce37">
            <text:p>137,63</text:p>
          </table:table-cell>
          <table:table-cell office:value-type="float" office:value="31.974003143062625" table:formula="of:=([.F27]-[.E27])/[.E27]*100" table:style-name="ce35">
            <text:p>31,97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5">
            <text:p><text:s text:c="5"/>Temporales</text:p>
          </table:table-cell>
          <table:table-cell office:value-type="float" office:value="29.99" table:style-name="ce48">
            <text:p>29,99</text:p>
          </table:table-cell>
          <table:table-cell office:value-type="float" office:value="57.85" table:style-name="ce31">
            <text:p>57,85</text:p>
          </table:table-cell>
          <table:table-cell office:value-type="float" office:value="9.24" table:style-name="ce28">
            <text:p>9,24</text:p>
          </table:table-cell>
          <table:table-cell office:value-type="float" office:value="7.4944444444444445" table:formula="of:=['file:///C:/Users/lula/Downloads/IEF_FUCAS_2024/01_BD_PERSONAL_24%20-%20copia.xlsx'#'Alta_masiva_de_trabajadores_(A'.$E$302]" table:style-name="ce32">
            <text:p>7,49</text:p>
          </table:table-cell>
          <table:table-cell office:value-type="float" office:value="23.416666666666668" table:style-name="ce37">
            <text:p>23,42</text:p>
          </table:table-cell>
          <table:table-cell office:value-type="float" office:value="212.45366938472947" table:formula="of:=([.F28]-[.E28])/[.E28]*100" table:style-name="ce35">
            <text:p>212,45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4">
          <table:table-cell office:value-type="string" table:style-name="ce16">
            <text:p><text:s text:c="5"/>Fijas</text:p>
          </table:table-cell>
          <table:table-cell office:value-type="float" office:value="26.2" table:style-name="ce48">
            <text:p>26,20</text:p>
          </table:table-cell>
          <table:table-cell office:value-type="float" office:value="24.89" table:style-name="ce31">
            <text:p>24,89</text:p>
          </table:table-cell>
          <table:table-cell office:value-type="float" office:value="92.49" table:style-name="ce28">
            <text:p>92,49</text:p>
          </table:table-cell>
          <table:table-cell office:value-type="float" office:value="96.791666666666671" table:formula="of:=['file:///C:/Users/lula/Downloads/IEF_FUCAS_2024/01_BD_PERSONAL_24%20-%20copia.xlsx'#'Alta_masiva_de_trabajadores_(A'.$E$295]" table:style-name="ce32">
            <text:p>96,79</text:p>
          </table:table-cell>
          <table:table-cell office:value-type="float" office:value="114.2138888888889" table:style-name="ce37">
            <text:p>114,21</text:p>
          </table:table-cell>
          <table:table-cell office:value-type="float" office:value="17.999713014779747" table:formula="of:=([.F29]-[.E29])/[.E29]*100" table:style-name="ce35">
            <text:p>18,00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5">
          <table:table-cell office:value-type="string" table:style-name="ce17">
            <text:p>Sueldo medio de personal (1)/(3)</text:p>
          </table:table-cell>
          <table:table-cell office:value-type="currency" office:value="23535.603587171303" table:formula="of:=[.B12]/[.B21]" table:style-name="ce49">
            <text:p>23.535,60 €</text:p>
          </table:table-cell>
          <table:table-cell office:value-type="currency" office:value="23249.386810006203" table:formula="of:=[.C12]/[.C21]" table:style-name="ce33">
            <text:p>23.249,39 €</text:p>
          </table:table-cell>
          <table:table-cell office:value-type="currency" office:value="23489.27181650409" table:formula="of:=[.D12]/[.D21]" table:style-name="ce33">
            <text:p>23.489,27 €</text:p>
          </table:table-cell>
          <table:table-cell office:value-type="currency" office:value="26299.756150275934" table:formula="of:=[.E12]/[.E21]" table:style-name="ce33">
            <text:p>26.299,76 €</text:p>
          </table:table-cell>
          <table:table-cell office:value-type="currency" office:value="25037.031026218585" table:formula="of:=[.F12]/[.F21]" table:style-name="ce33">
            <text:p>25.037,03 €</text:p>
          </table:table-cell>
          <table:table-cell office:value-type="float" office:value="-4.8012807299131595" table:formula="of:=([.F30]-[.E30])/[.E30]*100" table:style-name="ce36">
            <text:p>-4,80<text:s text:c="2"/></text:p>
          </table:table-cell>
          <table:table-cell table:number-columns-repeated="2" table:style-name="ce2"/>
          <table:table-cell table:number-columns-repeated="16375"/>
        </table:table-row>
        <table:table-row table:style-name="ro5">
          <table:table-cell table:style-name="ce18"/>
          <table:table-cell table:style-name="ce50"/>
          <table:table-cell table:number-columns-repeated="4" table:style-name="ce3"/>
          <table:table-cell table:style-name="ce4"/>
          <table:table-cell table:number-columns-repeated="2" table:style-name="ce2"/>
          <table:table-cell table:number-columns-repeated="16375"/>
        </table:table-row>
        <table:table-row table:number-rows-repeated="1048545" table:style-name="ro1">
          <table:table-cell table:number-columns-repeated="16384"/>
        </table:table-row>
        <table:named-expressions>
          <table:named-range table:name="Print_Area" table:cell-range-address="Hoja2.$A$1:Hoja2.$G$31" table:base-cell-address="Hoja2.$A$1"/>
          <table:named-range table:name="Print_Titles" table:cell-range-address="Hoja2.$A$2:Hoja2.$XFD$3" table:base-cell-address="Hoja2.$A$1"/>
        </table:named-expressions>
      </table:table>
      <table:table table:name="'file:///C:/Users/lula/Downloads/IEF_FUCAS_2024/01_BD_PERSONAL_24%20-%20copia.xlsx'#Hoja3" table:style-name="ta2">
        <table:table-source xlink:href="file:///C:/Users/lula/Downloads/IEF_FUCAS_2024/01_BD_PERSONAL_24%20-%20copia.xlsx" table:table-name="Hoja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Buscarv" table:style-name="ta2">
        <table:table-source xlink:href="file:///C:/Users/lula/Downloads/IEF_FUCAS_2024/01_BD_PERSONAL_24%20-%20copia.xlsx" table:table-name="Buscar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Cod_Centro" table:style-name="ta2">
        <table:table-source xlink:href="file:///C:/Users/lula/Downloads/IEF_FUCAS_2024/01_BD_PERSONAL_24%20-%20copia.xlsx" table:table-name="Cod_Centr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Oculta" table:style-name="ta2">
        <table:table-source xlink:href="file:///C:/Users/lula/Downloads/IEF_FUCAS_2024/01_BD_PERSONAL_24%20-%20copia.xlsx" table:table-name="Oculta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8"/>
          <table:table-cell office:value-type="string" office:string-value="100 - ORDINARIO INDEFINIDO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109 - CONVERSION DE TEMPORAL EN INDEFINIDO T.COMPLETO"/>
          <table:table-cell table:number-columns-repeated="16375"/>
        </table:table-row>
        <table:table-row>
          <table:table-cell table:number-columns-repeated="8"/>
          <table:table-cell office:value-type="string" office:string-value="130 - INDEFINIDO PERSONAS CON DISCAPACIDAD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139 - CONVERSION TEMPORAL EN INDEFINIDO DISCAP.T.COMPLETO"/>
          <table:table-cell table:number-columns-repeated="16375"/>
        </table:table-row>
        <table:table-row>
          <table:table-cell table:number-columns-repeated="8"/>
          <table:table-cell office:value-type="string" office:string-value="150 - INDEFINIDO T.COMPLETO INICIAL PROG.FOMENTO EMPLEO"/>
          <table:table-cell table:number-columns-repeated="16375"/>
        </table:table-row>
        <table:table-row>
          <table:table-cell table:number-columns-repeated="8"/>
          <table:table-cell office:value-type="string" office:string-value="189 - CONVERSION DE TEMPORAL A INDEFINIDO T.COMPLETO"/>
          <table:table-cell table:number-columns-repeated="16375"/>
        </table:table-row>
        <table:table-row>
          <table:table-cell table:number-columns-repeated="8"/>
          <table:table-cell office:value-type="string" office:string-value="200 - INDEFINIDO A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209 - CONVERSION DE TEMPORAL EN INDEFINIDO T.PARCIAL"/>
          <table:table-cell table:number-columns-repeated="16375"/>
        </table:table-row>
        <table:table-row>
          <table:table-cell table:number-columns-repeated="8"/>
          <table:table-cell office:value-type="string" office:string-value="230 - INDEFINIDO PERSONAS CON DISCAPACIDAD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239 - CONVERSION TEMPORAL EN INDEFINIDO DISCAP.T.PARCIAL"/>
          <table:table-cell table:number-columns-repeated="16375"/>
        </table:table-row>
        <table:table-row>
          <table:table-cell table:number-columns-repeated="8"/>
          <table:table-cell office:value-type="string" office:string-value="250 - INDEFINIDO T.PARCIAL INICIAL PROG.FOMENTO EMPLEO"/>
          <table:table-cell table:number-columns-repeated="16375"/>
        </table:table-row>
        <table:table-row>
          <table:table-cell table:number-columns-repeated="8"/>
          <table:table-cell office:value-type="string" office:string-value="289 - CONVERSION DE TEMPORAL A INDEFINIDO T.PARCIAL"/>
          <table:table-cell table:number-columns-repeated="16375"/>
        </table:table-row>
        <table:table-row>
          <table:table-cell table:number-columns-repeated="8"/>
          <table:table-cell office:value-type="string" office:string-value="300 - PARA LA REALIZACION DE TRABAJOS FIJO DISCONTINUOS"/>
          <table:table-cell table:number-columns-repeated="16375"/>
        </table:table-row>
        <table:table-row>
          <table:table-cell table:number-columns-repeated="8"/>
          <table:table-cell office:value-type="string" office:string-value="309 - INDEFINIDO FIJO DISCONTINUO TRANS.FOMENTO EMPLEO"/>
          <table:table-cell table:number-columns-repeated="16375"/>
        </table:table-row>
        <table:table-row>
          <table:table-cell table:number-columns-repeated="8"/>
          <table:table-cell office:value-type="string" office:string-value="330 - INDEFINIDO FIJO DISCONTINUO PERSONAS CON DISCAPACIDAD"/>
          <table:table-cell table:number-columns-repeated="16375"/>
        </table:table-row>
        <table:table-row>
          <table:table-cell table:number-columns-repeated="8"/>
          <table:table-cell office:value-type="string" office:string-value="339 - INDEFINIDO. FIJO DISCONTINUO. DISCAPACITADO. TRANSFORMACIÓN."/>
          <table:table-cell table:number-columns-repeated="16375"/>
        </table:table-row>
        <table:table-row>
          <table:table-cell table:number-columns-repeated="8"/>
          <table:table-cell office:value-type="string" office:string-value="350 - INDEFINIDO FIJO DISCONTINUO INICIAL FOMENTO EMPLEO"/>
          <table:table-cell table:number-columns-repeated="16375"/>
        </table:table-row>
        <table:table-row>
          <table:table-cell table:number-columns-repeated="8"/>
          <table:table-cell office:value-type="string" office:string-value="389 - CONVERSION TEMPORAL EN INDEFINIDO FIJOS DISCONTINU"/>
          <table:table-cell table:number-columns-repeated="16375"/>
        </table:table-row>
        <table:table-row>
          <table:table-cell table:number-columns-repeated="8"/>
          <table:table-cell office:value-type="string" office:string-value="401 - DURACION DETERMINADA T.COMPLETO OBRA O SERVICIO"/>
          <table:table-cell table:number-columns-repeated="16375"/>
        </table:table-row>
        <table:table-row>
          <table:table-cell table:number-columns-repeated="8"/>
          <table:table-cell office:value-type="string" office:string-value="402 - DUR.DETERM.T.COMPLETO EVENTUAL CIRCUNST.PRODUC"/>
          <table:table-cell table:number-columns-repeated="16375"/>
        </table:table-row>
        <table:table-row>
          <table:table-cell table:number-columns-repeated="8"/>
          <table:table-cell office:value-type="string" office:string-value="404 - Personal Investigador Predoctoral en Formación (R.D. 103/2019)"/>
          <table:table-cell table:number-columns-repeated="16375"/>
        </table:table-row>
        <table:table-row>
          <table:table-cell table:number-columns-repeated="8"/>
          <table:table-cell office:value-type="string" office:string-value="405 - MEJORA DE LA OCUPABILIDAD Y DE LA INSERCIÓN LABORAL A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406 - PROGRAMAS FINANCIADOS CON FONDOS EUROPEOS"/>
          <table:table-cell table:number-columns-repeated="16375"/>
        </table:table-row>
        <table:table-row>
          <table:table-cell table:number-columns-repeated="8"/>
          <table:table-cell office:value-type="string" office:string-value="408 - TEMPORAL.T.COMPLETO.NOMBR.ESTATUTARIOS O ADMIN."/>
          <table:table-cell table:number-columns-repeated="16375"/>
        </table:table-row>
        <table:table-row>
          <table:table-cell table:number-columns-repeated="8"/>
          <table:table-cell office:value-type="string" office:string-value="409 - PERSONAL DOCENTE E INVESTIGADOR DE UNIVERSIDADES"/>
          <table:table-cell table:number-columns-repeated="16375"/>
        </table:table-row>
        <table:table-row>
          <table:table-cell table:number-columns-repeated="8"/>
          <table:table-cell office:value-type="string" office:string-value="410 - DURACION DETERMINADA DE INTERINIDAD T.COMPLETO"/>
          <table:table-cell table:number-columns-repeated="16375"/>
        </table:table-row>
        <table:table-row>
          <table:table-cell table:number-columns-repeated="8"/>
          <table:table-cell office:value-type="string" office:string-value="412 - PERSONAL INVESTIGADOR DOCTOR. DURACION DETERMINADA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413 - DEPORTISTAS PROFESIONALES.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418 - TEMP. T. COMP. INTERINIDAD. NOMBR. ESTATUT O ADM."/>
          <table:table-cell table:number-columns-repeated="16375"/>
        </table:table-row>
        <table:table-row>
          <table:table-cell table:number-columns-repeated="8"/>
          <table:table-cell office:value-type="string" office:string-value="420 - EN PRACTICAS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421 - PARA LA FORMACION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430 - TEMPORAL TIEMPO COMPLETO PERSONAS CON DISCAPACIDAD"/>
          <table:table-cell table:number-columns-repeated="16375"/>
        </table:table-row>
        <table:table-row>
          <table:table-cell table:number-columns-repeated="8"/>
          <table:table-cell office:value-type="string" office:string-value="441 - DURACION DETERMINADA DE RELEVO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450 - DESEMPLEADOS EN EXCLUSION SOCIAL TEMP.T.COMPLETO"/>
          <table:table-cell table:number-columns-repeated="16375"/>
        </table:table-row>
        <table:table-row>
          <table:table-cell table:number-columns-repeated="8"/>
          <table:table-cell office:value-type="string" office:string-value="452 - TEMP. TIEMPO COMPLETO. TRABAJADORES DESEMPLEADOS CONTRATADOS POR EMPRESAS DE INSERCIÓN"/>
          <table:table-cell table:number-columns-repeated="16375"/>
        </table:table-row>
        <table:table-row>
          <table:table-cell table:number-columns-repeated="8"/>
          <table:table-cell office:value-type="string" office:string-value="501 - DURACION DETERMINADA T.PARCIAL OBRA O SERVICIO"/>
          <table:table-cell table:number-columns-repeated="16375"/>
        </table:table-row>
        <table:table-row>
          <table:table-cell table:number-columns-repeated="8"/>
          <table:table-cell office:value-type="string" office:string-value="502 - DUR.DETERM.T.PARCIAL EVENTUAL CIRCUNST.PRODUC"/>
          <table:table-cell table:number-columns-repeated="16375"/>
        </table:table-row>
        <table:table-row>
          <table:table-cell table:number-columns-repeated="8"/>
          <table:table-cell office:value-type="string" office:string-value="505 - MEJORA DE LA OCUPABILIDAD Y DE LA INSERCIÓN LABORAL A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506 - PROGRAMAS FINANCIADOS CON FONDOS EUROPEOS"/>
          <table:table-cell table:number-columns-repeated="16375"/>
        </table:table-row>
        <table:table-row>
          <table:table-cell table:number-columns-repeated="8"/>
          <table:table-cell office:value-type="string" office:string-value="508 - TEMP. T. PARCIAL. NOMBR. ESTATUTARIOS O ADMIN."/>
          <table:table-cell table:number-columns-repeated="16375"/>
        </table:table-row>
        <table:table-row>
          <table:table-cell table:number-columns-repeated="8"/>
          <table:table-cell office:value-type="string" office:string-value="509 - PERSONAL DOCENTE E INVESTIGADOR DE UNIVERSIDADES"/>
          <table:table-cell table:number-columns-repeated="16375"/>
        </table:table-row>
        <table:table-row>
          <table:table-cell table:number-columns-repeated="8"/>
          <table:table-cell office:value-type="string" office:string-value="510 - DURACION DETERMINADA TIEMPO PARCIAL INTERINIDAD"/>
          <table:table-cell table:number-columns-repeated="16375"/>
        </table:table-row>
        <table:table-row>
          <table:table-cell table:number-columns-repeated="8"/>
          <table:table-cell office:value-type="string" office:string-value="513 - DEPORTISTAS PROFESIONALES.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518 - TEMP. T.PARCIAL. INTERINIDAD. NOMBR. ESTATUT O ADM"/>
          <table:table-cell table:number-columns-repeated="16375"/>
        </table:table-row>
        <table:table-row>
          <table:table-cell table:number-columns-repeated="8"/>
          <table:table-cell office:value-type="string" office:string-value="520 - EN PRACTICAS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521 - PARA LA FORMACION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530 - DURACION DETERMINADA T.PARCIAL PERSONAS CON DISCAPACIDAD"/>
          <table:table-cell table:number-columns-repeated="16375"/>
        </table:table-row>
        <table:table-row>
          <table:table-cell table:number-columns-repeated="8"/>
          <table:table-cell office:value-type="string" office:string-value="540 - DURACION DETERMINADA T.PARCIAL JUBILACION PARCIAL"/>
          <table:table-cell table:number-columns-repeated="16375"/>
        </table:table-row>
        <table:table-row>
          <table:table-cell table:number-columns-repeated="8"/>
          <table:table-cell office:value-type="string" office:string-value="541 - DURACION DETERMINADA DE RELEVO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550 - EN EXCLUSION SOCIAL/PENADOS TEMPORALES T.PARCIAL"/>
          <table:table-cell table:number-columns-repeated="16375"/>
        </table:table-row>
        <table:table-row>
          <table:table-cell table:number-columns-repeated="8"/>
          <table:table-cell office:value-type="string" office:string-value="552 - TEMP. TIEMPO PARCIAL. TRABAJADORES DESEMPLEADOS CONTRATADOS POR EMPRESAS DE INSERCIÓN"/>
          <table:table-cell table:number-columns-repeated="16375"/>
        </table:table-row>
        <table:table-row>
          <table:table-cell table:number-columns-repeated="8"/>
          <table:table-cell office:value-type="string" office:string-value="990 - Relaciones Laborales con Carácter Especial"/>
          <table:table-cell table:number-columns-repeated="16375"/>
        </table:table-row>
        <table:table-row table:number-rows-repeated="1048522">
          <table:table-cell table:number-columns-repeated="16375"/>
        </table:table-row>
      </table:table>
      <table:table table:name="'file:///C:/Users/lula/Downloads/IEF_FUCAS_2024/01_BD_PERSONAL_24%20-%20copia.xlsx'#Alta_masiva_de_trabajadores_(A" table:style-name="ta2">
        <table:table-source xlink:href="file:///C:/Users/lula/Downloads/IEF_FUCAS_2024/01_BD_PERSONAL_24%20-%20copia.xlsx" table:table-name="Alta_masiva_de_trabajadores_(A" table:mode="copy-results-only"/>
        <table:table-column/>
        <table:table-row table:number-rows-repeated="294">
          <table:table-cell table:number-columns-repeated="16384"/>
        </table:table-row>
        <table:table-row>
          <table:table-cell table:number-columns-repeated="3"/>
          <table:table-cell office:value-type="float" office:value="12.422222222222224"/>
          <table:table-cell office:value-type="float" office:value="96.791666666666671"/>
          <table:table-cell table:number-columns-repeated="16379"/>
        </table:table-row>
        <table:table-row table:number-rows-repeated="6">
          <table:table-cell table:number-columns-repeated="16384"/>
        </table:table-row>
        <table:table-row>
          <table:table-cell table:number-columns-repeated="3"/>
          <table:table-cell office:value-type="float" office:value="3.588888888888889"/>
          <table:table-cell office:value-type="float" office:value="7.4944444444444445"/>
          <table:table-cell table:number-columns-repeated="16379"/>
        </table:table-row>
        <table:table-row table:number-rows-repeated="6">
          <table:table-cell table:number-columns-repeated="16384"/>
        </table:table-row>
        <table:table-row>
          <table:table-cell table:number-columns-repeated="2"/>
          <table:table-cell office:value-type="float" office:value="120.29722222222222"/>
          <table:table-cell table:number-columns-repeated="16381"/>
        </table:table-row>
        <table:table-row table:number-rows-repeated="1048267">
          <table:table-cell table:number-columns-repeated="16381"/>
        </table:table-row>
      </table:table>
      <table:table table:name="'file:///C:/Users/lula/Downloads/IEF_FUCAS_2024/01_BD_PERSONAL_24%20-%20copia.xlsx'#Historico_contratos" table:style-name="ta2">
        <table:table-source xlink:href="file:///C:/Users/lula/Downloads/IEF_FUCAS_2024/01_BD_PERSONAL_24%20-%20copia.xlsx" table:table-name="Historico_contra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Conv_Indefinidos_2024" table:style-name="ta2">
        <table:table-source xlink:href="file:///C:/Users/lula/Downloads/IEF_FUCAS_2024/01_BD_PERSONAL_24%20-%20copia.xlsx" table:table-name="Conv_Indefinidos_20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Bajas_2024" table:style-name="ta2">
        <table:table-source xlink:href="file:///C:/Users/lula/Downloads/IEF_FUCAS_2024/01_BD_PERSONAL_24%20-%20copia.xlsx" table:table-name="Bajas_20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Altas_2024" table:style-name="ta2">
        <table:table-source xlink:href="file:///C:/Users/lula/Downloads/IEF_FUCAS_2024/01_BD_PERSONAL_24%20-%20copia.xlsx" table:table-name="Altas_20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altas_baja_Contratos_a_Septiemb" table:style-name="ta2">
        <table:table-source xlink:href="file:///C:/Users/lula/Downloads/IEF_FUCAS_2024/01_BD_PERSONAL_24%20-%20copia.xlsx" table:table-name="altas_baja_Contratos_a_Septiemb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altas_baja_Contratos_a_oct_24" table:style-name="ta2">
        <table:table-source xlink:href="file:///C:/Users/lula/Downloads/IEF_FUCAS_2024/01_BD_PERSONAL_24%20-%20copia.xlsx" table:table-name="altas_baja_Contratos_a_oct_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Altas_baja_cambios_24" table:style-name="ta2">
        <table:table-source xlink:href="file:///C:/Users/lula/Downloads/IEF_FUCAS_2024/01_BD_PERSONAL_24%20-%20copia.xlsx" table:table-name="Altas_baja_cambios_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Cambios_Centro_Servicos" table:style-name="ta2">
        <table:table-source xlink:href="file:///C:/Users/lula/Downloads/IEF_FUCAS_2024/01_BD_PERSONAL_24%20-%20copia.xlsx" table:table-name="Cambios_Centro_Servic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M:/2021%20ARCHIVO%20GENERAL/CCAA%20E%20IEF%202021/IEF/MASA%20SALARIAL%20FUCAS%20NOVIEMBRE%20Laura%201.12.2021.xlsx'#INTRODUCCION" table:style-name="ta2">
        <table:table-source xlink:href="file:///M:/2021%20ARCHIVO%20GENERAL/CCAA%20E%20IEF%202021/IEF/MASA%20SALARIAL%20FUCAS%20NOVIEMBRE%20Laura%201.12.2021.xlsx" table:table-name="INTRODUCCI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M:/2021%20ARCHIVO%20GENERAL/CCAA%20E%20IEF%202021/IEF/MASA%20SALARIAL%20FUCAS%20NOVIEMBRE%20Laura%201.12.2021.xlsx'#ANEXO_I" table:style-name="ta2">
        <table:table-source xlink:href="file:///M:/2021%20ARCHIVO%20GENERAL/CCAA%20E%20IEF%202021/IEF/MASA%20SALARIAL%20FUCAS%20NOVIEMBRE%20Laura%201.12.2021.xlsx" table:table-name="ANEXO_I" table:mode="copy-results-only"/>
        <table:table-column/>
        <table:table-row table:number-rows-repeated="104">
          <table:table-cell table:number-columns-repeated="16384"/>
        </table:table-row>
        <table:table-row>
          <table:table-cell table:number-columns-repeated="41"/>
          <table:table-cell office:value-type="float" office:value="246906.65"/>
          <table:table-cell table:number-columns-repeated="16342"/>
        </table:table-row>
        <table:table-row table:number-rows-repeated="4">
          <table:table-cell table:number-columns-repeated="16384"/>
        </table:table-row>
        <table:table-row>
          <table:table-cell table:number-columns-repeated="41"/>
          <table:table-cell office:value-type="float" office:value="652765.52"/>
          <table:table-cell table:number-columns-repeated="16342"/>
        </table:table-row>
        <table:table-row table:number-rows-repeated="6">
          <table:table-cell table:number-columns-repeated="16384"/>
        </table:table-row>
        <table:table-row>
          <table:table-cell table:number-columns-repeated="41"/>
          <table:table-cell office:value-type="float" office:value="648735.19000000006"/>
          <table:table-cell table:number-columns-repeated="16342"/>
        </table:table-row>
        <table:table-row table:number-rows-repeated="1048459">
          <table:table-cell table:number-columns-repeated="16342"/>
        </table:table-row>
      </table:table>
      <table:table table:name="'file:///M:/2021%20ARCHIVO%20GENERAL/CCAA%20E%20IEF%202021/IEF/MASA%20SALARIAL%20FUCAS%20NOVIEMBRE%20Laura%201.12.2021.xlsx'#ANEXO_II" table:style-name="ta2">
        <table:table-source xlink:href="file:///M:/2021%20ARCHIVO%20GENERAL/CCAA%20E%20IEF%202021/IEF/MASA%20SALARIAL%20FUCAS%20NOVIEMBRE%20Laura%201.12.2021.xlsx" table:table-name="ANEXO_I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M:/2021%20ARCHIVO%20GENERAL/CCAA%20E%20IEF%202021/IEF/MASA%20SALARIAL%20FUCAS%20NOVIEMBRE%20Laura%201.12.2021.xlsx'#ANEXO_III" table:style-name="ta2">
        <table:table-source xlink:href="file:///M:/2021%20ARCHIVO%20GENERAL/CCAA%20E%20IEF%202021/IEF/MASA%20SALARIAL%20FUCAS%20NOVIEMBRE%20Laura%201.12.2021.xlsx" table:table-name="ANEXO_II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M:/2021%20ARCHIVO%20GENERAL/CCAA%20E%20IEF%202021/IEF/MASA%20SALARIAL%20FUCAS%20NOVIEMBRE%20Laura%201.12.2021.xlsx'#ANEXO_IV" table:style-name="ta2">
        <table:table-source xlink:href="file:///M:/2021%20ARCHIVO%20GENERAL/CCAA%20E%20IEF%202021/IEF/MASA%20SALARIAL%20FUCAS%20NOVIEMBRE%20Laura%201.12.2021.xlsx" table:table-name="ANEXO_I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M:/2021%20ARCHIVO%20GENERAL/CCAA%20E%20IEF%202021/IEF/MASA%20SALARIAL%20FUCAS%20NOVIEMBRE%20Laura%201.12.2021.xlsx'#G50" table:style-name="ta2">
        <table:table-source xlink:href="file:///M:/2021%20ARCHIVO%20GENERAL/CCAA%20E%20IEF%202021/IEF/MASA%20SALARIAL%20FUCAS%20NOVIEMBRE%20Laura%201.12.2021.xlsx" table:table-name="G5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ftcas-my.sharepoint.com/personal/administracion1_fucas_org/Documents/Documentos/Escritorio/CCAA_IEF_202_TRABAJAR_NOELIA/LISTADO%20PERSONAL%202022%20LP%20Y%20TODO%20EL%20AÑO%202022.xlsx'#PERSONAL_LP_Y_TF" table:style-name="ta2">
        <table:table-source xlink:href="https://ftcas-my.sharepoint.com/personal/administracion1_fucas_org/Documents/Documentos/Escritorio/CCAA_IEF_202_TRABAJAR_NOELIA/LISTADO%20PERSONAL%202022%20LP%20Y%20TODO%20EL%20AÑO%202022.xlsx" table:table-name="PERSONAL_LP_Y_TF" table:mode="copy-results-only"/>
        <table:table-column/>
        <table:table-row table:number-rows-repeated="186">
          <table:table-cell table:number-columns-repeated="16384"/>
        </table:table-row>
        <table:table-row>
          <table:table-cell table:number-columns-repeated="2"/>
          <table:table-cell office:value-type="float" office:value="286054.02999999997"/>
          <table:table-cell table:number-columns-repeated="16381"/>
        </table:table-row>
        <table:table-row>
          <table:table-cell table:number-columns-repeated="2"/>
          <table:table-cell office:value-type="float" office:value="1334133.7300000002"/>
          <table:table-cell table:number-columns-repeated="16381"/>
        </table:table-row>
        <table:table-row>
          <table:table-cell table:number-columns-repeated="2"/>
          <table:table-cell office:value-type="float" office:value="627655.79"/>
          <table:table-cell table:number-columns-repeated="16381"/>
        </table:table-row>
        <table:table-row table:number-rows-repeated="3">
          <table:table-cell table:number-columns-repeated="16384"/>
        </table:table-row>
        <table:table-row>
          <table:table-cell table:number-columns-repeated="2"/>
          <table:table-cell office:value-type="float" office:value="270272.31"/>
          <table:table-cell table:number-columns-repeated="16381"/>
        </table:table-row>
        <table:table-row>
          <table:table-cell table:number-columns-repeated="2"/>
          <table:table-cell office:value-type="float" office:value="1977571.24"/>
          <table:table-cell table:number-columns-repeated="16381"/>
        </table:table-row>
        <table:table-row table:number-rows-repeated="1048382">
          <table:table-cell table:number-columns-repeated="16381"/>
        </table:table-row>
      </table:table>
      <table:table table:name="'file:///C:/Users/lula/Downloads/IEF_FUCAS_2024/ANEXO_V_BALANCE_EXPLOTACION_2024_250306.xlsx'#Hoja1" table:style-name="ta2">
        <table:table-source xlink:href="file:///C:/Users/lula/Downloads/IEF_FUCAS_2024/ANEXO_V_BALANCE_EXPLOTACION_2024_250306.xlsx" table:table-name="Hoja1" table:mode="copy-results-only"/>
        <table:table-column/>
        <table:table-row table:number-rows-repeated="42">
          <table:table-cell table:number-columns-repeated="16384"/>
        </table:table-row>
        <table:table-row>
          <table:table-cell table:number-columns-repeated="9"/>
          <table:table-cell office:value-type="float" office:value="309907.12999999989"/>
          <table:table-cell table:number-columns-repeated="16374"/>
        </table:table-row>
        <table:table-row table:number-rows-repeated="128">
          <table:table-cell table:number-columns-repeated="16384"/>
        </table:table-row>
        <table:table-row>
          <table:table-cell table:number-columns-repeated="9"/>
          <table:table-cell office:value-type="float" office:value="767048.46999999986"/>
          <table:table-cell table:number-columns-repeated="16374"/>
        </table:table-row>
        <table:table-row table:number-rows-repeated="4">
          <table:table-cell table:number-columns-repeated="16384"/>
        </table:table-row>
        <table:table-row>
          <table:table-cell table:number-columns-repeated="9"/>
          <table:table-cell office:value-type="float" office:value="364985.9"/>
          <table:table-cell table:number-columns-repeated="16374"/>
        </table:table-row>
        <table:table-row table:number-rows-repeated="4">
          <table:table-cell table:number-columns-repeated="16384"/>
        </table:table-row>
        <table:table-row>
          <table:table-cell table:number-columns-repeated="9"/>
          <table:table-cell office:value-type="float" office:value="2086832.01"/>
          <table:table-cell table:number-columns-repeated="16374"/>
        </table:table-row>
        <table:table-row>
          <table:table-cell table:number-columns-repeated="9"/>
          <table:table-cell office:value-type="float" office:value="2798801.71"/>
          <table:table-cell table:number-columns-repeated="16374"/>
        </table:table-row>
        <table:table-row table:number-rows-repeated="1048393">
          <table:table-cell table:number-columns-repeated="16374"/>
        </table:table-row>
      </table:table>
      <table:named-expressions>
        <table:named-range table:name="RangeContractType" table:cell-range-address="'file:///C:/Users/lula/Downloads/IEF_FUCAS_2024/01_BD_PERSONAL_24%20-%20copia.xlsx'#Oculta.$I$3:Oculta.$I$54" table:base-cell-address="Hoja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text-style style:name="N30">
      <number:text-content/>
    </number:text-style>
    <number:currency-style style:name="N36">
      <number:number number:decimal-places="2" number:min-decimal-places="2" number:min-integer-digits="1" number:grouping="true"/>
      <number:text> </number:text>
      <number:currency-symbol>€</number:currency-symbol>
    </number:currency-style>
    <number:number-style style:name="N37">
      <number:number number:decimal-places="2" number:min-decimal-places="2" number:min-integer-digits="1" number:grouping="true"/>
      <number:text> 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left>
          <text:p/>
        </style:region-left>
        <style:region-right>
          <text:p/>
        </style:region-right>
      </style:header>
      <style:header-left style:display="false"/>
      <style:header-first/>
      <style:footer>
        <text:p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/>
    <dc:description/>
    <dc:subject/>
    <meta:initial-creator>IGAE</meta:initial-creator>
    <dc:creator>Manuel Hernández</dc:creator>
    <meta:creation-date>2004-11-02T11:39:32Z</meta:creation-date>
    <dc:date>2026-04-18T17:19:07Z</dc:date>
    <meta:print-date>2026-04-18T17:19:00Z</meta:print-date>
    <meta:user-defined meta:name="ContentTypeId">0x01010072BC82903EC53C4A89794FC6F22114FC</meta:user-defined>
    <meta:user-defined meta:name="MediaServiceImageTags"/>
  </office:meta>
</office:document-meta>
</file>