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Consolas" svg:font-family="Consolas"/>
  </office:font-face-decls>
  <office:automatic-styles>
    <style:style style:name="ce1" style:family="table-cell" style:parent-style-name="Default" style:data-style-name="N0">
      <style:text-properties fo:color="#FF0000"/>
    </style:style>
    <style:style style:name="ce2" style:family="table-cell" style:parent-style-name="Default" style:data-style-name="N0">
      <style:table-cell-properties fo:background-color="#FFFFFF"/>
      <style:text-properties fo:color="#FF0000"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ext-properties fo:color="#FF0000"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0">
      <style:text-properties fo:color="#FF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FF0000"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0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wrap-option="wrap" fo:background-color="#FFF2CC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ext-properties fo:color="#000000" fo:font-size="10pt" style:font-size-asian="10pt" style:font-size-complex="10pt"/>
    </style:style>
    <style:style style:name="ce12" style:family="table-cell" style:parent-style-name="Default" style:data-style-name="N0">
      <style:table-cell-properties fo:border="thin solid #000000"/>
      <style:text-properties fo:color="#242424" style:font-name="Consolas" style:font-name-asian="Consolas" style:font-name-complex="Consolas" style:font-family-generic="modern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242424" style:font-name="Consolas" style:font-name-asian="Consolas" style:font-name-complex="Consolas" style:font-family-generic="modern"/>
    </style:style>
    <style:style style:name="ce16" style:family="table-cell" style:parent-style-name="Default" style:data-style-name="N12">
      <style:table-cell-properties fo:background-color="#FFFFFF"/>
      <style:text-properties fo:color="#FF0000"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14">
      <style:table-cell-properties fo:background-color="#FFFFFF"/>
      <style:text-properties fo:color="#FF0000"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ext-properties fo:color="#FF0000"/>
    </style:style>
    <style:style style:name="ce1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automatic" fo:wrap-option="wrap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23" style:family="table-cell" style:parent-style-name="Default" style:data-style-name="N0">
      <style:table-cell-properties fo:border="thin solid #000000"/>
      <style:text-properties fo:color="#000000"/>
    </style:style>
    <style:style style:name="ce24" style:family="table-cell" style:parent-style-name="Default" style:data-style-name="N12">
      <style:table-cell-properties fo:border="thin solid #000000"/>
      <style:text-properties fo:color="#000000"/>
    </style:style>
    <style:style style:name="ce25" style:family="table-cell" style:parent-style-name="Default" style:data-style-name="N0">
      <style:table-cell-properties fo:border="thin solid #000000"/>
    </style:style>
    <style:style style:name="ce26" style:family="table-cell" style:parent-style-name="Default" style:data-style-name="N12">
      <style:table-cell-properties fo:border="thin solid #000000"/>
    </style:style>
    <style:style style:name="ce27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/>
    </style:style>
    <style:style style:name="ce28" style:family="table-cell" style:parent-style-name="Default" style:data-style-name="N12">
      <style:table-cell-properties fo:border="thin solid #000000"/>
      <style:text-properties fo:color="#000000" style:font-name="Arial" style:font-name-asian="Arial" style:font-name-complex="Arial"/>
    </style:style>
    <style:style style:name="co1" style:family="table-column">
      <style:table-column-properties fo:break-before="auto" style:column-width="0.105833333333333cm"/>
    </style:style>
    <style:style style:name="co2" style:family="table-column">
      <style:table-column-properties fo:break-before="auto" style:column-width="1.29645833333333cm"/>
    </style:style>
    <style:style style:name="co3" style:family="table-column">
      <style:table-column-properties fo:break-before="auto" style:column-width="4.81541666666667cm"/>
    </style:style>
    <style:style style:name="co4" style:family="table-column">
      <style:table-column-properties fo:break-before="auto" style:column-width="3.4925cm"/>
    </style:style>
    <style:style style:name="co5" style:family="table-column">
      <style:table-column-properties fo:break-before="auto" style:column-width="3.65125cm"/>
    </style:style>
    <style:style style:name="co6" style:family="table-column">
      <style:table-column-properties fo:break-before="auto" style:column-width="2.8575cm"/>
    </style:style>
    <style:style style:name="co7" style:family="table-column">
      <style:table-column-properties fo:break-before="auto" style:column-width="8.784166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7.5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17.25pt" style:use-optimal-row-height="false" fo:break-before="auto"/>
    </style:style>
    <style:style style:name="ro6" style:family="table-row">
      <style:table-row-properties style:row-height="12.75pt" style:use-optimal-row-height="false" fo:break-before="auto"/>
    </style:style>
    <style:style style:name="ro7" style:family="table-row">
      <style:table-row-properties style:row-height="14.1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LACION_NOMINAL" table:style-name="ta1">
        <table:table-column table:style-name="co1" table:default-cell-style-name="ce3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3"/>
        <table:table-column table:style-name="co6" table:default-cell-style-name="ce2"/>
        <table:table-column table:style-name="co7" table:default-cell-style-name="ce2"/>
        <table:table-column table:style-name="co8" table:number-columns-repeated="16377" table:default-cell-style-name="ce3"/>
        <table:table-row table:style-name="ro1">
          <table:table-cell/>
          <table:table-cell table:number-columns-spanned="4" table:number-rows-spanned="1" table:style-name="ce18"/>
          <table:covered-table-cell table:number-columns-repeated="3"/>
          <table:table-cell table:number-columns-repeated="2" table:style-name="ce2"/>
          <table:table-cell table:number-columns-repeated="16377"/>
        </table:table-row>
        <table:table-row table:style-name="ro1">
          <table:table-cell table:style-name="ce1"/>
          <table:table-cell office:value-type="string" table:number-columns-spanned="3" table:number-rows-spanned="1" table:style-name="ce21">
            <text:p>5. RETRIBUCIONES</text:p>
          </table:table-cell>
          <table:covered-table-cell table:number-columns-repeated="2"/>
          <table:table-cell table:style-name="ce6"/>
          <table:table-cell table:number-columns-repeated="2" table:style-name="ce7"/>
          <table:table-cell table:number-columns-repeated="16377" table:style-name="ce1"/>
        </table:table-row>
        <table:table-row table:style-name="ro2">
          <table:table-cell table:style-name="ce1"/>
          <table:table-cell table:number-columns-repeated="2" table:style-name="ce8"/>
          <table:table-cell table:style-name="ce13"/>
          <table:table-cell table:style-name="ce9"/>
          <table:table-cell table:number-columns-repeated="2" table:style-name="ce7"/>
          <table:table-cell table:number-columns-repeated="16377" table:style-name="ce1"/>
        </table:table-row>
        <table:table-row table:style-name="ro3">
          <table:table-cell table:style-name="ce1"/>
          <table:table-cell office:value-type="string" table:number-columns-spanned="6" table:number-rows-spanned="1" table:style-name="ce19">
            <text:p>5.1.2. RETRIBUCIONES SEGÚN CATEGORÍA Y CENTRO O SERVICIO DEL PERSONAL DE LA FUNDACIÓN.</text:p>
          </table:table-cell>
          <table:covered-table-cell table:number-columns-repeated="5"/>
          <table:table-cell table:number-columns-repeated="16377" table:style-name="ce1"/>
        </table:table-row>
        <table:table-row table:style-name="ro4">
          <table:table-cell table:style-name="ce1"/>
          <table:table-cell office:value-type="string" table:number-columns-spanned="6" table:number-rows-spanned="1" table:style-name="ce19">
            <text:p>TOTAL TRABAJADORES DE LA FUNDACIÓN TUTELAR CANARIA PARA LA ACCIÓN SOCIAL, M.P. 2025</text:p>
          </table:table-cell>
          <table:covered-table-cell table:number-columns-repeated="5"/>
          <table:table-cell table:number-columns-repeated="16377" table:style-name="ce1"/>
        </table:table-row>
        <table:table-row table:style-name="ro5">
          <table:table-cell table:style-name="ce4"/>
          <table:table-cell office:value-type="string" table:style-name="ce10">
            <text:p>Nº</text:p>
          </table:table-cell>
          <table:table-cell office:value-type="string" table:style-name="ce10">
            <text:p>CATEGORIA</text:p>
          </table:table-cell>
          <table:table-cell office:value-type="string" table:style-name="ce10">
            <text:p>TIPO CONTRATO</text:p>
          </table:table-cell>
          <table:table-cell office:value-type="string" table:style-name="ce10">
            <text:p>NOMBRE</text:p>
          </table:table-cell>
          <table:table-cell office:value-type="string" table:style-name="ce10">
            <text:p>RETRIBUCIONES</text:p>
          </table:table-cell>
          <table:table-cell office:value-type="string" table:style-name="ce10">
            <text:p>CENTRO O SERVICIO</text:p>
          </table:table-cell>
          <table:table-cell table:number-columns-repeated="16377" table:style-name="ce4"/>
        </table:table-row>
        <table:table-row table:style-name="ro6">
          <table:table-cell table:style-name="ce1"/>
          <table:table-cell office:value-type="float" office:value="1" table:style-name="ce14">
            <text:p>1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MAA</text:p>
          </table:table-cell>
          <table:table-cell office:value-type="currency" office:value="31015.65" table:style-name="ce24">
            <text:p>31.015,65 €</text:p>
          </table:table-cell>
          <table:table-cell office:value-type="string" table:style-name="ce25">
            <text:p>CENTRO DE ESTANCIA DIURNA LOS RUISEÑORES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2" table:style-name="ce14">
            <text:p>2</text:p>
          </table:table-cell>
          <table:table-cell office:value-type="string" table:style-name="ce22">
            <text:p>GII.TITULADO NIVEL 3<text:s/>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MRBM</text:p>
          </table:table-cell>
          <table:table-cell office:value-type="currency" office:value="43024.02" table:style-name="ce24">
            <text:p>43.024,02 €</text:p>
          </table:table-cell>
          <table:table-cell office:value-type="string" table:style-name="ce25">
            <text:p>CENTRO ADULTOS HNO. PEDRO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3" table:style-name="ce14">
            <text:p>3</text:p>
          </table:table-cell>
          <table:table-cell office:value-type="string" table:style-name="ce22">
            <text:p>GERENTE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IEDO</text:p>
          </table:table-cell>
          <table:table-cell office:value-type="currency" office:value="50651.41" table:style-name="ce26">
            <text:p>50.651,41 €</text:p>
          </table:table-cell>
          <table:table-cell office:value-type="string" table:style-name="ce25">
            <text:p>SERVICIOS GENERALES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4" table:style-name="ce14">
            <text:p>4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MADA</text:p>
          </table:table-cell>
          <table:table-cell office:value-type="currency" office:value="30424.97" table:style-name="ce26">
            <text:p>30.424,97 €</text:p>
          </table:table-cell>
          <table:table-cell office:value-type="string" table:style-name="ce25">
            <text:p>CENTRO DE DÍA PARA MAYORES DE MARZAGÁN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5" table:style-name="ce14">
            <text:p>5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SGR</text:p>
          </table:table-cell>
          <table:table-cell office:value-type="currency" office:value="42903.27" table:style-name="ce24">
            <text:p>42.903,27 €</text:p>
          </table:table-cell>
          <table:table-cell office:value-type="string" table:style-name="ce25">
            <text:p>C.P.E.E. CONCERTADO LA CASIT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6" table:style-name="ce14">
            <text:p>6</text:p>
          </table:table-cell>
          <table:table-cell office:value-type="string" table:style-name="ce22">
            <text:p>GIII.TECNICO SUPERIOR NIVEL 1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YMLR</text:p>
          </table:table-cell>
          <table:table-cell office:value-type="currency" office:value="24375.48" table:style-name="ce24">
            <text:p>24.375,48 €</text:p>
          </table:table-cell>
          <table:table-cell office:value-type="string" table:style-name="ce25">
            <text:p>C.P.E.E. CONCERTADO LA CASIT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7" table:style-name="ce14">
            <text:p>7</text:p>
          </table:table-cell>
          <table:table-cell office:value-type="string" table:style-name="ce22">
            <text:p>GIII.TECNICO AUXILIAR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FJMG</text:p>
          </table:table-cell>
          <table:table-cell office:value-type="currency" office:value="17700.669999999998" table:style-name="ce26">
            <text:p>17.700,67 €</text:p>
          </table:table-cell>
          <table:table-cell office:value-type="string" table:style-name="ce25">
            <text:p>CENTRO DE DÍA PARA MAYORES DE MARZAGÁN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8" table:style-name="ce14">
            <text:p>8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TJRD</text:p>
          </table:table-cell>
          <table:table-cell office:value-type="currency" office:value="19446.48" table:style-name="ce24">
            <text:p>19.446,48 €</text:p>
          </table:table-cell>
          <table:table-cell office:value-type="string" table:style-name="ce25">
            <text:p>C.P.E.E. CONCERTADO LA CASIT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9" table:style-name="ce14">
            <text:p>9</text:p>
          </table:table-cell>
          <table:table-cell office:value-type="string" table:style-name="ce22">
            <text:p>GIII.TECNICO SUPERIOR NIVEL 1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JIVS</text:p>
          </table:table-cell>
          <table:table-cell office:value-type="currency" office:value="27351.37" table:style-name="ce26">
            <text:p>27.351,37 €</text:p>
          </table:table-cell>
          <table:table-cell office:value-type="string" table:style-name="ce25">
            <text:p>SERVICIOS GENERALES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0" table:style-name="ce14">
            <text:p>10</text:p>
          </table:table-cell>
          <table:table-cell office:value-type="string" table:style-name="ce22">
            <text:p>GII.TITULADO NIVEL 3<text:s/></text:p>
          </table:table-cell>
          <table:table-cell office:value-type="float" office:value="200" table:style-name="ce15">
            <text:p>200</text:p>
          </table:table-cell>
          <table:table-cell office:value-type="string" table:style-name="ce23">
            <text:p>MBVP</text:p>
          </table:table-cell>
          <table:table-cell office:value-type="currency" office:value="28995.86" table:style-name="ce26">
            <text:p>28.995,86 €</text:p>
          </table:table-cell>
          <table:table-cell office:value-type="string" table:style-name="ce25">
            <text:p>SERVICIOS GENERALES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1" table:style-name="ce14">
            <text:p>11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MPC</text:p>
          </table:table-cell>
          <table:table-cell office:value-type="currency" office:value="37546.06" table:style-name="ce24">
            <text:p>37.546,06 €</text:p>
          </table:table-cell>
          <table:table-cell office:value-type="string" table:style-name="ce25">
            <text:p>C.P.E.E. CONCERTADO LA CASIT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2" table:style-name="ce14">
            <text:p>12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LSC</text:p>
          </table:table-cell>
          <table:table-cell office:value-type="currency" office:value="41610.400000000001" table:style-name="ce24">
            <text:p>41.610,40 €</text:p>
          </table:table-cell>
          <table:table-cell office:value-type="string" table:style-name="ce25">
            <text:p>C.P.E.E. CONCERTADO LA CASIT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3" table:style-name="ce14">
            <text:p>13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ADBM</text:p>
          </table:table-cell>
          <table:table-cell office:value-type="currency" office:value="37546.06" table:style-name="ce24">
            <text:p>37.546,06 €</text:p>
          </table:table-cell>
          <table:table-cell office:value-type="string" table:style-name="ce25">
            <text:p>C.P.E.E. CONCERTADO LA CASIT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4" table:style-name="ce14">
            <text:p>14</text:p>
          </table:table-cell>
          <table:table-cell office:value-type="string" table:style-name="ce22">
            <text:p>GIII.TECNICO SUPERIOR NIVEL 1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AQR</text:p>
          </table:table-cell>
          <table:table-cell office:value-type="currency" office:value="19367.599999999999" table:style-name="ce26">
            <text:p>19.367,60 €</text:p>
          </table:table-cell>
          <table:table-cell office:value-type="string" table:style-name="ce25">
            <text:p>SERVICIOS GENERALES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5" table:style-name="ce14">
            <text:p>15</text:p>
          </table:table-cell>
          <table:table-cell office:value-type="string" table:style-name="ce22">
            <text:p>GIII.TECNICO SUPERIOR NIVEL 1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RDSO</text:p>
          </table:table-cell>
          <table:table-cell office:value-type="currency" office:value="22723.48" table:style-name="ce26">
            <text:p>22.723,48 €</text:p>
          </table:table-cell>
          <table:table-cell office:value-type="string" table:style-name="ce25">
            <text:p>CENTRO DE DÍA PARA MAYORES DE MARZAGÁN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6" table:style-name="ce14">
            <text:p>16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MLMS</text:p>
          </table:table-cell>
          <table:table-cell office:value-type="currency" office:value="37291.75" table:style-name="ce24">
            <text:p>37.291,75 €</text:p>
          </table:table-cell>
          <table:table-cell office:value-type="string" table:style-name="ce25">
            <text:p>C.P.E.E. CONCERTADO LA CASIT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7" table:style-name="ce14">
            <text:p>17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RPH</text:p>
          </table:table-cell>
          <table:table-cell office:value-type="currency" office:value="42616.89" table:style-name="ce24">
            <text:p>42.616,89 €</text:p>
          </table:table-cell>
          <table:table-cell office:value-type="string" table:style-name="ce25">
            <text:p>C.P.E.E. CONCERTADO LA CASIT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8" table:style-name="ce14">
            <text:p>18</text:p>
          </table:table-cell>
          <table:table-cell office:value-type="string" table:style-name="ce22">
            <text:p>GII.TITULADO NIVEL 3<text:s/>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JJRG</text:p>
          </table:table-cell>
          <table:table-cell office:value-type="currency" office:value="40707.72" table:style-name="ce24">
            <text:p>40.707,72 €</text:p>
          </table:table-cell>
          <table:table-cell office:value-type="string" table:style-name="ce25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9" table:style-name="ce14">
            <text:p>19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YJGG</text:p>
          </table:table-cell>
          <table:table-cell office:value-type="currency" office:value="14061.27" table:style-name="ce24">
            <text:p>14.061,27 €</text:p>
          </table:table-cell>
          <table:table-cell office:value-type="string" table:style-name="ce25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20" table:style-name="ce14">
            <text:p>20</text:p>
          </table:table-cell>
          <table:table-cell office:value-type="string" table:style-name="ce22">
            <text:p>GII.TITULADO NIVEL 3<text:s/>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ALGC</text:p>
          </table:table-cell>
          <table:table-cell office:value-type="currency" office:value="36572.050000000003" table:style-name="ce24">
            <text:p>36.572,05 €</text:p>
          </table:table-cell>
          <table:table-cell office:value-type="string" table:style-name="ce25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21" table:style-name="ce14">
            <text:p>21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ADDV</text:p>
          </table:table-cell>
          <table:table-cell office:value-type="currency" office:value="14994.66" table:style-name="ce24">
            <text:p>14.994,66 €</text:p>
          </table:table-cell>
          <table:table-cell office:value-type="string" table:style-name="ce25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22" table:style-name="ce14">
            <text:p>22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VECF</text:p>
          </table:table-cell>
          <table:table-cell office:value-type="currency" office:value="36302.629999999997" table:style-name="ce24">
            <text:p>36.302,63 €</text:p>
          </table:table-cell>
          <table:table-cell office:value-type="string" table:style-name="ce25">
            <text:p>C.P.E.E. CONCERTADO LA CASIT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23" table:style-name="ce14">
            <text:p>23</text:p>
          </table:table-cell>
          <table:table-cell office:value-type="string" table:style-name="ce22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MJMG</text:p>
          </table:table-cell>
          <table:table-cell office:value-type="currency" office:value="18523.54" table:style-name="ce24">
            <text:p>18.523,54 €</text:p>
          </table:table-cell>
          <table:table-cell office:value-type="string" table:style-name="ce23">
            <text:p>VALORACION DISCAPACIDAD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24" table:style-name="ce14">
            <text:p>24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ZCL</text:p>
          </table:table-cell>
          <table:table-cell office:value-type="currency" office:value="28726.41" table:style-name="ce24">
            <text:p>28.726,41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25" table:style-name="ce14">
            <text:p>25</text:p>
          </table:table-cell>
          <table:table-cell office:value-type="string" table:style-name="ce22">
            <text:p>GII.TITULADO NIVEL 3<text:s/>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MFM</text:p>
          </table:table-cell>
          <table:table-cell office:value-type="currency" office:value="36761.279999999999" table:style-name="ce26">
            <text:p>36.761,28 €</text:p>
          </table:table-cell>
          <table:table-cell office:value-type="string" table:style-name="ce23">
            <text:p>SERVICIOS GENERALES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26" table:style-name="ce14">
            <text:p>26</text:p>
          </table:table-cell>
          <table:table-cell office:value-type="string" table:style-name="ce22">
            <text:p>GIII.TECNICO SUPERIOR NIVEL 1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NGG</text:p>
          </table:table-cell>
          <table:table-cell office:value-type="currency" office:value="25310.1" table:style-name="ce26">
            <text:p>25.310,10 €</text:p>
          </table:table-cell>
          <table:table-cell office:value-type="string" table:style-name="ce25">
            <text:p>SERVICIOS GENERALES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27" table:style-name="ce14">
            <text:p>27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LRH</text:p>
          </table:table-cell>
          <table:table-cell office:value-type="currency" office:value="27277.99" table:style-name="ce24">
            <text:p>27.277,99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28" table:style-name="ce14">
            <text:p>28</text:p>
          </table:table-cell>
          <table:table-cell office:value-type="string" table:style-name="ce22">
            <text:p>GII.TITULADO NIVEL 3<text:s/>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LLM</text:p>
          </table:table-cell>
          <table:table-cell office:value-type="currency" office:value="31943.74" table:style-name="ce26">
            <text:p>31.943,74 €</text:p>
          </table:table-cell>
          <table:table-cell office:value-type="string" table:style-name="ce23">
            <text:p>SERVICIOS GENERALES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29" table:style-name="ce14">
            <text:p>29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LNV</text:p>
          </table:table-cell>
          <table:table-cell office:value-type="currency" office:value="35070.589999999997" table:style-name="ce24">
            <text:p>35.070,59 €</text:p>
          </table:table-cell>
          <table:table-cell office:value-type="string" table:style-name="ce25">
            <text:p>C.P.E.E. CONCERTADO LA CASIT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30" table:style-name="ce14">
            <text:p>30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YAV</text:p>
          </table:table-cell>
          <table:table-cell office:value-type="currency" office:value="28980.240000000002" table:style-name="ce24">
            <text:p>28.980,24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31" table:style-name="ce14">
            <text:p>31</text:p>
          </table:table-cell>
          <table:table-cell office:value-type="string" table:style-name="ce22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MSS</text:p>
          </table:table-cell>
          <table:table-cell office:value-type="currency" office:value="22168.2" table:style-name="ce24">
            <text:p>22.168,20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32" table:style-name="ce14">
            <text:p>32</text:p>
          </table:table-cell>
          <table:table-cell office:value-type="string" table:style-name="ce22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ESC</text:p>
          </table:table-cell>
          <table:table-cell office:value-type="currency" office:value="9373.49" table:style-name="ce24">
            <text:p>9.373,49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33" table:style-name="ce14">
            <text:p>33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ZBS</text:p>
          </table:table-cell>
          <table:table-cell office:value-type="currency" office:value="29829.39" table:style-name="ce24">
            <text:p>29.829,39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34" table:style-name="ce14">
            <text:p>34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MFM</text:p>
          </table:table-cell>
          <table:table-cell office:value-type="currency" office:value="26302.59" table:style-name="ce24">
            <text:p>26.302,59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35" table:style-name="ce14">
            <text:p>35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PLM</text:p>
          </table:table-cell>
          <table:table-cell office:value-type="currency" office:value="26445.599999999999" table:style-name="ce24">
            <text:p>26.445,60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36" table:style-name="ce14">
            <text:p>36</text:p>
          </table:table-cell>
          <table:table-cell office:value-type="string" table:style-name="ce22">
            <text:p>GII.TITULADO NIVEL 3<text:s/>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JIGS</text:p>
          </table:table-cell>
          <table:table-cell office:value-type="currency" office:value="45676.959999999999" table:style-name="ce24">
            <text:p>45.676,96 €</text:p>
          </table:table-cell>
          <table:table-cell office:value-type="string" table:style-name="ce25">
            <text:p>C.P.E.E. CONCERTADO LA CASIT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37" table:style-name="ce14">
            <text:p>37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LARC</text:p>
          </table:table-cell>
          <table:table-cell office:value-type="currency" office:value="37530" table:style-name="ce24">
            <text:p>37.530,00 €</text:p>
          </table:table-cell>
          <table:table-cell office:value-type="string" table:style-name="ce25">
            <text:p>C.P.E.E. CONCERTADO LA CASIT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38" table:style-name="ce14">
            <text:p>38</text:p>
          </table:table-cell>
          <table:table-cell office:value-type="string" table:style-name="ce22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ARL</text:p>
          </table:table-cell>
          <table:table-cell office:value-type="currency" office:value="17528.04" table:style-name="ce24">
            <text:p>17.528,04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39" table:style-name="ce14">
            <text:p>39</text:p>
          </table:table-cell>
          <table:table-cell office:value-type="string" table:style-name="ce22">
            <text:p>GIII.TECNICO SUPERIOR NIVEL 1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SDS</text:p>
          </table:table-cell>
          <table:table-cell office:value-type="currency" office:value="18694.939999999999" table:style-name="ce26">
            <text:p>18.694,94 €</text:p>
          </table:table-cell>
          <table:table-cell office:value-type="string" table:style-name="ce23">
            <text:p>SERVICIOS GENERALES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40" table:style-name="ce14">
            <text:p>40</text:p>
          </table:table-cell>
          <table:table-cell office:value-type="string" table:style-name="ce22">
            <text:p>GIII.TECNICO SUPERIOR NIVEL 1</text:p>
          </table:table-cell>
          <table:table-cell office:value-type="float" office:value="189" table:style-name="ce15">
            <text:p>189</text:p>
          </table:table-cell>
          <table:table-cell office:value-type="string" table:style-name="ce12">
            <text:p>MCRQ</text:p>
          </table:table-cell>
          <table:table-cell office:value-type="currency" office:value="13580" table:style-name="ce26">
            <text:p>13.580,00 €</text:p>
          </table:table-cell>
          <table:table-cell office:value-type="string" table:style-name="ce23">
            <text:p>SERVICIOS GENERALES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41" table:style-name="ce14">
            <text:p>41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MCG</text:p>
          </table:table-cell>
          <table:table-cell office:value-type="currency" office:value="9521.7900000000009" table:style-name="ce24">
            <text:p>9.521,79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42" table:style-name="ce14">
            <text:p>42</text:p>
          </table:table-cell>
          <table:table-cell office:value-type="string" table:style-name="ce22">
            <text:p>GII.TITULADO NIVEL 3<text:s/>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EGP</text:p>
          </table:table-cell>
          <table:table-cell office:value-type="currency" office:value="31566.07" table:style-name="ce26">
            <text:p>31.566,07 €</text:p>
          </table:table-cell>
          <table:table-cell office:value-type="string" table:style-name="ce23">
            <text:p>SERVICIOS GENERALES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43" table:style-name="ce14">
            <text:p>43</text:p>
          </table:table-cell>
          <table:table-cell office:value-type="string" table:style-name="ce22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MFR</text:p>
          </table:table-cell>
          <table:table-cell office:value-type="currency" office:value="17528.04" table:style-name="ce24">
            <text:p>17.528,04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44" table:style-name="ce14">
            <text:p>44</text:p>
          </table:table-cell>
          <table:table-cell office:value-type="string" table:style-name="ce22">
            <text:p>GII.TITULADO NIVEL 3<text:s/>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JFS</text:p>
          </table:table-cell>
          <table:table-cell office:value-type="currency" office:value="31386.57" table:style-name="ce24">
            <text:p>31.386,57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45" table:style-name="ce14">
            <text:p>45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HRH</text:p>
          </table:table-cell>
          <table:table-cell office:value-type="currency" office:value="25815.27" table:style-name="ce24">
            <text:p>25.815,27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46" table:style-name="ce14">
            <text:p>46</text:p>
          </table:table-cell>
          <table:table-cell office:value-type="string" table:style-name="ce22">
            <text:p>GII.TITULADO NIVEL 3<text:s/>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MSFM</text:p>
          </table:table-cell>
          <table:table-cell office:value-type="currency" office:value="31126.73" table:style-name="ce26">
            <text:p>31.126,73 €</text:p>
          </table:table-cell>
          <table:table-cell office:value-type="string" table:style-name="ce23">
            <text:p>SERVICIOS GENERALES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47" table:style-name="ce14">
            <text:p>47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<text:s/>AHL</text:p>
          </table:table-cell>
          <table:table-cell office:value-type="currency" office:value="16617.11" table:style-name="ce24">
            <text:p>16.617,11 €</text:p>
          </table:table-cell>
          <table:table-cell office:value-type="string" table:style-name="ce25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48" table:style-name="ce14">
            <text:p>48</text:p>
          </table:table-cell>
          <table:table-cell office:value-type="string" table:style-name="ce22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EMH</text:p>
          </table:table-cell>
          <table:table-cell office:value-type="currency" office:value="17558.04" table:style-name="ce24">
            <text:p>17.558,04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49" table:style-name="ce14">
            <text:p>49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MHG</text:p>
          </table:table-cell>
          <table:table-cell office:value-type="currency" office:value="26952.99" table:style-name="ce26">
            <text:p>26.952,99 €</text:p>
          </table:table-cell>
          <table:table-cell office:value-type="string" table:style-name="ce23">
            <text:p>SERVICIOS GENERALES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50" table:style-name="ce14">
            <text:p>50</text:p>
          </table:table-cell>
          <table:table-cell office:value-type="string" table:style-name="ce22">
            <text:p>GIII.TECNICO SUPERIOR NIVEL 1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MEGS</text:p>
          </table:table-cell>
          <table:table-cell office:value-type="currency" office:value="21839.919999999998" table:style-name="ce26">
            <text:p>21.839,92 €</text:p>
          </table:table-cell>
          <table:table-cell office:value-type="string" table:style-name="ce25">
            <text:p>SERVICIOS GENERALES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51" table:style-name="ce14">
            <text:p>51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RMG</text:p>
          </table:table-cell>
          <table:table-cell office:value-type="currency" office:value="23547.8" table:style-name="ce24">
            <text:p>23.547,80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52" table:style-name="ce14">
            <text:p>52</text:p>
          </table:table-cell>
          <table:table-cell office:value-type="string" table:style-name="ce22">
            <text:p>GII.TITULADO NIVEL 3<text:s/>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AGL</text:p>
          </table:table-cell>
          <table:table-cell office:value-type="currency" office:value="31881.16" table:style-name="ce24">
            <text:p>31.881,16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53" table:style-name="ce14">
            <text:p>53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TMP</text:p>
          </table:table-cell>
          <table:table-cell office:value-type="currency" office:value="25402.06" table:style-name="ce24">
            <text:p>25.402,06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54" table:style-name="ce14">
            <text:p>54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GGA</text:p>
          </table:table-cell>
          <table:table-cell office:value-type="currency" office:value="27884.07" table:style-name="ce24">
            <text:p>27.884,07 €</text:p>
          </table:table-cell>
          <table:table-cell office:value-type="string" table:style-name="ce23">
            <text:p>CENTRO ADULTOS HNO. PEDRO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55" table:style-name="ce14">
            <text:p>55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AVM</text:p>
          </table:table-cell>
          <table:table-cell office:value-type="currency" office:value="30609.85" table:style-name="ce24">
            <text:p>30.609,85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56" table:style-name="ce14">
            <text:p>56</text:p>
          </table:table-cell>
          <table:table-cell office:value-type="string" table:style-name="ce22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SCR</text:p>
          </table:table-cell>
          <table:table-cell office:value-type="currency" office:value="17516.61" table:style-name="ce24">
            <text:p>17.516,61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57" table:style-name="ce14">
            <text:p>57</text:p>
          </table:table-cell>
          <table:table-cell office:value-type="string" table:style-name="ce22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MDD</text:p>
          </table:table-cell>
          <table:table-cell office:value-type="currency" office:value="17534.25" table:style-name="ce24">
            <text:p>17.534,25 €</text:p>
          </table:table-cell>
          <table:table-cell office:value-type="string" table:style-name="ce23">
            <text:p>CENTRO ADULTOS HNO. PEDRO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58" table:style-name="ce14">
            <text:p>58</text:p>
          </table:table-cell>
          <table:table-cell office:value-type="string" table:style-name="ce22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YGL</text:p>
          </table:table-cell>
          <table:table-cell office:value-type="currency" office:value="17474.560000000001" table:style-name="ce24">
            <text:p>17.474,56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59" table:style-name="ce14">
            <text:p>59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PCC</text:p>
          </table:table-cell>
          <table:table-cell office:value-type="currency" office:value="23266.35" table:style-name="ce24">
            <text:p>23.266,35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60" table:style-name="ce14">
            <text:p>60</text:p>
          </table:table-cell>
          <table:table-cell office:value-type="string" table:style-name="ce22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ARH</text:p>
          </table:table-cell>
          <table:table-cell office:value-type="currency" office:value="17445.099999999999" table:style-name="ce24">
            <text:p>17.445,10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61" table:style-name="ce14">
            <text:p>61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MEDG</text:p>
          </table:table-cell>
          <table:table-cell office:value-type="currency" office:value="23138.53" table:style-name="ce24">
            <text:p>23.138,53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62" table:style-name="ce14">
            <text:p>62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JLG</text:p>
          </table:table-cell>
          <table:table-cell office:value-type="currency" office:value="18597.27" table:style-name="ce24">
            <text:p>18.597,27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63" table:style-name="ce14">
            <text:p>63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GPF</text:p>
          </table:table-cell>
          <table:table-cell office:value-type="currency" office:value="926.5" table:style-name="ce24">
            <text:p>926,50 €</text:p>
          </table:table-cell>
          <table:table-cell office:value-type="string" table:style-name="ce25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64" table:style-name="ce14">
            <text:p>64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BLR</text:p>
          </table:table-cell>
          <table:table-cell office:value-type="currency" office:value="24715.31" table:style-name="ce24">
            <text:p>24.715,31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65" table:style-name="ce14">
            <text:p>65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LML</text:p>
          </table:table-cell>
          <table:table-cell office:value-type="currency" office:value="24728.1" table:style-name="ce24">
            <text:p>24.728,10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66" table:style-name="ce14">
            <text:p>66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12">
            <text:p>ZPSR</text:p>
          </table:table-cell>
          <table:table-cell office:value-type="currency" office:value="28327.58" table:style-name="ce24">
            <text:p>28.327,58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67" table:style-name="ce14">
            <text:p>67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RLC</text:p>
          </table:table-cell>
          <table:table-cell office:value-type="currency" office:value="16163.2" table:style-name="ce24">
            <text:p>16.163,20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68" table:style-name="ce14">
            <text:p>68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SRQ</text:p>
          </table:table-cell>
          <table:table-cell office:value-type="currency" office:value="20205.34" table:style-name="ce24">
            <text:p>20.205,34 €</text:p>
          </table:table-cell>
          <table:table-cell office:value-type="string" table:style-name="ce23">
            <text:p>VALORACION DISCAPACIDAD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69" table:style-name="ce14">
            <text:p>69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ASA</text:p>
          </table:table-cell>
          <table:table-cell office:value-type="currency" office:value="17062.46" table:style-name="ce24">
            <text:p>17.062,46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70" table:style-name="ce14">
            <text:p>70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ACJ</text:p>
          </table:table-cell>
          <table:table-cell office:value-type="currency" office:value="24653.99" table:style-name="ce24">
            <text:p>24.653,99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71" table:style-name="ce14">
            <text:p>71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RFG</text:p>
          </table:table-cell>
          <table:table-cell office:value-type="currency" office:value="24509.89" table:style-name="ce24">
            <text:p>24.509,89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72" table:style-name="ce14">
            <text:p>72</text:p>
          </table:table-cell>
          <table:table-cell office:value-type="string" table:style-name="ce22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LEMS</text:p>
          </table:table-cell>
          <table:table-cell office:value-type="currency" office:value="17418.060000000001" table:style-name="ce24">
            <text:p>17.418,06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73" table:style-name="ce14">
            <text:p>73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NMRM</text:p>
          </table:table-cell>
          <table:table-cell office:value-type="currency" office:value="24453.21" table:style-name="ce24">
            <text:p>24.453,21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74" table:style-name="ce14">
            <text:p>74</text:p>
          </table:table-cell>
          <table:table-cell office:value-type="string" table:style-name="ce22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NPM</text:p>
          </table:table-cell>
          <table:table-cell office:value-type="currency" office:value="17333.080000000002" table:style-name="ce24">
            <text:p>17.333,08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75" table:style-name="ce14">
            <text:p>75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AGA</text:p>
          </table:table-cell>
          <table:table-cell office:value-type="currency" office:value="25905.85" table:style-name="ce24">
            <text:p>25.905,85 €</text:p>
          </table:table-cell>
          <table:table-cell office:value-type="string" table:style-name="ce23">
            <text:p>VALORACION DISCAPACIDAD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76" table:style-name="ce14">
            <text:p>76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MDPM</text:p>
          </table:table-cell>
          <table:table-cell office:value-type="currency" office:value="22469.24" table:style-name="ce24">
            <text:p>22.469,24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77" table:style-name="ce14">
            <text:p>77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12">
            <text:p>CCGS</text:p>
          </table:table-cell>
          <table:table-cell office:value-type="currency" office:value="22004.86" table:style-name="ce24">
            <text:p>22.004,86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78" table:style-name="ce14">
            <text:p>78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HMS</text:p>
          </table:table-cell>
          <table:table-cell office:value-type="currency" office:value="26042.23" table:style-name="ce24">
            <text:p>26.042,23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79" table:style-name="ce14">
            <text:p>79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TGV</text:p>
          </table:table-cell>
          <table:table-cell office:value-type="currency" office:value="23653.48" table:style-name="ce24">
            <text:p>23.653,48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80" table:style-name="ce14">
            <text:p>80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ZMO</text:p>
          </table:table-cell>
          <table:table-cell office:value-type="currency" office:value="26726" table:style-name="ce24">
            <text:p>26.726,00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81" table:style-name="ce14">
            <text:p>81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CJV</text:p>
          </table:table-cell>
          <table:table-cell office:value-type="currency" office:value="4771.0200000000004" table:style-name="ce24">
            <text:p>4.771,02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82" table:style-name="ce14">
            <text:p>82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AMF</text:p>
          </table:table-cell>
          <table:table-cell office:value-type="currency" office:value="26242.83" table:style-name="ce24">
            <text:p>26.242,83 €</text:p>
          </table:table-cell>
          <table:table-cell office:value-type="string" table:style-name="ce23">
            <text:p>BICACARO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83" table:style-name="ce14">
            <text:p>83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LLGL</text:p>
          </table:table-cell>
          <table:table-cell office:value-type="currency" office:value="33757.49" table:style-name="ce24">
            <text:p>33.757,49 €</text:p>
          </table:table-cell>
          <table:table-cell office:value-type="string" table:style-name="ce23">
            <text:p>C.P.E.E. CONCERTADO LA CASIT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84" table:style-name="ce14">
            <text:p>84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RFCG</text:p>
          </table:table-cell>
          <table:table-cell office:value-type="currency" office:value="34428.22" table:style-name="ce24">
            <text:p>34.428,22 €</text:p>
          </table:table-cell>
          <table:table-cell office:value-type="string" table:style-name="ce25">
            <text:p>C.P.E.E. CONCERTADO LA CASIT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85" table:style-name="ce14">
            <text:p>85</text:p>
          </table:table-cell>
          <table:table-cell office:value-type="string" table:style-name="ce27">
            <text:p>GIII.TECNICO SUPERIOR NIVEL 1</text:p>
          </table:table-cell>
          <table:table-cell office:value-type="float" office:value="189" table:style-name="ce15">
            <text:p>189</text:p>
          </table:table-cell>
          <table:table-cell office:value-type="string" table:style-name="ce12">
            <text:p>ESHC</text:p>
          </table:table-cell>
          <table:table-cell office:value-type="currency" office:value="22048.18" table:style-name="ce24">
            <text:p>22.048,18 €</text:p>
          </table:table-cell>
          <table:table-cell office:value-type="string" table:style-name="ce23">
            <text:p>GEST. TRAM. TITULOS FAMILIA NUMEROS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86" table:style-name="ce14">
            <text:p>86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RMHR</text:p>
          </table:table-cell>
          <table:table-cell office:value-type="currency" office:value="25610.080000000002" table:style-name="ce24">
            <text:p>25.610,08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87" table:style-name="ce14">
            <text:p>87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CAMV</text:p>
          </table:table-cell>
          <table:table-cell office:value-type="currency" office:value="24816.47" table:style-name="ce24">
            <text:p>24.816,47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88" table:style-name="ce14">
            <text:p>88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LDP</text:p>
          </table:table-cell>
          <table:table-cell office:value-type="currency" office:value="11241.06" table:style-name="ce24">
            <text:p>11.241,06 €</text:p>
          </table:table-cell>
          <table:table-cell office:value-type="string" table:style-name="ce25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89" table:style-name="ce14">
            <text:p>89</text:p>
          </table:table-cell>
          <table:table-cell office:value-type="string" table:style-name="ce27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RMLD</text:p>
          </table:table-cell>
          <table:table-cell office:value-type="currency" office:value="32953.24" table:style-name="ce24">
            <text:p>32.953,24 €</text:p>
          </table:table-cell>
          <table:table-cell office:value-type="string" table:style-name="ce23">
            <text:p>C.P.E.E. CONCERTADO LA CASIT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90" table:style-name="ce14">
            <text:p>90</text:p>
          </table:table-cell>
          <table:table-cell office:value-type="string" table:style-name="ce27">
            <text:p>GIII.TECNICO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MARD</text:p>
          </table:table-cell>
          <table:table-cell office:value-type="currency" office:value="16576.04" table:style-name="ce24">
            <text:p>16.576,04 €</text:p>
          </table:table-cell>
          <table:table-cell office:value-type="string" table:style-name="ce23">
            <text:p>GEST. TRAM. TITULOS FAMILIA NUMEROS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91" table:style-name="ce14">
            <text:p>91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<text:s/>SBP</text:p>
          </table:table-cell>
          <table:table-cell office:value-type="currency" office:value="3033.91" table:style-name="ce24">
            <text:p>3.033,91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92" table:style-name="ce14">
            <text:p>92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12">
            <text:p>MCGD</text:p>
          </table:table-cell>
          <table:table-cell office:value-type="currency" office:value="20292.96" table:style-name="ce24">
            <text:p>20.292,96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93" table:style-name="ce14">
            <text:p>93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RMSS</text:p>
          </table:table-cell>
          <table:table-cell office:value-type="currency" office:value="21509.71" table:style-name="ce24">
            <text:p>21.509,71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94" table:style-name="ce14">
            <text:p>94</text:p>
          </table:table-cell>
          <table:table-cell office:value-type="string" table:style-name="ce27">
            <text:p>GII.TITULADO NIVEL 3<text:s/>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ANGF</text:p>
          </table:table-cell>
          <table:table-cell office:value-type="currency" office:value="26569.84" table:style-name="ce24">
            <text:p>26.569,84 €</text:p>
          </table:table-cell>
          <table:table-cell office:value-type="string" table:style-name="ce23">
            <text:p>CENTRO ADULTOS HNO. PEDRO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95" table:style-name="ce14">
            <text:p>95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12">
            <text:p>MPMT</text:p>
          </table:table-cell>
          <table:table-cell office:value-type="currency" office:value="25019.01" table:style-name="ce24">
            <text:p>25.019,01 €</text:p>
          </table:table-cell>
          <table:table-cell office:value-type="string" table:style-name="ce25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96" table:style-name="ce14">
            <text:p>96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PSH</text:p>
          </table:table-cell>
          <table:table-cell office:value-type="currency" office:value="32105.89" table:style-name="ce24">
            <text:p>32.105,89 €</text:p>
          </table:table-cell>
          <table:table-cell office:value-type="string" table:style-name="ce25">
            <text:p>C.P.E.E. CONCERTADO LA CASIT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97" table:style-name="ce14">
            <text:p>97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12">
            <text:p>NCSR</text:p>
          </table:table-cell>
          <table:table-cell office:value-type="currency" office:value="26629.200000000001" table:style-name="ce24">
            <text:p>26.629,20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98" table:style-name="ce14">
            <text:p>98</text:p>
          </table:table-cell>
          <table:table-cell office:value-type="string" table:style-name="ce27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AMH</text:p>
          </table:table-cell>
          <table:table-cell office:value-type="currency" office:value="16576.080000000002" table:style-name="ce24">
            <text:p>16.576,08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99" table:style-name="ce14">
            <text:p>99</text:p>
          </table:table-cell>
          <table:table-cell office:value-type="string" table:style-name="ce27">
            <text:p>GII.TITULADO NIVEL 3<text:s/>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<text:s/>SDG</text:p>
          </table:table-cell>
          <table:table-cell office:value-type="currency" office:value="26718.19" table:style-name="ce24">
            <text:p>26.718,19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00" table:style-name="ce14">
            <text:p>100</text:p>
          </table:table-cell>
          <table:table-cell office:value-type="string" table:style-name="ce27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SMDC</text:p>
          </table:table-cell>
          <table:table-cell office:value-type="currency" office:value="16576.04" table:style-name="ce24">
            <text:p>16.576,04 €</text:p>
          </table:table-cell>
          <table:table-cell office:value-type="string" table:style-name="ce23">
            <text:p>GEST. TRAM. TITULOS FAMILIA NUMEROS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01" table:style-name="ce14">
            <text:p>101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<text:s/>AHH</text:p>
          </table:table-cell>
          <table:table-cell office:value-type="currency" office:value="24956.880000000001" table:style-name="ce24">
            <text:p>24.956,88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02" table:style-name="ce14">
            <text:p>102</text:p>
          </table:table-cell>
          <table:table-cell office:value-type="string" table:style-name="ce27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CGM</text:p>
          </table:table-cell>
          <table:table-cell office:value-type="currency" office:value="16576.04" table:style-name="ce24">
            <text:p>16.576,04 €</text:p>
          </table:table-cell>
          <table:table-cell office:value-type="string" table:style-name="ce23">
            <text:p>GEST. TRAM. TITULOS FAMILIA NUMEROS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03" table:style-name="ce14">
            <text:p>103</text:p>
          </table:table-cell>
          <table:table-cell office:value-type="string" table:style-name="ce27">
            <text:p>GIII.TECNICO SUPERIOR NIVEL 1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CRGD</text:p>
          </table:table-cell>
          <table:table-cell office:value-type="currency" office:value="8093.56" table:style-name="ce26">
            <text:p>8.093,56 €</text:p>
          </table:table-cell>
          <table:table-cell office:value-type="string" table:style-name="ce23">
            <text:p>SERVICIOS GENERALES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04" table:style-name="ce14">
            <text:p>104</text:p>
          </table:table-cell>
          <table:table-cell office:value-type="string" table:style-name="ce27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MJGP</text:p>
          </table:table-cell>
          <table:table-cell office:value-type="currency" office:value="16576.080000000002" table:style-name="ce24">
            <text:p>16.576,08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05" table:style-name="ce14">
            <text:p>105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JGS</text:p>
          </table:table-cell>
          <table:table-cell office:value-type="currency" office:value="12742.73" table:style-name="ce24">
            <text:p>12.742,73 €</text:p>
          </table:table-cell>
          <table:table-cell office:value-type="string" table:style-name="ce25">
            <text:p>C.P.E.E. CONCERTADO LA CASIT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06" table:style-name="ce14">
            <text:p>106</text:p>
          </table:table-cell>
          <table:table-cell office:value-type="string" table:style-name="ce27">
            <text:p>GII.TITULADO NIVEL 3<text:s/>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CSLC</text:p>
          </table:table-cell>
          <table:table-cell office:value-type="currency" office:value="2745.66" table:style-name="ce24">
            <text:p>2.745,66 €</text:p>
          </table:table-cell>
          <table:table-cell office:value-type="string" table:style-name="ce25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07" table:style-name="ce14">
            <text:p>107</text:p>
          </table:table-cell>
          <table:table-cell office:value-type="string" table:style-name="ce27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MAHG</text:p>
          </table:table-cell>
          <table:table-cell office:value-type="currency" office:value="11996.31" table:style-name="ce24">
            <text:p>11.996,31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08" table:style-name="ce14">
            <text:p>108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MGP</text:p>
          </table:table-cell>
          <table:table-cell office:value-type="currency" office:value="6655.27" table:style-name="ce24">
            <text:p>6.655,27 €</text:p>
          </table:table-cell>
          <table:table-cell office:value-type="string" table:style-name="ce23">
            <text:p>VALORACION DISCAPACIDAD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09" table:style-name="ce14">
            <text:p>109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MARM</text:p>
          </table:table-cell>
          <table:table-cell office:value-type="currency" office:value="20311.2" table:style-name="ce26">
            <text:p>20.311,20 €</text:p>
          </table:table-cell>
          <table:table-cell office:value-type="string" table:style-name="ce23">
            <text:p>SERVICIOS GENERALES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10" table:style-name="ce14">
            <text:p>110</text:p>
          </table:table-cell>
          <table:table-cell office:value-type="string" table:style-name="ce27">
            <text:p>GII.TITULADO NIVEL 3<text:s/>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RMLS</text:p>
          </table:table-cell>
          <table:table-cell office:value-type="currency" office:value="27254.31" table:style-name="ce24">
            <text:p>27.254,31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11" table:style-name="ce14">
            <text:p>111</text:p>
          </table:table-cell>
          <table:table-cell office:value-type="string" table:style-name="ce27">
            <text:p>GIII.TECNICO</text:p>
          </table:table-cell>
          <table:table-cell office:value-type="float" office:value="130" table:style-name="ce15">
            <text:p>130</text:p>
          </table:table-cell>
          <table:table-cell office:value-type="string" table:style-name="ce23">
            <text:p>RSC</text:p>
          </table:table-cell>
          <table:table-cell office:value-type="currency" office:value="16620.72" table:style-name="ce24">
            <text:p>16.620,72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12" table:style-name="ce14">
            <text:p>112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LRM</text:p>
          </table:table-cell>
          <table:table-cell office:value-type="currency" office:value="25236.53" table:style-name="ce24">
            <text:p>25.236,53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13" table:style-name="ce14">
            <text:p>113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CND</text:p>
          </table:table-cell>
          <table:table-cell office:value-type="currency" office:value="24370" table:style-name="ce24">
            <text:p>24.370,00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14" table:style-name="ce14">
            <text:p>114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DMM</text:p>
          </table:table-cell>
          <table:table-cell office:value-type="currency" office:value="5028.87" table:style-name="ce24">
            <text:p>5.028,87 €</text:p>
          </table:table-cell>
          <table:table-cell office:value-type="string" table:style-name="ce25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15" table:style-name="ce14">
            <text:p>115</text:p>
          </table:table-cell>
          <table:table-cell office:value-type="string" table:style-name="ce27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JFSP</text:p>
          </table:table-cell>
          <table:table-cell office:value-type="currency" office:value="5316.75" table:style-name="ce24">
            <text:p>5.316,75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16" table:style-name="ce14">
            <text:p>116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CVF</text:p>
          </table:table-cell>
          <table:table-cell office:value-type="currency" office:value="19826.78" table:style-name="ce24">
            <text:p>19.826,78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17" table:style-name="ce14">
            <text:p>117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LMM</text:p>
          </table:table-cell>
          <table:table-cell office:value-type="currency" office:value="20824.72" table:style-name="ce24">
            <text:p>20.824,72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18" table:style-name="ce14">
            <text:p>118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GGM</text:p>
          </table:table-cell>
          <table:table-cell office:value-type="currency" office:value="10674.05" table:style-name="ce24">
            <text:p>10.674,05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19" table:style-name="ce14">
            <text:p>119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PMPC</text:p>
          </table:table-cell>
          <table:table-cell office:value-type="currency" office:value="20396.05" table:style-name="ce24">
            <text:p>20.396,05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20" table:style-name="ce14">
            <text:p>120</text:p>
          </table:table-cell>
          <table:table-cell office:value-type="string" table:style-name="ce27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CTM</text:p>
          </table:table-cell>
          <table:table-cell office:value-type="currency" office:value="16576.080000000002" table:style-name="ce24">
            <text:p>16.576,08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21" table:style-name="ce14">
            <text:p>121</text:p>
          </table:table-cell>
          <table:table-cell office:value-type="string" table:style-name="ce22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JGP</text:p>
          </table:table-cell>
          <table:table-cell office:value-type="currency" office:value="16576.080000000002" table:style-name="ce24">
            <text:p>16.576,08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22" table:style-name="ce14">
            <text:p>122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JCGC</text:p>
          </table:table-cell>
          <table:table-cell office:value-type="currency" office:value="6088.89" table:style-name="ce28">
            <text:p>6.088,89 €</text:p>
          </table:table-cell>
          <table:table-cell office:value-type="string" table:style-name="ce23">
            <text:p>C.P.E.E. CONCERTADO LA CASIT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23" table:style-name="ce14">
            <text:p>123</text:p>
          </table:table-cell>
          <table:table-cell office:value-type="string" table:style-name="ce22">
            <text:p>GII.TITULADO NIVEL 3<text:s/>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MCPC</text:p>
          </table:table-cell>
          <table:table-cell office:value-type="currency" office:value="26376.99" table:style-name="ce24">
            <text:p>26.376,99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24" table:style-name="ce14">
            <text:p>124</text:p>
          </table:table-cell>
          <table:table-cell office:value-type="string" table:style-name="ce22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GRJ</text:p>
          </table:table-cell>
          <table:table-cell office:value-type="currency" office:value="16338.36" table:style-name="ce28">
            <text:p>16.338,36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25" table:style-name="ce14">
            <text:p>125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JJAR</text:p>
          </table:table-cell>
          <table:table-cell office:value-type="currency" office:value="3211.43" table:style-name="ce24">
            <text:p>3.211,43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26" table:style-name="ce14">
            <text:p>126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DSS</text:p>
          </table:table-cell>
          <table:table-cell office:value-type="currency" office:value="21752.47" table:style-name="ce24">
            <text:p>21.752,47 €</text:p>
          </table:table-cell>
          <table:table-cell office:value-type="string" table:style-name="ce23">
            <text:p>VALORACION DISCAPACIDAD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27" table:style-name="ce14">
            <text:p>127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AYOH</text:p>
          </table:table-cell>
          <table:table-cell office:value-type="currency" office:value="22767.79" table:style-name="ce24">
            <text:p>22.767,79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28" table:style-name="ce14">
            <text:p>128</text:p>
          </table:table-cell>
          <table:table-cell office:value-type="string" table:style-name="ce27">
            <text:p>GII.TITULADO NIVEL 3<text:s/></text:p>
          </table:table-cell>
          <table:table-cell office:value-type="float" office:value="200" table:style-name="ce15">
            <text:p>200</text:p>
          </table:table-cell>
          <table:table-cell office:value-type="string" table:style-name="ce23">
            <text:p>LCA</text:p>
          </table:table-cell>
          <table:table-cell office:value-type="currency" office:value="11699.6" table:style-name="ce24">
            <text:p>11.699,60 €</text:p>
          </table:table-cell>
          <table:table-cell office:value-type="string" table:style-name="ce23">
            <text:p>CENTRO DE ESTANCIA DIURNA LOS RUISEÑORES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29" table:style-name="ce14">
            <text:p>129</text:p>
          </table:table-cell>
          <table:table-cell office:value-type="string" table:style-name="ce22">
            <text:p>GII. TITULADO NIVEL 2</text:p>
          </table:table-cell>
          <table:table-cell office:value-type="float" office:value="200" table:style-name="ce15">
            <text:p>200</text:p>
          </table:table-cell>
          <table:table-cell office:value-type="string" table:style-name="ce23">
            <text:p>NDG</text:p>
          </table:table-cell>
          <table:table-cell office:value-type="currency" office:value="15095.76" table:style-name="ce24">
            <text:p>15.095,76 €</text:p>
          </table:table-cell>
          <table:table-cell office:value-type="string" table:style-name="ce23">
            <text:p>C.P.E.E. CONCERTADO LA CASIT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30" table:style-name="ce14">
            <text:p>130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VSCG</text:p>
          </table:table-cell>
          <table:table-cell office:value-type="currency" office:value="7501.24" table:style-name="ce24">
            <text:p>7.501,24 €</text:p>
          </table:table-cell>
          <table:table-cell office:value-type="string" table:style-name="ce25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31" table:style-name="ce14">
            <text:p>131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AZGP</text:p>
          </table:table-cell>
          <table:table-cell office:value-type="currency" office:value="23367.42" table:style-name="ce24">
            <text:p>23.367,42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32" table:style-name="ce14">
            <text:p>132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GRH</text:p>
          </table:table-cell>
          <table:table-cell office:value-type="currency" office:value="23049.88" table:style-name="ce24">
            <text:p>23.049,88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33" table:style-name="ce14">
            <text:p>133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CED</text:p>
          </table:table-cell>
          <table:table-cell office:value-type="currency" office:value="3358.1" table:style-name="ce24">
            <text:p>3.358,10 €</text:p>
          </table:table-cell>
          <table:table-cell office:value-type="string" table:style-name="ce25">
            <text:p>C.P.E.E. CONCERTADO LA CASITA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34" table:style-name="ce14">
            <text:p>134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AMB</text:p>
          </table:table-cell>
          <table:table-cell office:value-type="currency" office:value="5631.29" table:style-name="ce24">
            <text:p>5.631,29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35" table:style-name="ce14">
            <text:p>135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MHD</text:p>
          </table:table-cell>
          <table:table-cell office:value-type="currency" office:value="24690.7" table:style-name="ce24">
            <text:p>24.690,70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36" table:style-name="ce14">
            <text:p>136</text:p>
          </table:table-cell>
          <table:table-cell office:value-type="string" table:style-name="ce22">
            <text:p>GII.TITULADO NIVEL 3<text:s/>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LMM</text:p>
          </table:table-cell>
          <table:table-cell office:value-type="currency" office:value="27667.279999999999" table:style-name="ce24">
            <text:p>27.667,28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37" table:style-name="ce14">
            <text:p>137</text:p>
          </table:table-cell>
          <table:table-cell office:value-type="string" table:style-name="ce22">
            <text:p>GII.TITULADO NIVEL 3<text:s/>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YGA</text:p>
          </table:table-cell>
          <table:table-cell office:value-type="currency" office:value="11843.75" table:style-name="ce24">
            <text:p>11.843,75 €</text:p>
          </table:table-cell>
          <table:table-cell office:value-type="string" table:style-name="ce23">
            <text:p>VALORACION DISCAPACIDAD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38" table:style-name="ce14">
            <text:p>138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GAAR</text:p>
          </table:table-cell>
          <table:table-cell office:value-type="currency" office:value="25692.15" table:style-name="ce24">
            <text:p>25.692,15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39" table:style-name="ce14">
            <text:p>139</text:p>
          </table:table-cell>
          <table:table-cell office:value-type="string" table:style-name="ce22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MCRS</text:p>
          </table:table-cell>
          <table:table-cell office:value-type="currency" office:value="11551.09" table:style-name="ce24">
            <text:p>11.551,09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40" table:style-name="ce14">
            <text:p>140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AMMA</text:p>
          </table:table-cell>
          <table:table-cell office:value-type="currency" office:value="2899.13" table:style-name="ce24">
            <text:p>2.899,13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41" table:style-name="ce14">
            <text:p>141</text:p>
          </table:table-cell>
          <table:table-cell office:value-type="string" table:style-name="ce22">
            <text:p>GIII.TECNICO SUPERIOR NIVEL 1</text:p>
          </table:table-cell>
          <table:table-cell office:value-type="float" office:value="200" table:style-name="ce15">
            <text:p>200</text:p>
          </table:table-cell>
          <table:table-cell office:value-type="string" table:style-name="ce23">
            <text:p>AMRC</text:p>
          </table:table-cell>
          <table:table-cell office:value-type="currency" office:value="13950.01" table:style-name="ce24">
            <text:p>13.950,01 €</text:p>
          </table:table-cell>
          <table:table-cell office:value-type="string" table:style-name="ce23">
            <text:p>CENTRO DE ESTANCIA DIURNA LOS RUISEÑORES</text:p>
          </table:table-cell>
          <table:table-cell table:number-columns-repeated="16377" table:style-name="ce1"/>
        </table:table-row>
        <table:table-row table:style-name="ro6">
          <table:table-cell table:style-name="ce1"/>
          <table:table-cell office:value-type="float" office:value="142" table:style-name="ce14">
            <text:p>142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JEMN</text:p>
          </table:table-cell>
          <table:table-cell office:value-type="currency" office:value="15869.84" table:style-name="ce24">
            <text:p>15.869,84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43" table:style-name="ce14">
            <text:p>143</text:p>
          </table:table-cell>
          <table:table-cell office:value-type="string" table:style-name="ce27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OQD</text:p>
          </table:table-cell>
          <table:table-cell office:value-type="currency" office:value="24433.72" table:style-name="ce24">
            <text:p>24.433,72 €</text:p>
          </table:table-cell>
          <table:table-cell office:value-type="string" table:style-name="ce23">
            <text:p>C.P.E.E. CONCERTADO LA CASITA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44" table:style-name="ce14">
            <text:p>144</text:p>
          </table:table-cell>
          <table:table-cell office:value-type="string" table:style-name="ce22">
            <text:p>GIII.TECNICO</text:p>
          </table:table-cell>
          <table:table-cell office:value-type="float" office:value="410" table:style-name="ce15">
            <text:p>410</text:p>
          </table:table-cell>
          <table:table-cell office:value-type="string" table:style-name="ce12">
            <text:p>MCSH</text:p>
          </table:table-cell>
          <table:table-cell office:value-type="currency" office:value="698.7" table:style-name="ce24">
            <text:p>698,70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45" table:style-name="ce14">
            <text:p>145</text:p>
          </table:table-cell>
          <table:table-cell office:value-type="string" table:style-name="ce22">
            <text:p>GIII.TECNICO AUXILIAR</text:p>
          </table:table-cell>
          <table:table-cell office:value-type="float" office:value="402" table:style-name="ce15">
            <text:p>402</text:p>
          </table:table-cell>
          <table:table-cell office:value-type="string" table:style-name="ce23">
            <text:p>JAVC</text:p>
          </table:table-cell>
          <table:table-cell office:value-type="currency" office:value="471.16" table:style-name="ce26">
            <text:p>471,16 €</text:p>
          </table:table-cell>
          <table:table-cell office:value-type="string" table:style-name="ce25">
            <text:p>CENTRO DE DÍA PARA MAYORES DE MARZAGÁN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46" table:style-name="ce14">
            <text:p>146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AYAG</text:p>
          </table:table-cell>
          <table:table-cell office:value-type="currency" office:value="20440.89" table:style-name="ce24">
            <text:p>20.440,89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47" table:style-name="ce14">
            <text:p>147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PSP</text:p>
          </table:table-cell>
          <table:table-cell office:value-type="currency" office:value="108.67" table:style-name="ce24">
            <text:p>108,67 €</text:p>
          </table:table-cell>
          <table:table-cell office:value-type="string" table:style-name="ce25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48" table:style-name="ce14">
            <text:p>148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MTB</text:p>
          </table:table-cell>
          <table:table-cell office:value-type="currency" office:value="6745.41" table:style-name="ce24">
            <text:p>6.745,41 €</text:p>
          </table:table-cell>
          <table:table-cell office:value-type="string" table:style-name="ce25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49" table:style-name="ce14">
            <text:p>149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MMD</text:p>
          </table:table-cell>
          <table:table-cell office:value-type="currency" office:value="16228.9" table:style-name="ce24">
            <text:p>16.228,90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50" table:style-name="ce14">
            <text:p>150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JCR</text:p>
          </table:table-cell>
          <table:table-cell office:value-type="currency" office:value="11710.36" table:style-name="ce24">
            <text:p>11.710,36 €</text:p>
          </table:table-cell>
          <table:table-cell office:value-type="string" table:style-name="ce23">
            <text:p>C.P.E.E. CONCERTADO LA CASITA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51" table:style-name="ce14">
            <text:p>151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MDVC</text:p>
          </table:table-cell>
          <table:table-cell office:value-type="currency" office:value="20444.84" table:style-name="ce24">
            <text:p>20.444,84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52" table:style-name="ce14">
            <text:p>152</text:p>
          </table:table-cell>
          <table:table-cell office:value-type="string" table:style-name="ce27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AMMG</text:p>
          </table:table-cell>
          <table:table-cell office:value-type="currency" office:value="2386.4899999999998" table:style-name="ce24">
            <text:p>2.386,49 €</text:p>
          </table:table-cell>
          <table:table-cell office:value-type="string" table:style-name="ce25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53" table:style-name="ce14">
            <text:p>153</text:p>
          </table:table-cell>
          <table:table-cell office:value-type="string" table:style-name="ce27">
            <text:p>GIII.TECNICO AUXILIAR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MERH</text:p>
          </table:table-cell>
          <table:table-cell office:value-type="currency" office:value="1102.48" table:style-name="ce26">
            <text:p>1.102,48 €</text:p>
          </table:table-cell>
          <table:table-cell office:value-type="string" table:style-name="ce25">
            <text:p>CENTRO DE DÍA PARA MAYORES DE MARZAGÁN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54" table:style-name="ce14">
            <text:p>154</text:p>
          </table:table-cell>
          <table:table-cell office:value-type="string" table:style-name="ce22">
            <text:p>GIII.TECNICO SUPERIOR NIVEL 1</text:p>
          </table:table-cell>
          <table:table-cell office:value-type="float" office:value="410" table:style-name="ce15">
            <text:p>410</text:p>
          </table:table-cell>
          <table:table-cell office:value-type="string" table:style-name="ce12">
            <text:p>DPJM</text:p>
          </table:table-cell>
          <table:table-cell office:value-type="currency" office:value="3833.9" table:style-name="ce24">
            <text:p>3.833,90 €</text:p>
          </table:table-cell>
          <table:table-cell office:value-type="string" table:style-name="ce25">
            <text:p>C.P.E.E. CONCERTADO LA CASITA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55" table:style-name="ce14">
            <text:p>155</text:p>
          </table:table-cell>
          <table:table-cell office:value-type="string" table:style-name="ce22">
            <text:p>GIII.TECNICO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MDLC</text:p>
          </table:table-cell>
          <table:table-cell office:value-type="currency" office:value="2439.13" table:style-name="ce24">
            <text:p>2.439,13 €</text:p>
          </table:table-cell>
          <table:table-cell office:value-type="string" table:style-name="ce25">
            <text:p>DEPENDENCIA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56" table:style-name="ce14">
            <text:p>156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PVRG</text:p>
          </table:table-cell>
          <table:table-cell office:value-type="currency" office:value="4141.63" table:style-name="ce24">
            <text:p>4.141,63 €</text:p>
          </table:table-cell>
          <table:table-cell office:value-type="string" table:style-name="ce25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57" table:style-name="ce14">
            <text:p>157</text:p>
          </table:table-cell>
          <table:table-cell office:value-type="string" table:style-name="ce22">
            <text:p>GIII.TECNICO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EMRH</text:p>
          </table:table-cell>
          <table:table-cell office:value-type="currency" office:value="3954.16" table:style-name="ce24">
            <text:p>3.954,16 €</text:p>
          </table:table-cell>
          <table:table-cell office:value-type="string" table:style-name="ce25">
            <text:p>CENTRO ADULTOS HNO. PEDRO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58" table:style-name="ce14">
            <text:p>158</text:p>
          </table:table-cell>
          <table:table-cell office:value-type="string" table:style-name="ce22">
            <text:p>GIII.TECNICO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MFHM</text:p>
          </table:table-cell>
          <table:table-cell office:value-type="currency" office:value="11493.89" table:style-name="ce24">
            <text:p>11.493,89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59" table:style-name="ce14">
            <text:p>159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CRG</text:p>
          </table:table-cell>
          <table:table-cell office:value-type="currency" office:value="1402.88" table:style-name="ce24">
            <text:p>1.402,88 €</text:p>
          </table:table-cell>
          <table:table-cell office:value-type="string" table:style-name="ce25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60" table:style-name="ce14">
            <text:p>160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JRM</text:p>
          </table:table-cell>
          <table:table-cell office:value-type="currency" office:value="17029.939999999999" table:style-name="ce24">
            <text:p>17.029,94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61" table:style-name="ce14">
            <text:p>161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MAG</text:p>
          </table:table-cell>
          <table:table-cell office:value-type="currency" office:value="4089.33" table:style-name="ce26">
            <text:p>4.089,33 €</text:p>
          </table:table-cell>
          <table:table-cell office:value-type="string" table:style-name="ce25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62" table:style-name="ce14">
            <text:p>162</text:p>
          </table:table-cell>
          <table:table-cell office:value-type="string" table:style-name="ce27">
            <text:p>GII.TITULADO NIVEL 3<text:s/>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RRP</text:p>
          </table:table-cell>
          <table:table-cell office:value-type="currency" office:value="19596.12" table:style-name="ce24">
            <text:p>19.596,12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63" table:style-name="ce14">
            <text:p>163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MJPB</text:p>
          </table:table-cell>
          <table:table-cell office:value-type="currency" office:value="16155.21" table:style-name="ce24">
            <text:p>16.155,21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64" table:style-name="ce14">
            <text:p>164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CTR</text:p>
          </table:table-cell>
          <table:table-cell office:value-type="currency" office:value="8889.31" table:style-name="ce24">
            <text:p>8.889,31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65" table:style-name="ce14">
            <text:p>165</text:p>
          </table:table-cell>
          <table:table-cell office:value-type="string" table:style-name="ce27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12">
            <text:p>MPMR</text:p>
          </table:table-cell>
          <table:table-cell office:value-type="currency" office:value="15327.37" table:style-name="ce24">
            <text:p>15.327,37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66" table:style-name="ce14">
            <text:p>166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DJH</text:p>
          </table:table-cell>
          <table:table-cell office:value-type="currency" office:value="11352.64" table:style-name="ce24">
            <text:p>11.352,64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67" table:style-name="ce14">
            <text:p>167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TMHA</text:p>
          </table:table-cell>
          <table:table-cell office:value-type="currency" office:value="15771.99" table:style-name="ce24">
            <text:p>15.771,99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68" table:style-name="ce14">
            <text:p>168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BLS</text:p>
          </table:table-cell>
          <table:table-cell office:value-type="currency" office:value="1008.53" table:style-name="ce24">
            <text:p>1.008,53 €</text:p>
          </table:table-cell>
          <table:table-cell office:value-type="string" table:style-name="ce25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69" table:style-name="ce14">
            <text:p>169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EMSG</text:p>
          </table:table-cell>
          <table:table-cell office:value-type="currency" office:value="14843.61" table:style-name="ce24">
            <text:p>14.843,61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70" table:style-name="ce14">
            <text:p>170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YMA</text:p>
          </table:table-cell>
          <table:table-cell office:value-type="currency" office:value="15104.51" table:style-name="ce24">
            <text:p>15.104,51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71" table:style-name="ce14">
            <text:p>171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GVG</text:p>
          </table:table-cell>
          <table:table-cell office:value-type="currency" office:value="124.46" table:style-name="ce24">
            <text:p>124,46 €</text:p>
          </table:table-cell>
          <table:table-cell office:value-type="string" table:style-name="ce25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72" table:style-name="ce14">
            <text:p>172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SDG</text:p>
          </table:table-cell>
          <table:table-cell office:value-type="currency" office:value="14503" table:style-name="ce24">
            <text:p>14.503,00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73" table:style-name="ce14">
            <text:p>173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GPG</text:p>
          </table:table-cell>
          <table:table-cell office:value-type="currency" office:value="13352.2" table:style-name="ce24">
            <text:p>13.352,20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74" table:style-name="ce14">
            <text:p>174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ASL</text:p>
          </table:table-cell>
          <table:table-cell office:value-type="currency" office:value="9253.24" table:style-name="ce24">
            <text:p>9.253,24 €</text:p>
          </table:table-cell>
          <table:table-cell office:value-type="string" table:style-name="ce23">
            <text:p>VALORACION DISCAPACIDAD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75" table:style-name="ce14">
            <text:p>175</text:p>
          </table:table-cell>
          <table:table-cell office:value-type="string" table:style-name="ce27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MNGG</text:p>
          </table:table-cell>
          <table:table-cell office:value-type="currency" office:value="16667.54" table:style-name="ce24">
            <text:p>16.667,54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76" table:style-name="ce14">
            <text:p>176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YML</text:p>
          </table:table-cell>
          <table:table-cell office:value-type="currency" office:value="12923.72" table:style-name="ce24">
            <text:p>12.923,72 €</text:p>
          </table:table-cell>
          <table:table-cell office:value-type="string" table:style-name="ce23">
            <text:p>DEPENDENCIA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77" table:style-name="ce14">
            <text:p>177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LLH</text:p>
          </table:table-cell>
          <table:table-cell office:value-type="currency" office:value="440.02" table:style-name="ce26">
            <text:p>440,02 €</text:p>
          </table:table-cell>
          <table:table-cell office:value-type="string" table:style-name="ce25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78" table:style-name="ce14">
            <text:p>178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IGP</text:p>
          </table:table-cell>
          <table:table-cell office:value-type="currency" office:value="3835.06" table:style-name="ce24">
            <text:p>3.835,06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79" table:style-name="ce14">
            <text:p>179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NSR</text:p>
          </table:table-cell>
          <table:table-cell office:value-type="currency" office:value="1017.44" table:style-name="ce24">
            <text:p>1.017,44 €</text:p>
          </table:table-cell>
          <table:table-cell office:value-type="string" table:style-name="ce25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80" table:style-name="ce14">
            <text:p>180</text:p>
          </table:table-cell>
          <table:table-cell office:value-type="string" table:style-name="ce22">
            <text:p>GIII.TECNICO AUXILIAR</text:p>
          </table:table-cell>
          <table:table-cell office:value-type="float" office:value="402" table:style-name="ce15">
            <text:p>402</text:p>
          </table:table-cell>
          <table:table-cell office:value-type="string" table:style-name="ce23">
            <text:p>SELF</text:p>
          </table:table-cell>
          <table:table-cell office:value-type="currency" office:value="1371.17" table:style-name="ce26">
            <text:p>1.371,17 €</text:p>
          </table:table-cell>
          <table:table-cell office:value-type="string" table:style-name="ce25">
            <text:p>CENTRO DE DÍA PARA MAYORES DE MARZAGÁN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81" table:style-name="ce14">
            <text:p>181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12">
            <text:p>CPMP</text:p>
          </table:table-cell>
          <table:table-cell office:value-type="currency" office:value="12669.3" table:style-name="ce24">
            <text:p>12.669,30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82" table:style-name="ce14">
            <text:p>182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ABTJ</text:p>
          </table:table-cell>
          <table:table-cell office:value-type="currency" office:value="7940.66" table:style-name="ce24">
            <text:p>7.940,66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83" table:style-name="ce14">
            <text:p>183</text:p>
          </table:table-cell>
          <table:table-cell office:value-type="string" table:style-name="ce22">
            <text:p>GIII.TECNICO SUPERIOR NIVEL 1</text:p>
          </table:table-cell>
          <table:table-cell office:value-type="float" office:value="402" table:style-name="ce15">
            <text:p>402</text:p>
          </table:table-cell>
          <table:table-cell office:value-type="string" table:style-name="ce23">
            <text:p>MPMC</text:p>
          </table:table-cell>
          <table:table-cell office:value-type="currency" office:value="9772.74" table:style-name="ce26">
            <text:p>9.772,74 €</text:p>
          </table:table-cell>
          <table:table-cell office:value-type="string" table:style-name="ce23">
            <text:p>SERVICIOS GENERALES<text:s/>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84" table:style-name="ce14">
            <text:p>184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EBH</text:p>
          </table:table-cell>
          <table:table-cell office:value-type="currency" office:value="11807.67" table:style-name="ce24">
            <text:p>11.807,67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85" table:style-name="ce14">
            <text:p>185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CPD</text:p>
          </table:table-cell>
          <table:table-cell office:value-type="currency" office:value="11705.5" table:style-name="ce24">
            <text:p>11.705,50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7">
          <table:table-cell table:style-name="ce1"/>
          <table:table-cell office:value-type="float" office:value="186" table:style-name="ce14">
            <text:p>186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JSRC</text:p>
          </table:table-cell>
          <table:table-cell office:value-type="currency" office:value="5902.87" table:style-name="ce24">
            <text:p>5.902,87 €</text:p>
          </table:table-cell>
          <table:table-cell office:value-type="string" table:style-name="ce23">
            <text:p>APOYO CURATELAR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float" office:value="187" table:style-name="ce14">
            <text:p>187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MEFJ</text:p>
          </table:table-cell>
          <table:table-cell office:value-type="currency" office:value="11145.46" table:style-name="ce24">
            <text:p>11.145,46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7">
          <table:table-cell/>
          <table:table-cell office:value-type="float" office:value="188" table:style-name="ce14">
            <text:p>188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BPP</text:p>
          </table:table-cell>
          <table:table-cell office:value-type="currency" office:value="9800.9699999999993" table:style-name="ce24">
            <text:p>9.800,97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7">
          <table:table-cell/>
          <table:table-cell office:value-type="float" office:value="189" table:style-name="ce14">
            <text:p>189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CMG</text:p>
          </table:table-cell>
          <table:table-cell office:value-type="currency" office:value="2569.17" table:style-name="ce24">
            <text:p>2.569,17 €</text:p>
          </table:table-cell>
          <table:table-cell office:value-type="string" table:style-name="ce23">
            <text:p>DEPENDENCIA</text:p>
          </table:table-cell>
          <table:table-cell table:number-columns-repeated="16377"/>
        </table:table-row>
        <table:table-row table:style-name="ro7">
          <table:table-cell/>
          <table:table-cell office:value-type="float" office:value="190" table:style-name="ce14">
            <text:p>190</text:p>
          </table:table-cell>
          <table:table-cell office:value-type="string" table:style-name="ce22">
            <text:p>GIII.TECNICO SUPERIOR NIVEL 1</text:p>
          </table:table-cell>
          <table:table-cell office:value-type="float" office:value="402" table:style-name="ce15">
            <text:p>402</text:p>
          </table:table-cell>
          <table:table-cell office:value-type="string" table:style-name="ce23">
            <text:p>RBA</text:p>
          </table:table-cell>
          <table:table-cell office:value-type="currency" office:value="1161.44" table:style-name="ce26">
            <text:p>1.161,44 €</text:p>
          </table:table-cell>
          <table:table-cell office:value-type="string" table:style-name="ce23">
            <text:p>CENTRO DE DÍA PARA MAYORES DE MARZAGÁN</text:p>
          </table:table-cell>
          <table:table-cell table:number-columns-repeated="16377"/>
        </table:table-row>
        <table:table-row table:style-name="ro7">
          <table:table-cell/>
          <table:table-cell office:value-type="float" office:value="191" table:style-name="ce14">
            <text:p>191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SPM</text:p>
          </table:table-cell>
          <table:table-cell office:value-type="currency" office:value="2037.22" table:style-name="ce24">
            <text:p>2.037,22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7">
          <table:table-cell/>
          <table:table-cell office:value-type="float" office:value="192" table:style-name="ce14">
            <text:p>192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YVD</text:p>
          </table:table-cell>
          <table:table-cell office:value-type="currency" office:value="8122.69" table:style-name="ce24">
            <text:p>8.122,69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7">
          <table:table-cell/>
          <table:table-cell office:value-type="float" office:value="193" table:style-name="ce14">
            <text:p>193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RMAR</text:p>
          </table:table-cell>
          <table:table-cell office:value-type="currency" office:value="8740.77" table:style-name="ce24">
            <text:p>8.740,77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7">
          <table:table-cell/>
          <table:table-cell office:value-type="float" office:value="194" table:style-name="ce14">
            <text:p>194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MISM</text:p>
          </table:table-cell>
          <table:table-cell office:value-type="currency" office:value="3098.82" table:style-name="ce24">
            <text:p>3.098,82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7">
          <table:table-cell/>
          <table:table-cell office:value-type="float" office:value="195" table:style-name="ce14">
            <text:p>195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DEO</text:p>
          </table:table-cell>
          <table:table-cell office:value-type="currency" office:value="7599.53" table:style-name="ce24">
            <text:p>7.599,53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7">
          <table:table-cell/>
          <table:table-cell office:value-type="float" office:value="196" table:style-name="ce14">
            <text:p>196</text:p>
          </table:table-cell>
          <table:table-cell office:value-type="string" table:style-name="ce27">
            <text:p>GII.TITULADO NIVEL 3<text:s/>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MRC</text:p>
          </table:table-cell>
          <table:table-cell office:value-type="currency" office:value="9557.2999999999993" table:style-name="ce24">
            <text:p>9.557,30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7">
          <table:table-cell/>
          <table:table-cell office:value-type="float" office:value="197" table:style-name="ce14">
            <text:p>197</text:p>
          </table:table-cell>
          <table:table-cell office:value-type="string" table:style-name="ce22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DHC</text:p>
          </table:table-cell>
          <table:table-cell office:value-type="currency" office:value="7304.68" table:style-name="ce26">
            <text:p>7.304,68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198" table:style-name="ce14">
            <text:p>198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MGRA</text:p>
          </table:table-cell>
          <table:table-cell office:value-type="currency" office:value="3585.02" table:style-name="ce24">
            <text:p>3.585,02 €</text:p>
          </table:table-cell>
          <table:table-cell office:value-type="string" table:style-name="ce23">
            <text:p>DEPENDENCI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199" table:style-name="ce14">
            <text:p>199</text:p>
          </table:table-cell>
          <table:table-cell office:value-type="string" table:style-name="ce22">
            <text:p>GIII.TECNICO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ETJ</text:p>
          </table:table-cell>
          <table:table-cell office:value-type="currency" office:value="4932.58" table:style-name="ce24">
            <text:p>4.932,58 €</text:p>
          </table:table-cell>
          <table:table-cell office:value-type="string" table:style-name="ce23">
            <text:p>DEPENDENCI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00" table:style-name="ce14">
            <text:p>200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TMPR</text:p>
          </table:table-cell>
          <table:table-cell office:value-type="currency" office:value="6592.82" table:style-name="ce24">
            <text:p>6.592,82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01" table:style-name="ce14">
            <text:p>201</text:p>
          </table:table-cell>
          <table:table-cell office:value-type="string" table:style-name="ce27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MRM</text:p>
          </table:table-cell>
          <table:table-cell office:value-type="currency" office:value="1522.81" table:style-name="ce24">
            <text:p>1.522,81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02" table:style-name="ce14">
            <text:p>202</text:p>
          </table:table-cell>
          <table:table-cell office:value-type="string" table:style-name="ce22">
            <text:p>GIII.TECNICO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MEMP</text:p>
          </table:table-cell>
          <table:table-cell office:value-type="currency" office:value="4512.37" table:style-name="ce24">
            <text:p>4.512,37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03" table:style-name="ce14">
            <text:p>203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AECL</text:p>
          </table:table-cell>
          <table:table-cell office:value-type="currency" office:value="475.87" table:style-name="ce24">
            <text:p>475,87 €</text:p>
          </table:table-cell>
          <table:table-cell office:value-type="string" table:style-name="ce23">
            <text:p>DEPENDENCI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04" table:style-name="ce14">
            <text:p>204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MCRS</text:p>
          </table:table-cell>
          <table:table-cell office:value-type="currency" office:value="3430.88" table:style-name="ce24">
            <text:p>3.430,88 €</text:p>
          </table:table-cell>
          <table:table-cell office:value-type="string" table:style-name="ce23">
            <text:p>DEPENDENCI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05" table:style-name="ce14">
            <text:p>205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SPA</text:p>
          </table:table-cell>
          <table:table-cell office:value-type="currency" office:value="3533.48" table:style-name="ce24">
            <text:p>3.533,48 €</text:p>
          </table:table-cell>
          <table:table-cell office:value-type="string" table:style-name="ce23">
            <text:p>DEPENDENCI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06" table:style-name="ce14">
            <text:p>206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ALC</text:p>
          </table:table-cell>
          <table:table-cell office:value-type="currency" office:value="4004.35" table:style-name="ce24">
            <text:p>4.004,35 €</text:p>
          </table:table-cell>
          <table:table-cell office:value-type="string" table:style-name="ce23">
            <text:p>DEPENDENCI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07" table:style-name="ce14">
            <text:p>207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NHA</text:p>
          </table:table-cell>
          <table:table-cell office:value-type="currency" office:value="5627.58" table:style-name="ce24">
            <text:p>5.627,58 €</text:p>
          </table:table-cell>
          <table:table-cell office:value-type="string" table:style-name="ce23">
            <text:p>DEPENDENCI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08" table:style-name="ce14">
            <text:p>208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DIM</text:p>
          </table:table-cell>
          <table:table-cell office:value-type="currency" office:value="5661.64" table:style-name="ce24">
            <text:p>5.661,64 €</text:p>
          </table:table-cell>
          <table:table-cell office:value-type="string" table:style-name="ce23">
            <text:p>DEPENDENCI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09" table:style-name="ce14">
            <text:p>209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TSG</text:p>
          </table:table-cell>
          <table:table-cell office:value-type="currency" office:value="5239.54" table:style-name="ce24">
            <text:p>5.239,54 €</text:p>
          </table:table-cell>
          <table:table-cell office:value-type="string" table:style-name="ce23">
            <text:p>DEPENDENCI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10" table:style-name="ce14">
            <text:p>210</text:p>
          </table:table-cell>
          <table:table-cell office:value-type="string" table:style-name="ce22">
            <text:p>GIII.TECNICO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BNSS</text:p>
          </table:table-cell>
          <table:table-cell office:value-type="currency" office:value="4564.6099999999997" table:style-name="ce24">
            <text:p>4.564,61 €</text:p>
          </table:table-cell>
          <table:table-cell office:value-type="string" table:style-name="ce23">
            <text:p>DEPENDENCI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11" table:style-name="ce14">
            <text:p>211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AFM</text:p>
          </table:table-cell>
          <table:table-cell office:value-type="currency" office:value="5490.81" table:style-name="ce24">
            <text:p>5.490,81 €</text:p>
          </table:table-cell>
          <table:table-cell office:value-type="string" table:style-name="ce23">
            <text:p>DEPENDENCI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12" table:style-name="ce14">
            <text:p>212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APV</text:p>
          </table:table-cell>
          <table:table-cell office:value-type="currency" office:value="5335.92" table:style-name="ce24">
            <text:p>5.335,92 €</text:p>
          </table:table-cell>
          <table:table-cell office:value-type="string" table:style-name="ce23">
            <text:p>DEPENDENCI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13" table:style-name="ce14">
            <text:p>213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NRF</text:p>
          </table:table-cell>
          <table:table-cell office:value-type="currency" office:value="4158.25" table:style-name="ce24">
            <text:p>4.158,25 €</text:p>
          </table:table-cell>
          <table:table-cell office:value-type="string" table:style-name="ce23">
            <text:p>DEPENDENCI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14" table:style-name="ce14">
            <text:p>214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RELM</text:p>
          </table:table-cell>
          <table:table-cell office:value-type="currency" office:value="5345.7" table:style-name="ce24">
            <text:p>5.345,70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15" table:style-name="ce14">
            <text:p>215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EGTP</text:p>
          </table:table-cell>
          <table:table-cell office:value-type="currency" office:value="5232.43" table:style-name="ce24">
            <text:p>5.232,43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16" table:style-name="ce14">
            <text:p>216</text:p>
          </table:table-cell>
          <table:table-cell office:value-type="string" table:style-name="ce27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MGBQ</text:p>
          </table:table-cell>
          <table:table-cell office:value-type="currency" office:value="4998.41" table:style-name="ce24">
            <text:p>4.998,41 €</text:p>
          </table:table-cell>
          <table:table-cell office:value-type="string" table:style-name="ce23">
            <text:p>DEPENDENCI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17" table:style-name="ce14">
            <text:p>217</text:p>
          </table:table-cell>
          <table:table-cell office:value-type="string" table:style-name="ce27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CFSH</text:p>
          </table:table-cell>
          <table:table-cell office:value-type="currency" office:value="5296.53" table:style-name="ce24">
            <text:p>5.296,53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18" table:style-name="ce14">
            <text:p>218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AMFB</text:p>
          </table:table-cell>
          <table:table-cell office:value-type="currency" office:value="5430.77" table:style-name="ce24">
            <text:p>5.430,77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19" table:style-name="ce14">
            <text:p>219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MMB</text:p>
          </table:table-cell>
          <table:table-cell office:value-type="currency" office:value="5778.08" table:style-name="ce24">
            <text:p>5.778,08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20" table:style-name="ce14">
            <text:p>220</text:p>
          </table:table-cell>
          <table:table-cell office:value-type="string" table:style-name="ce27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FMRM</text:p>
          </table:table-cell>
          <table:table-cell office:value-type="currency" office:value="5437.32" table:style-name="ce24">
            <text:p>5.437,32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21" table:style-name="ce14">
            <text:p>221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NMDP</text:p>
          </table:table-cell>
          <table:table-cell office:value-type="currency" office:value="1627.83" table:style-name="ce24">
            <text:p>1.627,83 €</text:p>
          </table:table-cell>
          <table:table-cell office:value-type="string" table:style-name="ce23">
            <text:p>DEPENDENCI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22" table:style-name="ce14">
            <text:p>222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BRY</text:p>
          </table:table-cell>
          <table:table-cell office:value-type="currency" office:value="4473.0600000000004" table:style-name="ce24">
            <text:p>4.473,06 €</text:p>
          </table:table-cell>
          <table:table-cell office:value-type="string" table:style-name="ce23">
            <text:p>DEPENDENCI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23" table:style-name="ce14">
            <text:p>223</text:p>
          </table:table-cell>
          <table:table-cell office:value-type="string" table:style-name="ce27">
            <text:p>GII. TITULADO NIVEL 2</text:p>
          </table:table-cell>
          <table:table-cell office:value-type="float" office:value="189" table:style-name="ce15">
            <text:p>189</text:p>
          </table:table-cell>
          <table:table-cell office:value-type="string" table:style-name="ce23">
            <text:p>DYDR</text:p>
          </table:table-cell>
          <table:table-cell office:value-type="currency" office:value="4172.2700000000004" table:style-name="ce24">
            <text:p>4.172,27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24" table:style-name="ce14">
            <text:p>224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PLH</text:p>
          </table:table-cell>
          <table:table-cell office:value-type="currency" office:value="4366.6899999999996" table:style-name="ce24">
            <text:p>4.366,69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25" table:style-name="ce14">
            <text:p>225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BBB</text:p>
          </table:table-cell>
          <table:table-cell office:value-type="currency" office:value="1332.89" table:style-name="ce24">
            <text:p>1.332,89 €</text:p>
          </table:table-cell>
          <table:table-cell office:value-type="string" table:style-name="ce23">
            <text:p>C.P.E.E. CONCERTADO LA CASIT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26" table:style-name="ce14">
            <text:p>226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SFTR</text:p>
          </table:table-cell>
          <table:table-cell office:value-type="currency" office:value="3610.58" table:style-name="ce24">
            <text:p>3.610,58 €</text:p>
          </table:table-cell>
          <table:table-cell office:value-type="string" table:style-name="ce23">
            <text:p>C.P.E.E. CONCERTADO LA CASIT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27" table:style-name="ce14">
            <text:p>227</text:p>
          </table:table-cell>
          <table:table-cell office:value-type="string" table:style-name="ce27">
            <text:p>GII.TITULADO NIVEL 3<text:s/>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DFA</text:p>
          </table:table-cell>
          <table:table-cell office:value-type="currency" office:value="4337.57" table:style-name="ce26">
            <text:p>4.337,57 €</text:p>
          </table:table-cell>
          <table:table-cell office:value-type="string" table:style-name="ce23">
            <text:p>SERVICIOS GENERALES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28" table:style-name="ce14">
            <text:p>228</text:p>
          </table:table-cell>
          <table:table-cell office:value-type="string" table:style-name="ce27">
            <text:p>GII.TITULADO NIVEL 3<text:s/>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BPB</text:p>
          </table:table-cell>
          <table:table-cell office:value-type="currency" office:value="2159.09" table:style-name="ce24">
            <text:p>2.159,09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29" table:style-name="ce14">
            <text:p>229</text:p>
          </table:table-cell>
          <table:table-cell office:value-type="string" table:style-name="ce22">
            <text:p>GIII.TECNICO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MJGJ</text:p>
          </table:table-cell>
          <table:table-cell office:value-type="currency" office:value="2624.56" table:style-name="ce24">
            <text:p>2.624,56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30" table:style-name="ce14">
            <text:p>230</text:p>
          </table:table-cell>
          <table:table-cell office:value-type="string" table:style-name="ce22">
            <text:p>GIII.TECNICO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RMH</text:p>
          </table:table-cell>
          <table:table-cell office:value-type="currency" office:value="2624.56" table:style-name="ce24">
            <text:p>2.624,56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31" table:style-name="ce14">
            <text:p>231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NIFD</text:p>
          </table:table-cell>
          <table:table-cell office:value-type="currency" office:value="3133.86" table:style-name="ce24">
            <text:p>3.133,86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32" table:style-name="ce14">
            <text:p>232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PRC</text:p>
          </table:table-cell>
          <table:table-cell office:value-type="currency" office:value="3133.86" table:style-name="ce24">
            <text:p>3.133,86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33" table:style-name="ce14">
            <text:p>233</text:p>
          </table:table-cell>
          <table:table-cell office:value-type="string" table:style-name="ce27">
            <text:p>GII.TITULADO NIVEL 3<text:s/>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JGH</text:p>
          </table:table-cell>
          <table:table-cell office:value-type="currency" office:value="4123.03" table:style-name="ce24">
            <text:p>4.123,03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34" table:style-name="ce14">
            <text:p>234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SGM</text:p>
          </table:table-cell>
          <table:table-cell office:value-type="currency" office:value="3133.86" table:style-name="ce24">
            <text:p>3.133,86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35" table:style-name="ce14">
            <text:p>235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NPP</text:p>
          </table:table-cell>
          <table:table-cell office:value-type="currency" office:value="2970.18" table:style-name="ce24">
            <text:p>2.970,18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36" table:style-name="ce14">
            <text:p>236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CSP</text:p>
          </table:table-cell>
          <table:table-cell office:value-type="currency" office:value="2970.12" table:style-name="ce24">
            <text:p>2.970,12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37" table:style-name="ce14">
            <text:p>237</text:p>
          </table:table-cell>
          <table:table-cell office:value-type="string" table:style-name="ce27">
            <text:p>GII.TITULADO NIVEL 3<text:s/>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CRMP</text:p>
          </table:table-cell>
          <table:table-cell office:value-type="currency" office:value="3908.13" table:style-name="ce24">
            <text:p>3.908,13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38" table:style-name="ce14">
            <text:p>238</text:p>
          </table:table-cell>
          <table:table-cell office:value-type="string" table:style-name="ce22">
            <text:p>GIII.TECNICO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MCMV</text:p>
          </table:table-cell>
          <table:table-cell office:value-type="currency" office:value="8389.3700000000008" table:style-name="ce24">
            <text:p>8.389,37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39" table:style-name="ce14">
            <text:p>239</text:p>
          </table:table-cell>
          <table:table-cell office:value-type="string" table:style-name="ce22">
            <text:p>GIII.TECNICO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ORD</text:p>
          </table:table-cell>
          <table:table-cell office:value-type="currency" office:value="2210.16" table:style-name="ce24">
            <text:p>2.210,16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40" table:style-name="ce14">
            <text:p>240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EHG</text:p>
          </table:table-cell>
          <table:table-cell office:value-type="currency" office:value="2640.16" table:style-name="ce24">
            <text:p>2.640,16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41" table:style-name="ce14">
            <text:p>241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JHC</text:p>
          </table:table-cell>
          <table:table-cell office:value-type="currency" office:value="2640.16" table:style-name="ce24">
            <text:p>2.640,16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42" table:style-name="ce14">
            <text:p>242</text:p>
          </table:table-cell>
          <table:table-cell office:value-type="string" table:style-name="ce22">
            <text:p>GII.TITULADO NIVEL 3<text:s/>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SRR</text:p>
          </table:table-cell>
          <table:table-cell office:value-type="currency" office:value="3473.9" table:style-name="ce24">
            <text:p>3.473,90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43" table:style-name="ce14">
            <text:p>243</text:p>
          </table:table-cell>
          <table:table-cell office:value-type="string" table:style-name="ce22">
            <text:p>GIII.TECNICO</text:p>
          </table:table-cell>
          <table:table-cell office:value-type="float" office:value="130" table:style-name="ce15">
            <text:p>130</text:p>
          </table:table-cell>
          <table:table-cell office:value-type="string" table:style-name="ce23">
            <text:p>LLQ</text:p>
          </table:table-cell>
          <table:table-cell office:value-type="currency" office:value="2026.22" table:style-name="ce24">
            <text:p>2.026,22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44" table:style-name="ce14">
            <text:p>244</text:p>
          </table:table-cell>
          <table:table-cell office:value-type="string" table:style-name="ce22">
            <text:p>GII.TITULADO NIVEL 3<text:s/>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GMPD</text:p>
          </table:table-cell>
          <table:table-cell office:value-type="currency" office:value="2526.9899999999998" table:style-name="ce24">
            <text:p>2.526,99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45" table:style-name="ce14">
            <text:p>245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12">
            <text:p>MPMM</text:p>
          </table:table-cell>
          <table:table-cell office:value-type="currency" office:value="1745.94" table:style-name="ce24">
            <text:p>1.745,94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46" table:style-name="ce14">
            <text:p>246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AMM</text:p>
          </table:table-cell>
          <table:table-cell office:value-type="currency" office:value="2805.18" table:style-name="ce24">
            <text:p>2.805,18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47" table:style-name="ce14">
            <text:p>247</text:p>
          </table:table-cell>
          <table:table-cell office:value-type="string" table:style-name="ce22">
            <text:p>GII.TITULADO NIVEL 3<text:s/>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RVHM</text:p>
          </table:table-cell>
          <table:table-cell office:value-type="currency" office:value="3691.03" table:style-name="ce24">
            <text:p>3.691,03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48" table:style-name="ce14">
            <text:p>248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LLFD</text:p>
          </table:table-cell>
          <table:table-cell office:value-type="currency" office:value="2999.55" table:style-name="ce24">
            <text:p>2.999,55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49" table:style-name="ce14">
            <text:p>249</text:p>
          </table:table-cell>
          <table:table-cell office:value-type="string" table:style-name="ce27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12">
            <text:p>RPSM</text:p>
          </table:table-cell>
          <table:table-cell office:value-type="currency" office:value="3222.63" table:style-name="ce24">
            <text:p>3.222,63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50" table:style-name="ce14">
            <text:p>250</text:p>
          </table:table-cell>
          <table:table-cell office:value-type="string" table:style-name="ce22">
            <text:p>GIII.TECNICO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VFP</text:p>
          </table:table-cell>
          <table:table-cell office:value-type="currency" office:value="1341.87" table:style-name="ce24">
            <text:p>1.341,87 €</text:p>
          </table:table-cell>
          <table:table-cell office:value-type="string" table:style-name="ce23">
            <text:p>DEPENDENCI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51" table:style-name="ce14">
            <text:p>251</text:p>
          </table:table-cell>
          <table:table-cell office:value-type="string" table:style-name="ce22">
            <text:p>GIII.TECNICO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RAGP</text:p>
          </table:table-cell>
          <table:table-cell office:value-type="currency" office:value="1341.87" table:style-name="ce24">
            <text:p>1.341,87 €</text:p>
          </table:table-cell>
          <table:table-cell office:value-type="string" table:style-name="ce23">
            <text:p>DEPENDENCI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52" table:style-name="ce14">
            <text:p>252</text:p>
          </table:table-cell>
          <table:table-cell office:value-type="string" table:style-name="ce27">
            <text:p>GII.TITULADO NIVEL 3<text:s/>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MIRS</text:p>
          </table:table-cell>
          <table:table-cell office:value-type="currency" office:value="2297.1" table:style-name="ce24">
            <text:p>2.297,10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53" table:style-name="ce14">
            <text:p>253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CFD</text:p>
          </table:table-cell>
          <table:table-cell office:value-type="currency" office:value="1737.47" table:style-name="ce24">
            <text:p>1.737,47 €</text:p>
          </table:table-cell>
          <table:table-cell office:value-type="string" table:style-name="ce23">
            <text:p>DEPENDENCIA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54" table:style-name="ce14">
            <text:p>254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NLVM</text:p>
          </table:table-cell>
          <table:table-cell office:value-type="currency" office:value="1905.44" table:style-name="ce24">
            <text:p>1.905,44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55" table:style-name="ce14">
            <text:p>255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DBK</text:p>
          </table:table-cell>
          <table:table-cell office:value-type="currency" office:value="1557.65" table:style-name="ce24">
            <text:p>1.557,65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56" table:style-name="ce14">
            <text:p>256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AAR</text:p>
          </table:table-cell>
          <table:table-cell office:value-type="currency" office:value="1219.73" table:style-name="ce24">
            <text:p>1.219,73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57" table:style-name="ce14">
            <text:p>257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BMA</text:p>
          </table:table-cell>
          <table:table-cell office:value-type="currency" office:value="109.38" table:style-name="ce24">
            <text:p>109,38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58" table:style-name="ce14">
            <text:p>258</text:p>
          </table:table-cell>
          <table:table-cell office:value-type="string" table:style-name="ce22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SKAC</text:p>
          </table:table-cell>
          <table:table-cell office:value-type="currency" office:value="1238.95" table:style-name="ce24">
            <text:p>1.238,95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59" table:style-name="ce14">
            <text:p>259</text:p>
          </table:table-cell>
          <table:table-cell office:value-type="string" table:style-name="ce22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SPM</text:p>
          </table:table-cell>
          <table:table-cell office:value-type="currency" office:value="349.2" table:style-name="ce24">
            <text:p>349,20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60" table:style-name="ce14">
            <text:p>260</text:p>
          </table:table-cell>
          <table:table-cell office:value-type="string" table:style-name="ce22">
            <text:p>GIII.TECNICO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OSG</text:p>
          </table:table-cell>
          <table:table-cell office:value-type="currency" office:value="966.94" table:style-name="ce24">
            <text:p>966,94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61" table:style-name="ce14">
            <text:p>261</text:p>
          </table:table-cell>
          <table:table-cell office:value-type="string" table:style-name="ce22">
            <text:p>GIII.TECNICO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ESA</text:p>
          </table:table-cell>
          <table:table-cell office:value-type="currency" office:value="920.89" table:style-name="ce24">
            <text:p>920,89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62" table:style-name="ce14">
            <text:p>262</text:p>
          </table:table-cell>
          <table:table-cell office:value-type="string" table:style-name="ce22">
            <text:p>GIII.TECNICO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SSA</text:p>
          </table:table-cell>
          <table:table-cell office:value-type="currency" office:value="920.89" table:style-name="ce24">
            <text:p>920,89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63" table:style-name="ce14">
            <text:p>263</text:p>
          </table:table-cell>
          <table:table-cell office:value-type="string" table:style-name="ce22">
            <text:p>GIII.TECNICO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IPP</text:p>
          </table:table-cell>
          <table:table-cell office:value-type="currency" office:value="920.89" table:style-name="ce24">
            <text:p>920,89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64" table:style-name="ce14">
            <text:p>264</text:p>
          </table:table-cell>
          <table:table-cell office:value-type="string" table:style-name="ce22">
            <text:p>GIII.TECNICO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RRB</text:p>
          </table:table-cell>
          <table:table-cell office:value-type="currency" office:value="736.71" table:style-name="ce24">
            <text:p>736,71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65" table:style-name="ce14">
            <text:p>265</text:p>
          </table:table-cell>
          <table:table-cell office:value-type="string" table:style-name="ce27">
            <text:p>GII. TITULADO NIVEL 2</text:p>
          </table:table-cell>
          <table:table-cell office:value-type="float" office:value="410" table:style-name="ce15">
            <text:p>410</text:p>
          </table:table-cell>
          <table:table-cell office:value-type="string" table:style-name="ce23">
            <text:p>EOO</text:p>
          </table:table-cell>
          <table:table-cell office:value-type="currency" office:value="660.05" table:style-name="ce24">
            <text:p>660,05 €</text:p>
          </table:table-cell>
          <table:table-cell office:value-type="string" table:style-name="ce23">
            <text:p>APOYO CURATELAR</text:p>
          </table:table-cell>
          <table:table-cell table:number-columns-repeated="16377"/>
        </table:table-row>
        <table:table-row table:style-name="ro1">
          <table:table-cell/>
          <table:table-cell office:value-type="float" office:value="266" table:style-name="ce14">
            <text:p>266</text:p>
          </table:table-cell>
          <table:table-cell office:value-type="string" table:style-name="ce27">
            <text:p>GII. TITULADO NIVEL 2</text:p>
          </table:table-cell>
          <table:table-cell office:value-type="float" office:value="100" table:style-name="ce15">
            <text:p>100</text:p>
          </table:table-cell>
          <table:table-cell office:value-type="string" table:style-name="ce23">
            <text:p>BLG</text:p>
          </table:table-cell>
          <table:table-cell office:value-type="currency" office:value="448.46" table:style-name="ce24">
            <text:p>448,46 €</text:p>
          </table:table-cell>
          <table:table-cell office:value-type="string" table:style-name="ce23">
            <text:p>VALORACION DISCAPACIDAD</text:p>
          </table:table-cell>
          <table:table-cell table:number-columns-repeated="16377"/>
        </table:table-row>
        <table:table-row table:style-name="ro8">
          <table:table-cell table:number-columns-repeated="4"/>
          <table:table-cell table:style-name="ce11"/>
          <table:table-cell table:style-name="ce16"/>
          <table:table-cell table:style-name="ce17"/>
          <table:table-cell table:number-columns-repeated="16377"/>
        </table:table-row>
        <table:table-row table:style-name="ro8">
          <table:table-cell table:number-columns-repeated="4"/>
          <table:table-cell table:style-name="ce11"/>
          <table:table-cell table:number-columns-repeated="2" table:style-name="ce2"/>
          <table:table-cell table:number-columns-repeated="16377"/>
        </table:table-row>
        <table:table-row table:number-rows-repeated="1048302" table:style-name="ro8">
          <table:table-cell table:number-columns-repeated="16384"/>
        </table:table-row>
        <table:named-expressions>
          <table:named-range table:name="Print_Titles" table:cell-range-address="RELACION_NOMINAL.$A$1:RELACION_NOMINAL.$XFD$6" table:base-cell-address="RELACION_NOMINAL.$A$1"/>
        </table:named-expressions>
      </table:table>
      <table:database-ranges>
        <table:database-range table:target-range-address="RELACION_NOMINAL.B6:RELACION_NOMINAL.G18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Consolas" svg:font-family="Consolas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currency-style style:name="N12P0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2P0"/>
    </number:currency-style>
    <number:percentage-style style:name="N14">
      <number:number number:decimal-places="2" number:min-decimal-places="2" number:min-integer-digits="1"/>
      <number:text>%</number:text>
    </number:percentage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€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number number:decimal-places="2" number:min-decimal-places="2" number:min-integer-digits="1" number:grouping="true"/>
      <number:text> € </number:text>
    </number:number-style>
    <number:number-style style:name="N37P1">
      <number:text>-</number:text>
      <number:number number:decimal-places="2" number:min-decimal-places="2" number:min-integer-digits="1" number:grouping="true"/>
      <number:text> € </number:text>
    </number:number-style>
    <number:number-style style:name="N37P2">
      <number:text> -</number:text>
      <number:number number:decimal-places="0" number:min-decimal-places="0" number:min-integer-digits="0">
        <number:embedded-text number:position="0"> € </number:embedded-text>
      </number:number>
    </number:number-style>
    <number:text-style style:name="N37"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Euro" style:family="table-cell" style:data-style-name="N36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Euro_32_2" style:display-name="Euro 2" style:family="table-cell" style:data-style-name="N37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>
        <style:region-left>
          <text:p/>
        </style:region-left>
        <style:region-right>
          <text:p/>
        </style:region-right>
      </style:header>
      <style:header-left style:display="false"/>
      <style:header-first/>
      <style:footer>
        <text:p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dc:title/>
    <dc:description/>
    <dc:subject/>
    <meta:initial-creator>Usuario</meta:initial-creator>
    <dc:creator>Manuel Hernández</dc:creator>
    <meta:creation-date>2021-05-20T09:47:09Z</meta:creation-date>
    <dc:date>2026-04-17T20:10:51Z</dc:date>
    <meta:print-date>2026-04-17T20:10:44Z</meta:print-date>
    <meta:user-defined meta:name="ContentTypeId">0x01010072BC82903EC53C4A89794FC6F22114FC</meta:user-defined>
    <meta:user-defined meta:name="Order" meta:value-type="float">617000</meta:user-defined>
    <meta:user-defined meta:name="_SourceUrl"/>
    <meta:user-defined meta:name="_SharedFileIndex"/>
    <meta:user-defined meta:name="ComplianceAssetId"/>
    <meta:user-defined meta:name="_ExtendedDescription"/>
    <meta:user-defined meta:name="TriggerFlowInfo"/>
    <meta:user-defined meta:name="MediaServiceImageTags"/>
  </office:meta>
</office:document-meta>
</file>