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fo:font-weight="bold" style:font-weight-asian="bold" style:font-weight-complex="bold"/>
    </style:style>
    <style:style style:name="P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" style:parent-style-name="Normal" style:family="paragraph">
      <style:paragraph-properties fo:text-align="justify" fo:margin-bottom="0in"/>
    </style:style>
    <style:style style:name="T8" style:parent-style-name="Fuentedepárrafopredeter." style:family="text">
      <style:text-properties fo:font-style="italic" style:font-style-asian="italic" style:font-style-complex="italic"/>
    </style:style>
    <style:style style:name="T9" style:parent-style-name="Fuentedepárrafopredeter." style:family="text">
      <style:text-properties fo:font-style="italic" style:font-style-asian="italic" style:font-style-complex="italic"/>
    </style:style>
    <style:style style:name="T10" style:parent-style-name="Fuentedepárrafopredeter." style:family="text">
      <style:text-properties fo:font-style="italic" style:font-style-asian="italic" style:font-style-complex="italic"/>
    </style:style>
    <style:style style:name="T11" style:parent-style-name="Fuentedepárrafopredeter." style:family="text">
      <style:text-properties fo:font-weight="bold" style:font-weight-asian="bold" style:font-weight-complex="bold"/>
    </style:style>
    <style:style style:name="T12" style:parent-style-name="Fuentedepárrafopredeter." style:family="text">
      <style:text-properties fo:font-style="italic" style:font-style-asian="italic" style:font-style-complex="italic"/>
    </style:style>
    <style:style style:name="T13" style:parent-style-name="Fuentedepárrafopredeter." style:family="text">
      <style:text-properties fo:font-style="italic" style:font-style-asian="italic" style:font-style-complex="italic"/>
    </style:style>
    <style:style style:name="P14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15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16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17" style:parent-style-name="Normal" style:family="paragraph">
      <style:paragraph-properties fo:text-align="justify" fo:margin-bottom="0in"/>
    </style:style>
    <style:style style:name="T18" style:parent-style-name="Fuentedepárrafopredeter." style:family="text">
      <style:text-properties fo:font-style="italic" style:font-style-asian="italic" style:font-style-complex="italic"/>
    </style:style>
    <style:style style:name="T19" style:parent-style-name="Hipervínculo" style:family="text">
      <style:text-properties fo:font-style="italic" style:font-style-asian="italic" style:font-style-complex="italic"/>
    </style:style>
    <style:style style:name="P20" style:parent-style-name="Normal" style:family="paragraph">
      <style:paragraph-properties fo:text-align="justify" fo:margin-bottom="0in"/>
    </style:style>
    <style:style style:name="T21" style:parent-style-name="Fuentedepárrafopredeter." style:family="text">
      <style:text-properties fo:font-style="italic" style:font-style-asian="italic" style:font-style-complex="italic"/>
    </style:style>
    <style:style style:name="T22" style:parent-style-name="Hipervínculo" style:family="text">
      <style:text-properties fo:font-style="italic" style:font-style-asian="italic" style:font-style-complex="italic"/>
    </style:style>
    <style:style style:name="P23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2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2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26" style:parent-style-name="Normal" style:family="paragraph">
      <style:paragraph-properties fo:text-align="justify" fo:margin-bottom="0in"/>
    </style:style>
    <style:style style:name="T27" style:parent-style-name="Fuentedepárrafopredeter." style:family="text">
      <style:text-properties fo:font-style="italic" style:font-style-asian="italic" style:font-style-complex="italic"/>
    </style:style>
    <style:style style:name="T28" style:parent-style-name="Fuentedepárrafopredeter." style:family="text">
      <style:text-properties fo:font-style="italic" style:font-style-asian="italic" style:font-style-complex="italic"/>
    </style:style>
    <style:style style:name="T29" style:parent-style-name="Fuentedepárrafopredeter." style:family="text">
      <style:text-properties fo:font-style="italic" style:font-style-asian="italic" style:font-style-complex="italic"/>
    </style:style>
    <style:style style:name="T30" style:parent-style-name="Fuentedepárrafopredeter." style:family="text">
      <style:text-properties fo:font-weight="bold" style:font-weight-asian="bold" style:font-weight-complex="bold"/>
    </style:style>
    <style:style style:name="T31" style:parent-style-name="Fuentedepárrafopredeter." style:family="text">
      <style:text-properties fo:font-style="italic" style:font-style-asian="italic" style:font-style-complex="italic"/>
    </style:style>
    <style:style style:name="T32" style:parent-style-name="Fuentedepárrafopredeter." style:family="text">
      <style:text-properties fo:font-style="italic" style:font-style-asian="italic" style:font-style-complex="italic"/>
    </style:style>
    <style:style style:name="P33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34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35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36" style:parent-style-name="Normal" style:family="paragraph">
      <style:paragraph-properties fo:text-align="justify" fo:margin-bottom="0in"/>
    </style:style>
    <style:style style:name="T37" style:parent-style-name="Fuentedepárrafopredeter." style:family="text">
      <style:text-properties fo:font-style="italic" style:font-style-asian="italic" style:font-style-complex="italic"/>
    </style:style>
    <style:style style:name="T38" style:parent-style-name="Hipervínculo" style:family="text">
      <style:text-properties fo:font-style="italic" style:font-style-asian="italic" style:font-style-complex="italic"/>
    </style:style>
    <style:style style:name="P39" style:parent-style-name="Normal" style:family="paragraph">
      <style:paragraph-properties fo:text-align="justify" fo:margin-bottom="0in"/>
    </style:style>
    <style:style style:name="T40" style:parent-style-name="Fuentedepárrafopredeter." style:family="text">
      <style:text-properties fo:font-style="italic" style:font-style-asian="italic" style:font-style-complex="italic"/>
    </style:style>
    <style:style style:name="T41" style:parent-style-name="Hipervínculo" style:family="text">
      <style:text-properties fo:font-style="italic" style:font-style-asian="italic" style:font-style-complex="italic"/>
    </style:style>
    <style:style style:name="P42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43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4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45" style:parent-style-name="Normal" style:family="paragraph">
      <style:paragraph-properties fo:text-align="justify" fo:margin-bottom="0in"/>
    </style:style>
    <style:style style:name="T46" style:parent-style-name="Fuentedepárrafopredeter." style:family="text">
      <style:text-properties fo:font-style="italic" style:font-style-asian="italic" style:font-style-complex="italic"/>
    </style:style>
    <style:style style:name="T47" style:parent-style-name="Fuentedepárrafopredeter." style:family="text">
      <style:text-properties fo:font-style="italic" style:font-style-asian="italic" style:font-style-complex="italic"/>
    </style:style>
    <style:style style:name="T48" style:parent-style-name="Fuentedepárrafopredeter." style:family="text">
      <style:text-properties fo:font-style="italic" style:font-style-asian="italic" style:font-style-complex="italic"/>
    </style:style>
    <style:style style:name="T49" style:parent-style-name="Fuentedepárrafopredeter." style:family="text">
      <style:text-properties fo:font-weight="bold" style:font-weight-asian="bold" style:font-weight-complex="bold"/>
    </style:style>
    <style:style style:name="T50" style:parent-style-name="Fuentedepárrafopredeter." style:family="text">
      <style:text-properties fo:font-style="italic" style:font-style-asian="italic" style:font-style-complex="italic"/>
    </style:style>
    <style:style style:name="T51" style:parent-style-name="Fuentedepárrafopredeter." style:family="text">
      <style:text-properties fo:font-style="italic" style:font-style-asian="italic" style:font-style-complex="italic"/>
    </style:style>
    <style:style style:name="P52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53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54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55" style:parent-style-name="Normal" style:family="paragraph">
      <style:paragraph-properties fo:text-align="justify" fo:margin-bottom="0in"/>
    </style:style>
    <style:style style:name="T56" style:parent-style-name="Fuentedepárrafopredeter." style:family="text">
      <style:text-properties fo:font-style="italic" style:font-style-asian="italic" style:font-style-complex="italic"/>
    </style:style>
    <style:style style:name="T57" style:parent-style-name="Hipervínculo" style:family="text">
      <style:text-properties fo:font-style="italic" style:font-style-asian="italic" style:font-style-complex="italic"/>
    </style:style>
    <style:style style:name="P58" style:parent-style-name="Normal" style:family="paragraph">
      <style:paragraph-properties fo:text-align="justify"/>
    </style:style>
    <style:style style:name="P59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60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61" style:parent-style-name="Normal" style:family="paragraph">
      <style:paragraph-properties fo:text-align="justify" fo:margin-bottom="0in"/>
    </style:style>
    <style:style style:name="T62" style:parent-style-name="Fuentedepárrafopredeter." style:family="text">
      <style:text-properties fo:font-style="italic" style:font-style-asian="italic" style:font-style-complex="italic"/>
    </style:style>
    <style:style style:name="T63" style:parent-style-name="Fuentedepárrafopredeter." style:family="text">
      <style:text-properties fo:font-style="italic" style:font-style-asian="italic" style:font-style-complex="italic"/>
    </style:style>
    <style:style style:name="T64" style:parent-style-name="Fuentedepárrafopredeter." style:family="text">
      <style:text-properties fo:font-style="italic" style:font-style-asian="italic" style:font-style-complex="italic"/>
    </style:style>
    <style:style style:name="T65" style:parent-style-name="Fuentedepárrafopredeter." style:family="text">
      <style:text-properties fo:font-weight="bold" style:font-weight-asian="bold" style:font-weight-complex="bold"/>
    </style:style>
    <style:style style:name="T66" style:parent-style-name="Fuentedepárrafopredeter." style:family="text">
      <style:text-properties fo:font-style="italic" style:font-style-asian="italic" style:font-style-complex="italic"/>
    </style:style>
    <style:style style:name="T67" style:parent-style-name="Fuentedepárrafopredeter." style:family="text">
      <style:text-properties fo:font-style="italic" style:font-style-asian="italic" style:font-style-complex="italic"/>
    </style:style>
    <style:style style:name="P68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69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70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71" style:parent-style-name="Normal" style:family="paragraph">
      <style:paragraph-properties fo:text-align="justify" fo:margin-bottom="0in"/>
    </style:style>
    <style:style style:name="T72" style:parent-style-name="Fuentedepárrafopredeter." style:family="text">
      <style:text-properties fo:font-style="italic" style:font-style-asian="italic" style:font-style-complex="italic"/>
    </style:style>
    <style:style style:name="T73" style:parent-style-name="Hipervínculo" style:family="text">
      <style:text-properties fo:font-style="italic" style:font-style-asian="italic" style:font-style-complex="italic"/>
    </style:style>
    <style:style style:name="P74" style:parent-style-name="Normal" style:family="paragraph">
      <style:paragraph-properties fo:text-align="justify" fo:margin-bottom="0in"/>
    </style:style>
    <style:style style:name="T75" style:parent-style-name="Fuentedepárrafopredeter." style:family="text">
      <style:text-properties fo:font-style="italic" style:font-style-asian="italic" style:font-style-complex="italic"/>
    </style:style>
    <style:style style:name="T76" style:parent-style-name="Hipervínculo" style:family="text">
      <style:text-properties fo:font-style="italic" style:font-style-asian="italic" style:font-style-complex="italic"/>
    </style:style>
    <style:style style:name="P77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78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79" style:parent-style-name="Normal" style:family="paragraph">
      <style:text-properties fo:font-weight="bold" style:font-weight-asian="bold" style:font-weight-complex="bold"/>
    </style:style>
    <style:style style:name="P80" style:parent-style-name="Normal" style:family="paragraph">
      <style:text-properties fo:font-weight="bold" style:font-weight-asian="bold" style:font-weight-complex="bold"/>
    </style:style>
    <style:style style:name="P81" style:parent-style-name="Normal" style:family="paragraph">
      <style:paragraph-properties fo:text-align="justify" fo:margin-bottom="0in"/>
      <style:text-properties fo:font-weight="bold" style:font-weight-asian="bold" style:font-weight-complex="bold"/>
    </style:style>
    <style:style style:name="P82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83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84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85" style:parent-style-name="Normal" style:family="paragraph">
      <style:paragraph-properties fo:text-align="justify" fo:margin-bottom="0in"/>
      <style:text-properties fo:font-style="italic" style:font-style-asian="italic" style:font-style-complex="italic"/>
    </style:style>
    <style:style style:name="P86" style:parent-style-name="Normal" style:family="paragraph">
      <style:paragraph-properties fo:text-align="justify" fo:margin-bottom="0in"/>
    </style:style>
    <style:style style:name="T87" style:parent-style-name="Fuentedepárrafopredeter." style:family="text">
      <style:text-properties fo:font-style="italic" style:font-style-asian="italic" style:font-style-complex="italic"/>
    </style:style>
    <style:style style:name="T88" style:parent-style-name="Hipervínculo" style:family="text">
      <style:text-properties fo:font-style="italic" style:font-style-asian="italic" style:font-style-complex="italic"/>
    </style:style>
    <style:style style:name="P89" style:parent-style-name="Normal" style:family="paragraph">
      <style:paragraph-properties fo:text-align="justify" fo:margin-bottom="0in"/>
    </style:style>
    <style:style style:name="T90" style:parent-style-name="Fuentedepárrafopredeter." style:family="text">
      <style:text-properties fo:font-style="italic" style:font-style-asian="italic" style:font-style-complex="italic"/>
    </style:style>
    <style:style style:name="T91" style:parent-style-name="Fuentedepárrafopredeter." style:family="text">
      <style:text-properties fo:font-style="italic" style:font-style-asian="italic" style:font-style-complex="italic"/>
    </style:style>
    <style:style style:name="T92" style:parent-style-name="Fuentedepárrafopredeter." style:family="text">
      <style:text-properties fo:font-weight="bold" style:font-weight-asian="bold" style:font-weight-complex="bold"/>
    </style:style>
    <style:style style:name="T93" style:parent-style-name="Fuentedepárrafopredeter.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4">2.1.2. ORGANO DE GOBIERNO, COMPOSICIÓN Y TITULARES CON SUS DATOS DE CONTACTO:</text:p>
      <text:p text:style-name="P5">1.- Ilmo. Sr. Francisco Gaspar Candil González-<text:s/>Viceconsejería de Bienestar Social, Igualdad, Juventud, Infancia y Familias</text:p>
      <text:p text:style-name="P6">Datos de Referencia de Contacto</text:p>
      <text:p text:style-name="P7"><text:span text:style-name="T8">C/ Carlos J.R. Hamilton, n.14 Edf.</text:span><text:span text:style-name="T9"><text:s/></text:span><text:span text:style-name="T10"><text:s/>Mabell</text:span><text:span text:style-name="T11"><text:s/></text:span><text:span text:style-name="T12">38071 Santa Cruz de Tenerife</text:span><text:span text:style-name="T13">;</text:span></text:p>
      <text:p text:style-name="P14">Teléfono: 928 11 57 64/ 65</text:p>
      <text:p text:style-name="P15">C/ Prof. Agustín Millares Carló, n.18 Edf. Servicios Múltiples II Planta 6ª<text:s/>35071 Las Palmas de Gran Canaria</text:p>
      <text:p text:style-name="P16">Teléfono: 928 11 57 64/ 65<text:s/></text:p>
      <text:p text:style-name="P17"><text:span text:style-name="T18">Agenda<text:s/></text:span><text:a xlink:href="https://www.gobiernodecanarias.org/organigrama/agenda/?ou=42165&amp;fecha=" office:target-frame-name="_top" xlink:show="replace"><text:span text:style-name="T19">Consejería de Bienestar Social, Igualdad, Juventud, Infancia y Familias - Agenda</text:span></text:a></text:p>
      <text:p text:style-name="P20"><text:span text:style-name="T21">e-mail:<text:s/></text:span><text:a xlink:href="mailto:vcbs.bsijif@gobiernodecanarias.org" office:target-frame-name="_top" xlink:show="replace"><text:span text:style-name="T22">vcbs.bsijif@gobiernodecanarias.org</text:span></text:a></text:p>
      <text:p text:style-name="P23"/>
      <text:p text:style-name="P24">2.- Doña Elizabet Santana González-Directora General de Servicios Sociales e Inmigración</text:p>
      <text:p text:style-name="P25">Datos de Referencia de Contacto</text:p>
      <text:p text:style-name="P26"><text:span text:style-name="T27">C/ Carlos J.R. Hamilton, n.14 Edf.</text:span><text:span text:style-name="T28"><text:s/></text:span><text:span text:style-name="T29"><text:s/>Mabell</text:span><text:span text:style-name="T30"><text:s/></text:span><text:span text:style-name="T31">38071 Santa Cruz de Tenerife</text:span><text:span text:style-name="T32">;</text:span></text:p>
      <text:p text:style-name="P33">Teléfono: 928 11 57 64/ 65</text:p>
      <text:p text:style-name="P34">C/ Prof. Agustín Millares Carló, n.18 Edf. Servicios Múltiples II Planta 6ª<text:s/>35071 Las Palmas de Gran Canaria</text:p>
      <text:p text:style-name="P35">Teléfono: 928 11 57 64/ 65<text:s/></text:p>
      <text:p text:style-name="P36"><text:span text:style-name="T37">Agenda<text:s/></text:span><text:a xlink:href="https://www.gobiernodecanarias.org/organigrama/agenda/?ou=42165&amp;fecha=" office:target-frame-name="_top" xlink:show="replace"><text:span text:style-name="T38">Consejería de Bienestar Social, Igualdad, Juventud, Infancia y Familias - Agenda</text:span></text:a></text:p>
      <text:p text:style-name="P39"><text:span text:style-name="T40">e-mail:<text:s/></text:span><text:a xlink:href="mailto:direccion.serviciossociales@gobiernodecanarias.org" office:target-frame-name="_top" xlink:show="replace"><text:span text:style-name="T41">direccion.serviciossociales@gobiernodecanarias.org</text:span></text:a></text:p>
      <text:p text:style-name="P42"/>
      <text:p text:style-name="P43">3.- Ilma. Sra. Concepción Ramírez Cuélliga-Directora<text:s/>General de Dependencia</text:p>
      <text:p text:style-name="P44">Datos de Referencia de Contacto</text:p>
      <text:p text:style-name="P45"><text:span text:style-name="T46">C/ Carlos J.R. Hamilton, n.14 Edf.</text:span><text:span text:style-name="T47"><text:s/></text:span><text:span text:style-name="T48"><text:s/>Mabell</text:span><text:span text:style-name="T49"><text:s/></text:span><text:span text:style-name="T50">38071 Santa Cruz de Tenerife</text:span><text:span text:style-name="T51">;</text:span></text:p>
      <text:p text:style-name="P52">Teléfono: 928 11 57 64/ 65</text:p>
      <text:p text:style-name="P53">C/ Prof. Agustín Millares Carló, n.18 Edf. Servicios Múltiples II Planta 6ª<text:s/>35071 Las Palmas de Gran Canaria</text:p>
      <text:p text:style-name="P54">Teléfono: 928 11 57 64/ 65<text:s/></text:p>
      <text:p text:style-name="P55"><text:span text:style-name="T56">Agenda<text:s/></text:span><text:a xlink:href="https://www.gobiernodecanarias.org/organigrama/agenda/?ou=42165&amp;fecha=" office:target-frame-name="_top" xlink:show="replace"><text:span text:style-name="T57">Consejería de Bienestar Social, Igualdad, Juventud, Infancia y Familias - Agenda</text:span></text:a></text:p>
      <text:p text:style-name="P58">e-mail: dependencia@gobiernodecanarias.org</text:p>
      <text:p text:style-name="P59">4.- Ilma. Sra. Doña Dulce María Gutiérrez González. Directora General de Discapacidad.</text:p>
      <text:p text:style-name="P60">Datos de Referencia de Contacto</text:p>
      <text:p text:style-name="P61"><text:span text:style-name="T62">C/ Carlos J.R. Hamilton, n.14 Edf.</text:span><text:span text:style-name="T63"><text:s/></text:span><text:span text:style-name="T64"><text:s/>Mabell</text:span><text:span text:style-name="T65"><text:s/></text:span><text:span text:style-name="T66">38071 Santa Cruz de Tenerife</text:span><text:span text:style-name="T67">;</text:span></text:p>
      <text:p text:style-name="P68">Teléfono: 928 11 57 64/ 65</text:p>
      <text:p text:style-name="P69">C/ Prof. Agustín Millares Carló, n.18 Edf. Servicios Múltiples II Planta 6ª<text:s/>35071 Las Palmas de Gran Canaria</text:p>
      <text:p text:style-name="P70">Teléfono: 928 11 57 64/ 65<text:s/></text:p>
      <text:p text:style-name="P71"><text:span text:style-name="T72">Agenda<text:s/></text:span><text:a xlink:href="https://www.gobiernodecanarias.org/organigrama/agenda/?ou=42171" office:target-frame-name="_top" xlink:show="replace"><text:span text:style-name="T73">Dirección General de Discapacidad - Agenda</text:span></text:a></text:p>
      <text:p text:style-name="P74"><text:span text:style-name="T75">e-mail:<text:s/></text:span><text:a xlink:href="mailto:discapacidad.bienestarsocial@gobiernodecanarias.org" office:target-frame-name="_top" xlink:show="replace"><text:span text:style-name="T76">discapacidad.bienestarsocial@gobiernodecanarias.org</text:span></text:a></text:p>
      <text:p text:style-name="P77"/>
      <text:p text:style-name="P78"/>
      <text:p text:style-name="Normal"/>
      <text:p text:style-name="P79">5.- Ilmo. Sr. D. Adasat Goya González. Dirección del Servicio Canario de Salud</text:p>
      <text:p text:style-name="P80">Director General del Servicio Canario de Salud</text:p>
      <text:p text:style-name="P81">Datos de Referencia de Contacto</text:p>
      <text:p text:style-name="P82">Avda. Juan XXIII, n.17<text:s/>planta 6<text:s/>-<text:s/>35004 Las Palmas de Gran Canaria<text:s/></text:p>
      <text:p text:style-name="P83">Teléfono: 928 11 88 26 — Fax: 928 11 87 96</text:p>
      <text:p text:style-name="P84">C/ Pérez de Rozas, n.5 Planta 4ª<text:s/>-<text:s/>38071 Santa Cruz de Tenerife</text:p>
      <text:p text:style-name="P85">Teléfono: 922 95 18 37 / 11</text:p>
      <text:p text:style-name="P86"><text:span text:style-name="T87">Agenda<text:s/></text:span><text:a xlink:href="https://www.gobiernodecanarias.org/organigrama/agenda/?ou=42171" office:target-frame-name="_top" xlink:show="replace"><text:span text:style-name="T88">Dirección General de Discapacidad - Agenda</text:span></text:a></text:p>
      <text:p text:style-name="P89"><text:span text:style-name="T90">e-mail:</text:span><text:s/><text:span text:style-name="T91">direccion.scs@gobiernodecanarias.org</text:span></text:p>
      <text:p text:style-name="Normal"/>
      <text:p text:style-name="Normal"><text:span text:style-name="T92">Fecha de actualización</text:span>: 31 de diciembre de 2025.<text:line-break/><text:span text:style-name="T93">Periodicidad</text:span>: anual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style:font-name="Aptos" style:font-name-asian="Aptos" style:letter-kerning="true"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Hipervínculo" style:display-name="Hipervínculo" style:family="text">
      <style:text-properties fo:color="#467886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1" text:anchor-type="paragraph" svg:x="-0.79722in" svg:y="-0.49167in" svg:width="8.27569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conomia3</meta:initial-creator>
    <dc:creator>Manuel Hernández</dc:creator>
    <meta:creation-date>2026-04-22T10:02:00Z</meta:creation-date>
    <dc:date>2026-04-22T10:02:00Z</dc:date>
    <meta:print-date>2026-04-22T10:02:00Z</meta:print-date>
    <meta:template xlink:href="plantilla_fucas_npag%20%20ÉSTA%20ES%20LA%20CORRECTA.dotx" xlink:type="simple"/>
    <meta:editing-cycles>2</meta:editing-cycles>
    <meta:editing-duration>PT60S</meta:editing-duration>
    <meta:document-statistic meta:page-count="2" meta:paragraph-count="6" meta:word-count="492" meta:character-count="3192" meta:row-count="22" meta:non-whitespace-character-count="2706"/>
  </office:meta>
</office:document-meta>
</file>